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764b3a46e803a3cbf0f78f3085d46b.png"/>
  <manifest:file-entry manifest:media-type="image/svg+xml" manifest:full-path="Pictures/e6cbfe07a87c2458ce432a8213747653.svg"/>
  <manifest:file-entry manifest:media-type="image/svg+xml" manifest:full-path="Pictures/3b032d42d99d1501b5867ac10ce9eae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3764b3a46e803a3cbf0f78f3085d46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21-wiki1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21-wiki1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6cbfe07a87c2458ce432a821374765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6cbfe07a87c2458ce432a821374765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6cbfe07a87c2458ce432a821374765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6cbfe07a87c2458ce432a821374765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6cbfe07a87c2458ce432a821374765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3b032d42d99d1501b5867ac10ce9eaea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8::24:21</meta:creation-date>
    <dc:creator>Generated</dc:creator>
    <dc:date>2026-09-06T08::24:21</dc:date>
    <dc:language>en-US</dc:language>
    <meta:editing-cycles>1</meta:editing-cycles>
    <meta:editing-duration>PT0S</meta:editing-duration>
    <dc:title>wiki:dokuwiki</dc:title>
  </office:meta>
</office:document-meta>
</file>