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8ef2e13641124cdefe060f531b8d377.png"/>
  <manifest:file-entry manifest:media-type="image/png" manifest:full-path="Pictures/491b145cc9d856609a4d8c059fc9355f.png"/>
  <manifest:file-entry manifest:media-type="image/jpeg" manifest:full-path="Pictures/10f180334471a957c61a57d234916cc5.jpeg"/>
  <manifest:file-entry manifest:media-type="image/png" manifest:full-path="Pictures/9e257685a12f7111c0e9abd64647b3ca.png"/>
  <manifest:file-entry manifest:media-type="image/png" manifest:full-path="Pictures/f53d4cea3ecdf195e1aba06e0d84e828.png"/>
  <manifest:file-entry manifest:media-type="image/png" manifest:full-path="Pictures/b74c632d7009bfd630929b8187d769d5.png"/>
  <manifest:file-entry manifest:media-type="image/jpeg" manifest:full-path="Pictures/22237123f863aa043f1cd87f3e0e55e4.jpg"/>
  <manifest:file-entry manifest:media-type="image/png" manifest:full-path="Pictures/15897609085bab0ab46c1cd8034a7dfb.png"/>
  <manifest:file-entry manifest:media-type="image/jpeg" manifest:full-path="Pictures/244c1099f9e6f88a5e493a14aa6ed903.jpeg"/>
  <manifest:file-entry manifest:media-type="image/jpeg" manifest:full-path="Pictures/a5b113dffcb93ab5cceb181a4e5ff8ca.jpg"/>
  <manifest:file-entry manifest:media-type="image/png" manifest:full-path="Pictures/480e77df42d9f207ad4df9b2bc71d668.png"/>
  <manifest:file-entry manifest:media-type="image/png" manifest:full-path="Pictures/7a474c89c06e16b82b12a317cf941a40.png"/>
  <manifest:file-entry manifest:media-type="image/png" manifest:full-path="Pictures/c0bc8ff22fdccc3723f493a6bf35adfe.png"/>
  <manifest:file-entry manifest:media-type="image/png" manifest:full-path="Pictures/b5d344d79743a3e7cfd09d058bd4a8fd.png"/>
  <manifest:file-entry manifest:media-type="image/png" manifest:full-path="Pictures/82c80e1f2e5f90b744d8926f31e630d4.png"/>
  <manifest:file-entry manifest:media-type="image/png" manifest:full-path="Pictures/c118c6f636815b4b1b96acee9a7d6937.png"/>
  <manifest:file-entry manifest:media-type="image/png" manifest:full-path="Pictures/fe7e8fad50c52c442dca5e1bca247da8.png"/>
  <manifest:file-entry manifest:media-type="image/png" manifest:full-path="Pictures/8184738c3795366ea80dd04716b6481a.png"/>
  <manifest:file-entry manifest:media-type="image/png" manifest:full-path="Pictures/5b426bf523b0eab1cf0d8b16f344c8f3.png"/>
  <manifest:file-entry manifest:media-type="image/png" manifest:full-path="Pictures/b72ca297079012d1d43a3ddf90545b8c.png"/>
  <manifest:file-entry manifest:media-type="image/png" manifest:full-path="Pictures/31ac8d2a9c8a929378631227fcc40583.png"/>
  <manifest:file-entry manifest:media-type="image/png" manifest:full-path="Pictures/32a507c08e65541b0c05d67fae95b6a3.png"/>
  <manifest:file-entry manifest:media-type="image/png" manifest:full-path="Pictures/ff01208fff8cdf12e33521a48a7af35b.png"/>
  <manifest:file-entry manifest:media-type="image/png" manifest:full-path="Pictures/5ca71ee4c5cb4561c9ecb730d01f8410.png"/>
  <manifest:file-entry manifest:media-type="image/png" manifest:full-path="Pictures/7da18819327d4b03261fdf969722d8ed.png"/>
  <manifest:file-entry manifest:media-type="image/png" manifest:full-path="Pictures/f2a5864a3377a8079dfe97cc9d7566f9.png"/>
  <manifest:file-entry manifest:media-type="image/png" manifest:full-path="Pictures/3feb237c6c39c4209f7b33894357fe80.png"/>
  <manifest:file-entry manifest:media-type="image/png" manifest:full-path="Pictures/ef7e429212c5a29e3394e500966fe5a4.png"/>
  <manifest:file-entry manifest:media-type="image/png" manifest:full-path="Pictures/84a4cf0e65067b499255c724ba89a348.png"/>
  <manifest:file-entry manifest:media-type="image/png" manifest:full-path="Pictures/58669ed9eff85c5afae4d3ea0ab6612b.png"/>
  <manifest:file-entry manifest:media-type="image/jpeg" manifest:full-path="Pictures/2f1191e880c88ec3b5e59056b9e9c289.jpg"/>
  <manifest:file-entry manifest:media-type="image/png" manifest:full-path="Pictures/7a4306a8ac1abcee7b1091d1570dee41.png"/>
  <manifest:file-entry manifest:media-type="image/jpeg" manifest:full-path="Pictures/a29e5097ee4903aaf2e4ac95114937b6.jpg"/>
  <manifest:file-entry manifest:media-type="image/jpeg" manifest:full-path="Pictures/293fa77a3828bd845bbbdf0952d132c4.jpg"/>
  <manifest:file-entry manifest:media-type="image/png" manifest:full-path="Pictures/84336027f57c3f27e3dd3773f7c48d48.png"/>
  <manifest:file-entry manifest:media-type="image/png" manifest:full-path="Pictures/d17e101af7ab2d6e5bf6e8b5493e3126.png"/>
  <manifest:file-entry manifest:media-type="image/png" manifest:full-path="Pictures/d2658891363f3b9f14ff48830d48e879.png"/>
  <manifest:file-entry manifest:media-type="image/png" manifest:full-path="Pictures/296469051996eb2f52f663c8c888c0e6.png"/>
  <manifest:file-entry manifest:media-type="image/jpeg" manifest:full-path="Pictures/79a78cd50e818641d1107fc996e50acb.jpg"/>
  <manifest:file-entry manifest:media-type="image/jpeg" manifest:full-path="Pictures/99d2197eb8068f33375d80b9f92d32ef.jpeg"/>
  <manifest:file-entry manifest:media-type="image/jpeg" manifest:full-path="Pictures/c94a1aa23bd9b53d76a6f7c96e1b9f06.jpg"/>
  <manifest:file-entry manifest:media-type="image/png" manifest:full-path="Pictures/7a25913e1d44bb2b57fbd1f1e41cbe39.png"/>
  <manifest:file-entry manifest:media-type="image/png" manifest:full-path="Pictures/26b844d17205140c0e47563de1f580a9.png"/>
  <manifest:file-entry manifest:media-type="image/png" manifest:full-path="Pictures/301fbb6ad6d56079216cd1d528ef4c50.png"/>
  <manifest:file-entry manifest:media-type="image/png" manifest:full-path="Pictures/f67fc29484801aae489a3ca089a5c77e.png"/>
  <manifest:file-entry manifest:media-type="image/png" manifest:full-path="Pictures/d9070b6253c4ccb15110f01223c40af4.png"/>
  <manifest:file-entry manifest:media-type="image/png" manifest:full-path="Pictures/8393bdff98867661649302201b1615c4.png"/>
  <manifest:file-entry manifest:media-type="image/png" manifest:full-path="Pictures/a5bbc1fc2e803b2287dabf367c74aa6d.png"/>
  <manifest:file-entry manifest:media-type="image/png" manifest:full-path="Pictures/d5a46a48bdef140ffc4aaf924d32651f.png"/>
  <manifest:file-entry manifest:media-type="image/jpeg" manifest:full-path="Pictures/3242ecb62f2d46bae1719de70af18db9.jpg"/>
  <manifest:file-entry manifest:media-type="image/jpeg" manifest:full-path="Pictures/2fd6fabc454e5b9151409a4df4c82137.jpg"/>
  <manifest:file-entry manifest:media-type="image/jpeg" manifest:full-path="Pictures/adae306daf4a7d3e9ea0f41003b095e4.jpg"/>
  <manifest:file-entry manifest:media-type="image/png" manifest:full-path="Pictures/aa679a42dd42918288bda5ef4b2b050a.png"/>
  <manifest:file-entry manifest:media-type="image/jpeg" manifest:full-path="Pictures/ac3d250a198f0f2249647820469a9b90.jpg"/>
  <manifest:file-entry manifest:media-type="image/jpeg" manifest:full-path="Pictures/bc94264e0e9831dbb0814805bfc3121d.jpg"/>
  <manifest:file-entry manifest:media-type="image/jpeg" manifest:full-path="Pictures/242ccd33cfed167185637a53f8b4cdfc.jpg"/>
  <manifest:file-entry manifest:media-type="image/jpeg" manifest:full-path="Pictures/211e29d9c2f5603834eafad9d7fe8d18.jpg"/>
  <manifest:file-entry manifest:media-type="image/jpeg" manifest:full-path="Pictures/b99c6b11afb4da328d041e230c205f10.jpeg"/>
  <manifest:file-entry manifest:media-type="image/jpeg" manifest:full-path="Pictures/6bbcba43189eb07f679dd8bdb7f33a09.jpg"/>
  <manifest:file-entry manifest:media-type="image/jpeg" manifest:full-path="Pictures/e212bbf92e64778ad777bed64c353dc9.jpg"/>
  <manifest:file-entry manifest:media-type="image/jpeg" manifest:full-path="Pictures/7a0f5c7bce85874d6ccfb6c3faaec568.jpg"/>
  <manifest:file-entry manifest:media-type="image/jpeg" manifest:full-path="Pictures/784c317435266309f39000f5e93c5179.jpg"/>
  <manifest:file-entry manifest:media-type="image/jpeg" manifest:full-path="Pictures/a719a976c243d443023b658e423eb52b.jpeg"/>
  <manifest:file-entry manifest:media-type="image/png" manifest:full-path="Pictures/93fce2175fbc072361e79f52dc06e9ea.png"/>
  <manifest:file-entry manifest:media-type="image/jpeg" manifest:full-path="Pictures/bf173f8619bf3187b8dae726ccf00d00.jpg"/>
  <manifest:file-entry manifest:media-type="image/png" manifest:full-path="Pictures/779d16b06ee9f2c19c7d4aea6d7b1d0f.png"/>
  <manifest:file-entry manifest:media-type="image/png" manifest:full-path="Pictures/436fe3f0d69db76ad34af59c10491f81.png"/>
  <manifest:file-entry manifest:media-type="image/png" manifest:full-path="Pictures/76d9af8f3dd0b70565e7b4cbe11ef18c.png"/>
  <manifest:file-entry manifest:media-type="image/jpeg" manifest:full-path="Pictures/00b427b02b00aea7417f1980d2301f66.jpg"/>
  <manifest:file-entry manifest:media-type="image/png" manifest:full-path="Pictures/d1553345932e6b9b436ced6762230a7a.png"/>
  <manifest:file-entry manifest:media-type="image/png" manifest:full-path="Pictures/1fcf6f27dd4319a2e7523dd1811352a7.png"/>
  <manifest:file-entry manifest:media-type="image/png" manifest:full-path="Pictures/fda8a5911065c819db832d82343d6083.png"/>
  <manifest:file-entry manifest:media-type="image/jpeg" manifest:full-path="Pictures/b3276df7ccbb3665c4d3e0cbac305933.jpg"/>
  <manifest:file-entry manifest:media-type="image/png" manifest:full-path="Pictures/70fd995eb0f5b3d69954a2161f5e3bd7.png"/>
  <manifest:file-entry manifest:media-type="image/png" manifest:full-path="Pictures/0e776e0f18b8bba95637d619e413853e.png"/>
  <manifest:file-entry manifest:media-type="image/png" manifest:full-path="Pictures/13b70489e78904fff205c6a8c5ae8a06.png"/>
  <manifest:file-entry manifest:media-type="image/png" manifest:full-path="Pictures/5a3934d4c5186d3867f2dd3d0d7e4adc.png"/>
  <manifest:file-entry manifest:media-type="image/jpeg" manifest:full-path="Pictures/fe539e719f464b5c2ab3709e6ff1792f.jpg"/>
  <manifest:file-entry manifest:media-type="image/jpeg" manifest:full-path="Pictures/b12fdba6ad3e9c4185ba4f2e064a4d64.jpeg"/>
  <manifest:file-entry manifest:media-type="image/jpeg" manifest:full-path="Pictures/83cecccd567cc2826a0a815de4972d66.jpg"/>
  <manifest:file-entry manifest:media-type="image/jpeg" manifest:full-path="Pictures/38511960b7ecf611abdf2dcb6e8edb96.jpeg"/>
  <manifest:file-entry manifest:media-type="image/jpeg" manifest:full-path="Pictures/3e7ecd069d65e595fe0a97d526d4e9fe.jpeg"/>
  <manifest:file-entry manifest:media-type="image/png" manifest:full-path="Pictures/0e8f46a66d37670f01a831a7f02f0f01.png"/>
  <manifest:file-entry manifest:media-type="image/png" manifest:full-path="Pictures/bd888acc8b87d1911ea35300b72aa36d.png"/>
  <manifest:file-entry manifest:media-type="image/png" manifest:full-path="Pictures/5f9d5e198379ca85ebda8aeefa3a24c0.png"/>
  <manifest:file-entry manifest:media-type="image/jpeg" manifest:full-path="Pictures/e10d76a93e9ad40c16611e698e1ca147.jpg"/>
  <manifest:file-entry manifest:media-type="image/png" manifest:full-path="Pictures/1d7623e9e07bfea2094981cdb124ecd1.png"/>
  <manifest:file-entry manifest:media-type="image/png" manifest:full-path="Pictures/6d4f45727637e89087403852440b9baa.png"/>
  <manifest:file-entry manifest:media-type="image/png" manifest:full-path="Pictures/b7fcb938bc3b59d4f7a09f93636d8f07.png"/>
  <manifest:file-entry manifest:media-type="image/png" manifest:full-path="Pictures/57f22966f1af23e69b4109f0449589d1.png"/>
  <manifest:file-entry manifest:media-type="image/png" manifest:full-path="Pictures/4166c45bd20ee07c2e8feee61d126b5b.png"/>
  <manifest:file-entry manifest:media-type="image/png" manifest:full-path="Pictures/d35936dffcb329fe9b43c9804edc2bac.png"/>
  <manifest:file-entry manifest:media-type="image/png" manifest:full-path="Pictures/9034bb3baa16a6c1082bcb7c9eca94ff.png"/>
  <manifest:file-entry manifest:media-type="image/png" manifest:full-path="Pictures/d63eb0938c0915f1af8d3d628cd30569.png"/>
  <manifest:file-entry manifest:media-type="image/png" manifest:full-path="Pictures/a4f3a5d55613af3c08e69a0fd9bb4084.png"/>
  <manifest:file-entry manifest:media-type="image/png" manifest:full-path="Pictures/c0154b1571e1768891c0cc44409f2fdc.png"/>
  <manifest:file-entry manifest:media-type="image/png" manifest:full-path="Pictures/84f06d3ffbf684b92cd6d67d21b30fab.png"/>
  <manifest:file-entry manifest:media-type="image/png" manifest:full-path="Pictures/9d4da09c2cd377643a161f20858d5d70.png"/>
  <manifest:file-entry manifest:media-type="image/png" manifest:full-path="Pictures/fdf07d62679c7f98b93e6c0e6ba05260.png"/>
  <manifest:file-entry manifest:media-type="image/png" manifest:full-path="Pictures/e901dac4d749ad4d0d0198a4bd42c50d.png"/>
  <manifest:file-entry manifest:media-type="image/png" manifest:full-path="Pictures/e4ac2082203ba7f1e8531d2cab1844da.png"/>
  <manifest:file-entry manifest:media-type="image/jpeg" manifest:full-path="Pictures/522e062bc907f9b9938840f5a763ce8e.jpeg"/>
  <manifest:file-entry manifest:media-type="image/png" manifest:full-path="Pictures/f49de6cd96f597cc044a5961c8f2cb53.png"/>
  <manifest:file-entry manifest:media-type="image/png" manifest:full-path="Pictures/912a1c98de9b8bc2c0b16c58a173dca3.png"/>
  <manifest:file-entry manifest:media-type="image/png" manifest:full-path="Pictures/cd3183099724b84444a193c3f61ed488.png"/>
  <manifest:file-entry manifest:media-type="image/png" manifest:full-path="Pictures/6ebe309b5d192f936a1688431342239a.png"/>
  <manifest:file-entry manifest:media-type="image/png" manifest:full-path="Pictures/168b7f7f13f418fcbeedd27c49f8451c.png"/>
  <manifest:file-entry manifest:media-type="image/jpeg" manifest:full-path="Pictures/b8eb7f9e88e71f9d4faf81aa9eb3c3ae.jpeg"/>
  <manifest:file-entry manifest:media-type="image/png" manifest:full-path="Pictures/8e59df8a036b7368dff4d341171d8110.png"/>
  <manifest:file-entry manifest:media-type="image/png" manifest:full-path="Pictures/d627dca9edad2d43f5af2b330f072302.png"/>
  <manifest:file-entry manifest:media-type="image/png" manifest:full-path="Pictures/e6eca549f58cb86b8d0d1706f96d9ba1.png"/>
  <manifest:file-entry manifest:media-type="image/png" manifest:full-path="Pictures/e45549a5a4f942f92158c7db223c3622.png"/>
  <manifest:file-entry manifest:media-type="image/png" manifest:full-path="Pictures/3f5e2f4416c570e4a832fe7ee91bbaaf.png"/>
  <manifest:file-entry manifest:media-type="image/png" manifest:full-path="Pictures/d21559481665ba9c1d4cf2981f0feb42.png"/>
  <manifest:file-entry manifest:media-type="image/jpeg" manifest:full-path="Pictures/df5cfc4de2737ca3ed2454fbdffae818.jpeg"/>
  <manifest:file-entry manifest:media-type="image/jpeg" manifest:full-path="Pictures/bf557643f9e7c3b65389eeb31b5538e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text:bookmark-start text:name="__RefHeading___crowd_orchestration_-_scango_report_1"/><text:bookmark-start text:name="crowd_orchestration_-_scango_report"/>Crowd Orchestration - ScanGo | Report<text:bookmark-end text:name="__RefHeading___crowd_orchestration_-_scango_report_1"/><text:bookmark-end text:name="crowd_orchestration_-_scango_report"/></text:h>
      <text:p text:style-name="Text_20_body">The following report is about Crowd Orchestration and the logo for our product can be seen in <text:span text:style-name="Strong_20_Emphasis">Figure </text:span>.</text:p>
      <text:p text:style-name="Plugin_Wrap_Paragraph_Centered">
<draw:frame draw:style-name="mediacenter" draw:name="0" text:anchor-type="paragraph" draw:z-index="0" svg:width="10.583333333333cm" svg:height="10.583333333333cm"><draw:image xlink:href="Pictures/68ef2e13641124cdefe060f531b8d377.png" xlink:type="simple" xlink:show="embed" xlink:actuate="onLoad"/></draw:frame>
</text:p>
      <text:p text:style-name="Text_20_body">Product Logo
</text:p>
      <text:p text:style-name="Text_20_body"><text:span text:style-name="Strong_20_Emphasis">Author(s)</text:span>:<text:line-break/></text:p>
      <text:list text:style-name="List_20_1" text:continue-numbering="false">
        <text:list-item>
          <text:p text:style-name="List_20_1_Content_First"> Bruno Pires</text:p>
        </text:list-item>
        <text:list-item>
          <text:p text:style-name="List_20_1_Content"> Maja Perek</text:p>
        </text:list-item>
        <text:list-item>
          <text:p text:style-name="List_20_1_Content"> Cristian Ionescu</text:p>
        </text:list-item>
        <text:list-item>
          <text:p text:style-name="List_20_1_Content"> Ewa Ladka</text:p>
        </text:list-item>
        <text:list-item>
          <text:p text:style-name="List_20_1_Content_Last"> Bleuenn Fohanno</text:p>
        </text:list-item>
      </text:list>
      <text:h text:style-name="Heading_20_2" text:outline-level="2"><text:bookmark-start text:name="__RefHeading___acknowledgement_2"/><text:bookmark-start text:name="acknowledgement"/>Acknowledgement<text:bookmark-end text:name="__RefHeading___acknowledgement_2"/><text:bookmark-end text:name="acknowledgement"/></text:h>
      <text:p text:style-name="Text_20_body">The team would like to thank the Instituto Superior de Engenharia do Porto (ISEP) for making their facilities available to us, and the teachers of the European Project Semester (EPS) for sharing their experience with us during this semester. We are grateful for the opportunity to participate in this project.</text:p>
      <text:h text:style-name="Heading_20_2" text:outline-level="2"><text:bookmark-start text:name="__RefHeading___glossary_3"/><text:bookmark-start text:name="glossary"/>Glossary<text:bookmark-end text:name="__RefHeading___glossary_3"/><text:bookmark-end text:name="glossary"/></text:h>
      <text:p text:style-name="Text_20_body"><text:span text:style-name="Strong_20_Emphasis">Table </text:span> shows the abbreviations for the most common expressions used throughout the report.</text:p>
      <text:p text:style-name="Text_20_body">Glossary
</text:p>
      <text:p text:style-name="Text_20_body"><draw:frame draw:style-name="PluginODTAutoStyle_Frame_1_text_frame" draw:name="Frame1" text:anchor-type="paragraph" svg:width="400pt" draw:z-index="0" svg:min-height="1cm"><draw:text-box><table:table table:style-name="Table"><table:table-column table:style-name="odt_auto_style_table_column_1_1"/><table:table-row><table:table-cell office:value-type="string" table:style-name="tablecell"><table:table table:style-name="Table"><table:table-column/><table:table-column/><table:table-row><table:table-cell office:value-type="string" table:style-name="tableheader"><text:p text:style-name="Table_20_Heading"> Abbreviation </text:p></table:table-cell><table:table-cell office:value-type="string" table:style-name="tableheader"><text:p text:style-name="Table_20_Heading"> Description </text:p></table:table-cell></table:table-row><table:table-row><table:table-cell office:value-type="string" table:style-name="tablecell"><text:p text:style-name="tablealignleft">3D</text:p></table:table-cell><table:table-cell office:value-type="string" table:style-name="tablecell"><text:p text:style-name="tablealignleft">Three-dimensional</text:p></table:table-cell></table:table-row><table:table-row><table:table-cell office:value-type="string" table:style-name="tablecell"><text:p text:style-name="tablealignleft">4Ps</text:p></table:table-cell><table:table-cell office:value-type="string" table:style-name="tablecell"><text:p text:style-name="tablealignleft">Product, Price, Place, Promotion</text:p></table:table-cell></table:table-row><table:table-row><table:table-cell office:value-type="string" table:style-name="tablecell"><text:p text:style-name="tablealignleft">ABS</text:p></table:table-cell><table:table-cell office:value-type="string" table:style-name="tablecell"><text:p text:style-name="tablealignleft">Acrylonitrile butadiene styrene </text:p></table:table-cell></table:table-row><table:table-row><table:table-cell office:value-type="string" table:style-name="tablecell"><text:p text:style-name="tablealignleft">APM</text:p></table:table-cell><table:table-cell office:value-type="string" table:style-name="tablecell"><text:p text:style-name="tablealignleft">The Association of Project Management</text:p></table:table-cell></table:table-row><table:table-row><table:table-cell office:value-type="string" table:style-name="tablecell"><text:p text:style-name="tablealignleft">C2C</text:p></table:table-cell><table:table-cell office:value-type="string" table:style-name="tablecell"><text:p text:style-name="tablealignleft">Cradle to Cradle</text:p></table:table-cell></table:table-row><table:table-row><table:table-cell office:value-type="string" table:style-name="tablecell"><text:p text:style-name="tablealignleft">CAGR</text:p></table:table-cell><table:table-cell office:value-type="string" table:style-name="tablecell"><text:p text:style-name="tablealignleft">Compound Annual Growth Rest</text:p></table:table-cell></table:table-row><table:table-row><table:table-cell office:value-type="string" table:style-name="tablecell"><text:p text:style-name="tablealignleft">EMC</text:p></table:table-cell><table:table-cell office:value-type="string" table:style-name="tablecell"><text:p text:style-name="tablealignleft">Electromagnetic Compatibility Directive </text:p></table:table-cell></table:table-row><table:table-row><table:table-cell office:value-type="string" table:style-name="tablecell"><text:p text:style-name="tablealignleft">EPS </text:p></table:table-cell><table:table-cell office:value-type="string" table:style-name="tablecell"><text:p text:style-name="tablealignleft">European Project Semester</text:p></table:table-cell></table:table-row><table:table-row><table:table-cell office:value-type="string" table:style-name="tablecell"><text:p text:style-name="tablealignleft">EU</text:p></table:table-cell><table:table-cell office:value-type="string" table:style-name="tablecell"><text:p text:style-name="tablealignleft">European Union</text:p></table:table-cell></table:table-row><table:table-row><table:table-cell office:value-type="string" table:style-name="tablecell"><text:p text:style-name="tablealignleft">GSMA</text:p></table:table-cell><table:table-cell office:value-type="string" table:style-name="tablecell"><text:p text:style-name="tablealignleft">Global System for Mobile Communications Association</text:p></table:table-cell></table:table-row><table:table-row><table:table-cell office:value-type="string" table:style-name="tablecell"><text:p text:style-name="tablealignleft">IDE</text:p></table:table-cell><table:table-cell office:value-type="string" table:style-name="tablecell"><text:p text:style-name="tablealignleft">Integrated Development Environment</text:p></table:table-cell></table:table-row><table:table-row><table:table-cell office:value-type="string" table:style-name="tablecell"><text:p text:style-name="tablealignleft">IoT</text:p></table:table-cell><table:table-cell office:value-type="string" table:style-name="tablecell"><text:p text:style-name="tablealignleft">Internet of Things</text:p></table:table-cell></table:table-row><table:table-row><table:table-cell office:value-type="string" table:style-name="tablecell"><text:p text:style-name="tablealignleft">ISEP</text:p></table:table-cell><table:table-cell office:value-type="string" table:style-name="tablecell"><text:p text:style-name="tablealignleft">Instituto Superior de Engenharia do Porto</text:p></table:table-cell></table:table-row><table:table-row><table:table-cell office:value-type="string" table:style-name="tablecell"><text:p text:style-name="tablealignleft">LiFePO4</text:p></table:table-cell><table:table-cell office:value-type="string" table:style-name="tablecell"><text:p text:style-name="tablealignleft">The Lithium Iron Phosphate</text:p></table:table-cell></table:table-row><table:table-row><table:table-cell office:value-type="string" table:style-name="tablecell"><text:p text:style-name="tablealignleft">LVD</text:p></table:table-cell><table:table-cell office:value-type="string" table:style-name="tablecell"><text:p text:style-name="tablealignleft">Low Voltage Directive </text:p></table:table-cell></table:table-row><table:table-row><table:table-cell office:value-type="string" table:style-name="tablecell"><text:p text:style-name="tablealignleft">NFC</text:p></table:table-cell><table:table-cell office:value-type="string" table:style-name="tablecell"><text:p text:style-name="tablealignleft">Near Field Communication</text:p></table:table-cell></table:table-row><table:table-row><table:table-cell office:value-type="string" table:style-name="tablecell"><text:p text:style-name="tablealignleft">NiMH</text:p></table:table-cell><table:table-cell office:value-type="string" table:style-name="tablecell"><text:p text:style-name="tablealignleft">Nickiel-Metal Hybride</text:p></table:table-cell></table:table-row><table:table-row><table:table-cell office:value-type="string" table:style-name="tablecell"><text:p text:style-name="tablealignleft">NSPE</text:p></table:table-cell><table:table-cell office:value-type="string" table:style-name="tablecell"><text:p text:style-name="tablealignleft">National Society of Professional Engineers</text:p></table:table-cell></table:table-row><table:table-row><table:table-cell office:value-type="string" table:style-name="tablecell"><text:p text:style-name="tablealignleft">OC</text:p></table:table-cell><table:table-cell office:value-type="string" table:style-name="tablecell"><text:p text:style-name="tablealignleft">Oral Communication</text:p></table:table-cell></table:table-row><table:table-row><table:table-cell office:value-type="string" table:style-name="tablecell"><text:p text:style-name="tablealignleft">OLED</text:p></table:table-cell><table:table-cell office:value-type="string" table:style-name="tablecell"><text:p text:style-name="tablealignleft">Organic Light Emitting Diodes</text:p></table:table-cell></table:table-row><table:table-row><table:table-cell office:value-type="string" table:style-name="tablecell"><text:p text:style-name="tablealignleft">PET</text:p></table:table-cell><table:table-cell office:value-type="string" table:style-name="tablecell"><text:p text:style-name="tablealignleft">Polyester Terephthalate</text:p></table:table-cell></table:table-row><table:table-row><table:table-cell office:value-type="string" table:style-name="tablecell"><text:p text:style-name="tablealignleft">PLA</text:p></table:table-cell><table:table-cell office:value-type="string" table:style-name="tablecell"><text:p text:style-name="tablealignleft">Polilaktyd </text:p></table:table-cell></table:table-row><table:table-row><table:table-cell office:value-type="string" table:style-name="tablecell"><text:p text:style-name="tablealignleft">QR</text:p></table:table-cell><table:table-cell office:value-type="string" table:style-name="tablecell"><text:p text:style-name="tablealignleft">Quick Response</text:p></table:table-cell></table:table-row><table:table-row><table:table-cell office:value-type="string" table:style-name="tablecell"><text:p text:style-name="tablealignleft">RAM</text:p></table:table-cell><table:table-cell office:value-type="string" table:style-name="tablecell"><text:p text:style-name="tablealignleft">Responsiblity Assignment Matrix</text:p></table:table-cell></table:table-row><table:table-row><table:table-cell office:value-type="string" table:style-name="tablecell"><text:p text:style-name="tablealignleft">RFID</text:p></table:table-cell><table:table-cell office:value-type="string" table:style-name="tablecell"><text:p text:style-name="tablealignleft">Radio Frequency Identification</text:p></table:table-cell></table:table-row><table:table-row><table:table-cell office:value-type="string" table:style-name="tablecell"><text:p text:style-name="tablealignleft">RICS</text:p></table:table-cell><table:table-cell office:value-type="string" table:style-name="tablecell"><text:p text:style-name="tablealignleft">The Royal Institute of Chartered Surveyors </text:p></table:table-cell></table:table-row><table:table-row><table:table-cell office:value-type="string" table:style-name="tablecell"><text:p text:style-name="tablealignleft">ROHS</text:p></table:table-cell><table:table-cell office:value-type="string" table:style-name="tablecell"><text:p text:style-name="tablealignleft">Restriction of Hazardous Substances </text:p></table:table-cell></table:table-row><table:table-row><table:table-cell office:value-type="string" table:style-name="tablecell"><text:p text:style-name="tablealignleft">SCRUM</text:p></table:table-cell><table:table-cell office:value-type="string" table:style-name="tablecell"><text:p text:style-name="tablealignleft">Framework for Project Management </text:p></table:table-cell></table:table-row><table:table-row><table:table-cell office:value-type="string" table:style-name="tablecell"><text:p text:style-name="tablealignleft">STP</text:p></table:table-cell><table:table-cell office:value-type="string" table:style-name="tablecell"><text:p text:style-name="tablealignleft">Segmentation, Targeting, Positioning</text:p></table:table-cell></table:table-row><table:table-row><table:table-cell office:value-type="string" table:style-name="tablecell"><text:p text:style-name="tablealignleft">UK</text:p></table:table-cell><table:table-cell office:value-type="string" table:style-name="tablecell"><text:p text:style-name="tablealignleft">United Kingdom</text:p></table:table-cell></table:table-row><table:table-row><table:table-cell office:value-type="string" table:style-name="tablecell"><text:p text:style-name="tablealignleft">USB</text:p></table:table-cell><table:table-cell office:value-type="string" table:style-name="tablecell"><text:p text:style-name="tablealignleft">Universal Serial Bus</text:p></table:table-cell></table:table-row><table:table-row><table:table-cell office:value-type="string" table:style-name="tablecell"><text:p text:style-name="tablealignleft">VAT</text:p></table:table-cell><table:table-cell office:value-type="string" table:style-name="tablecell"><text:p text:style-name="tablealignleft">Value-added tax</text:p></table:table-cell></table:table-row><table:table-row><table:table-cell office:value-type="string" table:style-name="tablecell"><text:p text:style-name="tablealignleft">WBS</text:p></table:table-cell><table:table-cell office:value-type="string" table:style-name="tablecell"><text:p text:style-name="tablealignleft">Restriction of Hazardous Substances </text:p></table:table-cell></table:table-row></table:table></table:table-cell></table:table-row></table:table></draw:text-box></draw:frame></text:p>
      <text:h text:style-name="Heading_20_2" text:outline-level="2"><text:bookmark-start text:name="__RefHeading___introduction_4"/><text:bookmark-start text:name="introduction"/>1. Introduction<text:bookmark-end text:name="__RefHeading___introduction_4"/><text:bookmark-end text:name="introduction"/></text:h>
      <text:p text:style-name="Text_20_body">European Project Semester is a program for international students who have completed at least two years of study. EPS is a mix of problem based learning and “Project Related Courses”. In this chapter it will be presented our team members, description of the problem and our main objectives. Our topic is crowd orchestration, crucial theme in keeping people safe and avoiding overpopulation. <text:span text:style-name="Strong_20_Emphasis">Figure .</text:span> shows the logo of the European project.</text:p>
      <text:p text:style-name="Plugin_Wrap_Paragraph_Centered">
<draw:frame draw:style-name="media" draw:name="1" text:anchor-type="as-char" draw:z-index="1" svg:width="5.2916666666667cm" style:rel-width="100%" svg:height="5.2916666666667cm" style:rel-height="scale"><draw:image xlink:href="Pictures/491b145cc9d856609a4d8c059fc9355f.png" xlink:type="simple" xlink:show="embed" xlink:actuate="onLoad"/></draw:frame>
</text:p>
      <text:p text:style-name="Text_20_body">European Project Semester Logo
</text:p>
      <text:h text:style-name="Heading_20_3" text:outline-level="3"><text:bookmark-start text:name="__RefHeading___presentation_5"/><text:bookmark-start text:name="presentation"/>1.1 Presentation<text:bookmark-end text:name="__RefHeading___presentation_5"/><text:bookmark-end text:name="presentation"/></text:h>
      <text:p text:style-name="Text_20_body">Our team consists of 5 students from 4 different countries, namely Portugal, France, Romania and Poland. Our main mission is to make team work our main strength in order to create a positive work environment and achieve all established goals. In this sense, our main objective is to carry out a project that helps to organize events (in this case festivals) and in this way that overcrowding is avoided as much as possible, which is quite desirable nowadays due to the pandemic.
All team members are from different areas of study and we will make this one of our greatest strengths, taking advantage of the different experiences, knowledge and skills of each one. During these 5 months we will do our utmost to obtain the desired results and carry out a good project. <text:span text:style-name="Strong_20_Emphasis">Table </text:span> displays the team members and <text:span text:style-name="Strong_20_Emphasis">Figure </text:span> presents them.</text:p>
      <text:p text:style-name="Text_20_body">Team members
</text:p>
      <text:p text:style-name="Text_20_body">
<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able:table table:style-name="Table"><table:table-column/><table:table-column/><table:table-column/><table:table-row><table:table-cell office:value-type="string" table:style-name="tableheader"><text:p text:style-name="Table_20_Heading"> Student </text:p></table:table-cell><table:table-cell office:value-type="string" table:style-name="tableheader"><text:p text:style-name="Table_20_Heading"> Faculty </text:p></table:table-cell><table:table-cell office:value-type="string" table:style-name="tableheader"><text:p text:style-name="Table_20_Heading"> Field of Study </text:p></table:table-cell></table:table-row><table:table-row><table:table-cell office:value-type="string" table:style-name="tablecell"><text:p text:style-name="tablealignleft">Bruno Pires</text:p></table:table-cell><table:table-cell office:value-type="string" table:style-name="tablecell"><text:p text:style-name="tablealignleft">Instituto Superior de Engenharia do Porto</text:p></table:table-cell><table:table-cell office:value-type="string" table:style-name="tablecell"><text:p text:style-name="tablealignleft">Mechanical Engineering</text:p></table:table-cell></table:table-row><table:table-row><table:table-cell office:value-type="string" table:style-name="tablecell"><text:p text:style-name="tablealignleft">Maja Perek</text:p></table:table-cell><table:table-cell office:value-type="string" table:style-name="tablecell"><text:p text:style-name="tablealignleft">Lodz University of Technology </text:p></table:table-cell><table:table-cell office:value-type="string" table:style-name="tablecell"><text:p text:style-name="tablealignleft"> Biotechnology </text:p></table:table-cell></table:table-row><table:table-row><table:table-cell office:value-type="string" table:style-name="tablecell"><text:p text:style-name="tablealignleft">Cristian Ionescu</text:p></table:table-cell><table:table-cell office:value-type="string" table:style-name="tablecell"><text:p text:style-name="tablealignleft"> Politechnica University of Bucharest</text:p></table:table-cell><table:table-cell office:value-type="string" table:style-name="tablecell"><text:p text:style-name="tablealignleft">Industrial Design Engineering</text:p></table:table-cell></table:table-row><table:table-row><table:table-cell office:value-type="string" table:style-name="tablecell"><text:p text:style-name="tablealignleft">Ewa Łądka</text:p></table:table-cell><table:table-cell office:value-type="string" table:style-name="tablecell"><text:p text:style-name="tablealignleft"> Lodz University of Technology </text:p></table:table-cell><table:table-cell office:value-type="string" table:style-name="tablecell"><text:p text:style-name="tablealignleft"> Business and Technology</text:p></table:table-cell></table:table-row><table:table-row><table:table-cell office:value-type="string" table:style-name="tablecell"><text:p text:style-name="tablealignleft">Bleuenn Fohanno </text:p></table:table-cell><table:table-cell office:value-type="string" table:style-name="tablecell"><text:p text:style-name="tablealignleft">ESIReims</text:p></table:table-cell><table:table-cell office:value-type="string" table:style-name="tablecell"><text:p text:style-name="tablealignleft">Packaging Engineering</text:p></table:table-cell></table:table-row></table:table></table:table-cell></table:table-row></table:table></draw:text-box></draw:frame>

</text:p>
      <text:p text:style-name="Plugin_Wrap_Paragraph_Centered">
<draw:frame draw:style-name="mediacenter" draw:name="2" text:anchor-type="paragraph" draw:z-index="2" svg:width="10.583333333333cm" svg:height="7.9375cm"><draw:image xlink:href="Pictures/10f180334471a957c61a57d234916cc5.jpeg" xlink:type="simple" xlink:show="embed" xlink:actuate="onLoad"/></draw:frame>
</text:p>
      <text:p text:style-name="Text_20_body">Team 1
</text:p>
      <text:h text:style-name="Heading_20_3" text:outline-level="3"><text:bookmark-start text:name="__RefHeading___motivation_6"/><text:bookmark-start text:name="motivation"/>1.2 Motivation<text:bookmark-end text:name="__RefHeading___motivation_6"/><text:bookmark-end text:name="motivation"/></text:h>
      <text:p text:style-name="Text_20_body">

In order to carry out the project successfully, it is essential that all members of the team, along this path, are motivated and determined to work, both individually and collectively. Throughout this journey we will gain new knowledge in several areas in addition to Engineering, such as: Marketing, Project Management, Programming, Energy, etc. Obviously, being an European project, we will also develop the English language, since it is the language with which we communicate among the team and with teachers. On the other hand, we are motivated to produce a product that effectively helps people, especially in this complicated phase that we are experiencing with the pandemic.
</text:p>
      <text:h text:style-name="Heading_20_3" text:outline-level="3"><text:bookmark-start text:name="__RefHeading___problem_7"/><text:bookmark-start text:name="problem"/>1.3 Problem<text:bookmark-end text:name="__RefHeading___problem_7"/><text:bookmark-end text:name="problem"/></text:h>
      <text:p text:style-name="Text_20_body">

Nowadays there are immense events held daily and many are disorganized and overcrowded. Specifically at festivals, people often end up not seeing concerts or other activities due to this lack of organization. On the other hand, they also get lost from their friends due to the great confusion that exists in the space or wait a long time to go to the bathroom or buy something in a restaurant / bar, etc.

In this sense, in the face of these problems and due to the current situation of the pandemic, we feel that should exist a product on the market that helps, in some way, to better organize these events.
</text:p>
      <text:h text:style-name="Heading_20_3" text:outline-level="3"><text:bookmark-start text:name="__RefHeading___objectives_8"/><text:bookmark-start text:name="objectives"/>1.4 Objectives<text:bookmark-end text:name="__RefHeading___objectives_8"/><text:bookmark-end text:name="objectives"/></text:h>
      <text:p text:style-name="Text_20_body">

Our main objective is to provide people with the maximum possible security at different festivals or related events, avoiding overcrowding and disorganization. In this sense, with the proposed product people will obtain information that will allow them to go to the area / venue of the festival and even suggestions for alternative activities that may be taking place.


</text:p>
      <text:h text:style-name="Heading_20_3" text:outline-level="3"><text:bookmark-start text:name="__RefHeading___requirements_9"/><text:bookmark-start text:name="requirements"/>1.5 Requirements<text:bookmark-end text:name="__RefHeading___requirements_9"/><text:bookmark-end text:name="requirements"/></text:h>
      <text:p text:style-name="Text_20_body">

We have defined some requirements in order to achieve all of our objectives. In this sense, we define the requirements in sub-categories:

<text:span text:style-name="Strong_20_Emphasis">Initial Requirements:</text:span>

- Use inexpensive materials; 

- If applicable, we must follow EU Directives standards:</text:p>
      <text:list text:style-name="List_20_1" text:continue-numbering="false">
        <text:list-item>
          <text:p text:style-name="List_20_1_Content_First"> Machine Directive European Comission, 2017. <text:span text:style-name="Emphasis"><text:a xlink:type="simple" xlink:href="https://ec.europa.eu/growth/sectors/mechanical-engineering/machinery" text:style-name="Internet_20_link" text:visited-style-name="Visited_20_Internet_20_Link">Machinery.</text:a></text:span> [Accessed in April 2021].</text:p>
        </text:list-item>
        <text:list-item>
          <text:p text:style-name="List_20_1_Content"> Low Voltage Directive European Comission, 2016. <text:span text:style-name="Emphasis"><text:a xlink:type="simple" xlink:href="https://ec.europa.eu/growth/sectors/electrical-engineering/lvd-directive_en" text:style-name="Internet_20_link" text:visited-style-name="Visited_20_Internet_20_Link">The Low Voltage Directive (LVD).</text:a></text:span> [Accessed in April 2021].</text:p>
        </text:list-item>
        <text:list-item>
          <text:p text:style-name="List_20_1_Content"> Electromagnetic Compatibility European Comission, 2017. <text:span text:style-name="Emphasis"><text:a xlink:type="simple" xlink:href="https://ec.europa.eu/growth/sectors/electrical-engineering/emc-directive/" text:style-name="Internet_20_link" text:visited-style-name="Visited_20_Internet_20_Link">Electromagnetic Compatibility (EMC) Directive.</text:a></text:span> [Accessed in April 2021].</text:p>
        </text:list-item>
        <text:list-item>
          <text:p text:style-name="List_20_1_Content"> Restriction of Hazardous Substances in Electrical and Electronic Equipment Directive European Comission, 2011. <text:span text:style-name="Emphasis"><text:a xlink:type="simple" xlink:href="https://ec.europa.eu/environment/topics/waste-and-recycling/rohs-directive_pt" text:style-name="Internet_20_link" text:visited-style-name="Visited_20_Internet_20_Link">estriction of Hazardous Substances in Electrical and Electronic Equipment (RoHS).</text:a></text:span></text:p>
        </text:list-item>
        <text:list-item>
          <text:p text:style-name="List_20_1_Content_Last"> Radio Equipment Directive European Comission, 2011. <text:span text:style-name="Emphasis"><text:a xlink:type="simple" xlink:href="https://ec.europa.eu/environment/topics/waste-and-recycling/rohs-directive_en" text:style-name="Internet_20_link" text:visited-style-name="Visited_20_Internet_20_Link">Radio Equipment Directive (RED).</text:a></text:span> [Accessed in April 2021].</text:p>
        </text:list-item>
      </text:list>
      <text:p text:style-name="Text_20_body">
- Use the International Units System Guide dominiodelasciencias, 2021. <text:span text:style-name="Emphasis"><text:a xlink:type="simple" xlink:href="https://www.dominiodelasciencias.com/ojs/index.php/es" text:style-name="Internet_20_link" text:visited-style-name="Visited_20_Internet_20_Link">Dominio de las Ciencias.</text:a></text:span>.

<text:span text:style-name="Strong_20_Emphasis">Usability requirements:</text:span>

- Easy to use for the users;

- The user must have a mobile phone (smartphone);

<text:span text:style-name="Strong_20_Emphasis">Functional requirements:</text:span>

- It must effectively help the organization;

- It needs to preserve the privacy of each user;

- It will need to have acess to the internet for users to start receiving the information needed;

- Adopt open-source software and technologies;

- Encrypt data.

<text:span text:style-name="Strong_20_Emphasis">Limitations:</text:span>

- The budget for building the prototype of our product is only 100 €, which limits the whole process.


</text:p>
      <text:h text:style-name="Heading_20_3" text:outline-level="3"><text:bookmark-start text:name="__RefHeading___envisaged_tests_10"/><text:bookmark-start text:name="envisaged_tests"/>1.6 Envisaged Tests<text:bookmark-end text:name="__RefHeading___envisaged_tests_10"/><text:bookmark-end text:name="envisaged_tests"/></text:h>
      <text:p text:style-name="Text_20_body">

In order to test the product, we must carry out several tests throughout the building of the prototype. In this way, we will eliminate the uncertainties that exist and find problems that were not detected in the “theoretical” and initial part of the project. So we should do tests like:

- Test whether people's privacy is exposed and this can be tested through questionnaires and after its study a conclusion is reached;

- Check if the application is trustworthy and for that we will compare the organization of a festival with the use of this product and the organization of another without the use of the product;

- Check and analyze the materials necessary for the use of the prototype, through a detailed study on the influence of the chosen materials in the environment in order to conclude if they are sustainable materials or if they harm the environment. These same materials can be tested by simulating forces and stresses;

- Simulate an extreme case of overcrowding of people in an event and see how the application reacts, to check if it is overloaded or if it works well.



</text:p>
      <text:h text:style-name="Heading_20_3" text:outline-level="3"><text:bookmark-start text:name="__RefHeading___report_structure_11"/><text:bookmark-start text:name="report_structure"/>1.7 Report Structure<text:bookmark-end text:name="__RefHeading___report_structure_11"/><text:bookmark-end text:name="report_structure"/></text:h>
      <text:p text:style-name="Text_20_body">
This project is organized in 8 chapters as can be seen in the <text:span text:style-name="Strong_20_Emphasis">Table </text:span>.

</text:p>
      <text:p text:style-name="Text_20_body">Report Structure
</text:p>
      <text:p text:style-name="Text_20_body"><draw:frame draw:style-name="PluginODTAutoStyle_Frame_9_text_frame" draw:name="Frame3" text:anchor-type="paragraph" svg:width="400pt" draw:z-index="0" svg:min-height="1cm"><draw:text-box><table:table table:style-name="Table"><table:table-column table:style-name="odt_auto_style_table_column_5_1"/><table:table-row><table:table-cell office:value-type="string" table:style-name="tablecell"><table:table table:style-name="Table"><table:table-column/><table:table-column/><table:table-row><table:table-cell office:value-type="string" table:style-name="tableheader"><text:p text:style-name="Table_20_Heading"> Task </text:p></table:table-cell><table:table-cell office:value-type="string" table:style-name="tableheader"><text:p text:style-name="Table_20_Heading"> Description </text:p></table:table-cell></table:table-row><table:table-row><table:table-cell office:value-type="string" table:style-name="tablecell"><text:p text:style-name="tablealignleft"> 1. Introduction </text:p></table:table-cell><table:table-cell office:value-type="string" table:style-name="tablecell"><text:p text:style-name="tablealignleft"> Presentation of the team, the project, the motivation, the problem to be solved and its requirements </text:p></table:table-cell></table:table-row><table:table-row><table:table-cell office:value-type="string" table:style-name="tablecell"><text:p text:style-name="tablealignleft"> 2. State of Art </text:p></table:table-cell><table:table-cell office:value-type="string" table:style-name="tablecell"><text:p text:style-name="tablealignleft"> Study of products that already exist in the market and analysis of their weaknesses and strengths </text:p></table:table-cell></table:table-row><table:table-row><table:table-cell office:value-type="string" table:style-name="tablecell"><text:p text:style-name="tablealignleft"> 3. Project Management </text:p></table:table-cell><table:table-cell office:value-type="string" table:style-name="tablecell"><text:p text:style-name="tablealignleft"> Documenting the progress that has been made over time and overview of the differents aspects of the project </text:p></table:table-cell></table:table-row><table:table-row><table:table-cell office:value-type="string" table:style-name="tablecell"><text:p text:style-name="tablealignleft"> 4. Marketing Plan </text:p></table:table-cell><table:table-cell office:value-type="string" table:style-name="tablecell"><text:p text:style-name="tablealignleft"> Identification of the product target and definition of the marketing strategy that will be used and applied in our solution </text:p></table:table-cell></table:table-row><table:table-row><table:table-cell office:value-type="string" table:style-name="tablecell"><text:p text:style-name="tablealignleft"> 5. Eco-efficiency Measures for Sustainability </text:p></table:table-cell><table:table-cell office:value-type="string" table:style-name="tablecell"><text:p text:style-name="tablealignleft"> It aims to achieve the sustainability of the project from social, economic and environmental implications </text:p></table:table-cell></table:table-row><table:table-row><table:table-cell office:value-type="string" table:style-name="tablecell"><text:p text:style-name="tablealignleft"> 6. Ethical and Deontological Concerns </text:p></table:table-cell><table:table-cell office:value-type="string" table:style-name="tablecell"><text:p text:style-name="tablealignleft"> Analysis of ethical challenges and limitation of the solutions proposed for our project </text:p></table:table-cell></table:table-row><table:table-row><table:table-cell office:value-type="string" table:style-name="tablecell"><text:p text:style-name="tablealignleft"> 7. Product Development </text:p></table:table-cell><table:table-cell office:value-type="string" table:style-name="tablecell"><text:p text:style-name="tablealignleft"> Design and prototype of the product and carrying out the final tests and their results </text:p></table:table-cell></table:table-row><table:table-row><table:table-cell office:value-type="string" table:style-name="tablecell"><text:p text:style-name="tablealignleft"> 8. Conclusion </text:p></table:table-cell><table:table-cell office:value-type="string" table:style-name="tablecell"><text:p text:style-name="tablealignleft"> Summary of all that has been said and achieved, stating what can be improved in the future </text:p></table:table-cell></table:table-row></table:table></table:table-cell></table:table-row></table:table></draw:text-box></draw:frame>
</text:p>
      <text:h text:style-name="Heading_20_2" text:outline-level="2"><text:bookmark-start text:name="__RefHeading___state_of_the_art_12"/><text:bookmark-start text:name="state_of_the_art"/>2. State of the Art<text:bookmark-end text:name="__RefHeading___state_of_the_art_12"/><text:bookmark-end text:name="state_of_the_art"/></text:h>
      <text:h text:style-name="Heading_20_3" text:outline-level="3"><text:bookmark-start text:name="__RefHeading___introduction_13"/><text:bookmark-start text:name="introduction1"/>2.1 Introduction<text:bookmark-end text:name="__RefHeading___introduction_13"/><text:bookmark-end text:name="introduction1"/></text:h>
      <text:p text:style-name="Text_20_body">Crowd orchestration is the ability to monitor and, where necessary, direct a group of people to ensure their safety and improve their experience. Crowd management is used to ensure that a large gathering of people is controlled in an orderly and problem free-manner. However, crowd management is not only about the people, but it can also be about the people in cars and public transport. Crowd Orchestration intelligently solves any problem that involves organizing spaces, events, traffic Friedrich Trawöger, 2015. <text:span text:style-name="Emphasis"><text:a xlink:type="simple" xlink:href="https://www.linkedin.com/pulse/crowd-operations-part-2-basics-business-model-friedrich-traw%C3%B6ger/" text:style-name="Internet_20_link" text:visited-style-name="Visited_20_Internet_20_Link">Crowd Operations part 2 : The basics of the business model.</text:a></text:span>.
Crowd orchestration consists of:</text:p>
      <text:list text:style-name="List_20_1" text:continue-numbering="false">
        <text:list-item>
          <text:p text:style-name="List_20_1_Content_First"> a steady flow of crowds;</text:p>
        </text:list-item>
        <text:list-item>
          <text:p text:style-name="List_20_1_Content"> preventing excessively dense crowds;</text:p>
        </text:list-item>
        <text:list-item>
          <text:p text:style-name="List_20_1_Content"> creating a manageable public traffic flow;</text:p>
        </text:list-item>
        <text:list-item>
          <text:p text:style-name="List_20_1_Content"> minimising risks;</text:p>
        </text:list-item>
        <text:list-item>
          <text:p text:style-name="List_20_1_Content_Last"> limiting the number of first aid occurrences, incident reports, and violent offences. </text:p>
        </text:list-item>
      </text:list>
      <text:p text:style-name="Text_20_body">In the past, crowd management consisted in the usage of video footage and facial recognition to count the number of people in the given area, which were quite expensive methods of crowd orchestration. There are several types of cameras on the market and prices vary a lot, however, according to our budget (100 €) this type of material is very expensive, ranging from 500€ to 2000€ tinkeret, 2020. <text:span text:style-name="Emphasis"><text:a xlink:type="simple" xlink:href="https://tinkerer.co.uk/axis-m3037-pve-ip-security-camera-outdoor-dome-ceiling-wall-2592-x-1944-pixels-0548-001.html?gclid=CjwKCAjwhMmEBhBwEiwAXwFoEd5B4afmY2yGgA2NA0_QUNxrl_ccPi8taVzbPYyqvX-n_dda128ovBoCbUQQAvD_BwE" text:style-name="Internet_20_link" text:visited-style-name="Visited_20_Internet_20_Link">security camera.</text:a></text:span>. Nowadays, they are replaced by sensor technology. </text:p>
      <text:h text:style-name="Heading_20_3" text:outline-level="3"><text:bookmark-start text:name="__RefHeading___literature_of_study_14"/><text:bookmark-start text:name="literature_of_study"/>2.2 Literature of Study<text:bookmark-end text:name="__RefHeading___literature_of_study_14"/><text:bookmark-end text:name="literature_of_study"/></text:h>
      <text:p text:style-name="Text_20_body">Before analyzing the products that already existed on the market, we studied and analyzed several research articles which you can find listed in the <text:span text:style-name="Strong_20_Emphasis">Table </text:span></text:p>
      <text:p text:style-name="Text_20_body">Literature of Study
</text:p>
      <table:table table:style-name="Table">
        <table:table-column/>
        <table:table-column/>
        <table:table-column/>
        <table:table-row>
          <table:table-cell office:value-type="string" table:style-name="tableheader">
            <text:p text:style-name="Table_20_Heading"> Title of Paper   </text:p>
          </table:table-cell>
          <table:table-cell office:value-type="string" table:style-name="tableheader">
            <text:p text:style-name="Table_20_Heading"> Most Crucial Points   </text:p>
          </table:table-cell>
          <table:table-cell office:value-type="string" table:style-name="tableheader">
            <text:p text:style-name="Table_20_Heading"> References </text:p>
          </table:table-cell>
        </table:table-row>
        <table:table-row>
          <table:table-cell office:value-type="string" table:style-name="tablecell">
            <text:p text:style-name="tablealignleft"> Improvising Harmony: Opportunities for Technologies to Support Crowd Orchestration </text:p>
          </table:table-cell>
          <table:table-cell office:value-type="string" table:style-name="tablecell">
            <text:p text:style-name="tablealignleft">This article studies the growth of a population and tries to understand how it is organized in order to keep the tasks done. In this sense, there are 2 aspects to be studied here: project management and organization of event tasks.</text:p>
          </table:table-cell>
          <table:table-cell office:value-type="string" table:style-name="tablecell">
            <text:p text:style-name="tablealignleft"> Q. Vera Liao, Victoria Bellotti, Michael Youngblood, 2016. <text:a xlink:type="simple" xlink:href="https://doi.org/10.1145/2957276.2957303" text:style-name="Internet_20_link" text:visited-style-name="Visited_20_Internet_20_Link">Improvising Harmony: Opportunities for Technologies to Support Crowd Orchestration.</text:a> <text:span text:style-name="Emphasis">Proceedings of the 19th International Conference on Supporting Group Work</text:span>, New York, NY, USA: Association for Computing Machinery, pp.159–169, ISBN 9781450342766. </text:p>
          </table:table-cell>
        </table:table-row>
        <table:table-row>
          <table:table-cell office:value-type="string" table:style-name="tablecell">
            <text:p text:style-name="tablealignleft"> GSMA Smart Cities Guide: Crowd Management </text:p>
          </table:table-cell>
          <table:table-cell office:value-type="string" table:style-name="tablecell">
            <text:p text:style-name="tablealignleft"> Uses for Crowd Management. These techniques can analyze the crowds and identify how to move and make plans. It also talks about loT sensors connected to the mobile phone network. On the other hand, considers also car traffic. In short, it analyses several crowd orchestration cases studies.</text:p>
          </table:table-cell>
          <table:table-cell office:value-type="string" table:style-name="tablecell">
            <text:p text:style-name="tablealignleft"> Global System for Mobile Communications, 2016. <text:span text:style-name="Emphasis"><text:a xlink:type="simple" xlink:href="https://www.gsma.com/iot/wp-content/uploads/2016/10/GSMA-Crowd-management-case-study-web.pdf5" text:style-name="Internet_20_link" text:visited-style-name="Visited_20_Internet_20_Link">GSMA Smart Cities Guide: Crowd Management.</text:a></text:span> </text:p>
          </table:table-cell>
        </table:table-row>
        <table:table-row>
          <table:table-cell office:value-type="string" table:style-name="tablecell">
            <text:p text:style-name="tablealignleft"> A low cost loT based crowd management system for public transports.</text:p>
          </table:table-cell>
          <table:table-cell office:value-type="string" table:style-name="tablecell">
            <text:p text:style-name="tablealignleft"> With the increase in population, overcrowding in public transport is becoming a serious problem. This article intends to demonstrate a solution to solve this problem, through the use of smart seats, thanks to the Arduino system.</text:p>
          </table:table-cell>
          <table:table-cell office:value-type="string" table:style-name="tablecell">
            <text:p text:style-name="tablealignleft"> S. Vidyasagaran, S. R. Devi, A. Varma, A. Rajesh, H. Charan, 2017. A low cost IoT based crowd management system for public transport. <text:span text:style-name="Emphasis">2017 International Conference on Inventive Computing and Informatics (ICICI)</text:span>, pp.222-225. </text:p>
          </table:table-cell>
        </table:table-row>
        <table:table-row>
          <table:table-cell office:value-type="string" table:style-name="tablecell">
            <text:p text:style-name="tablealignleft"> Crowd Operations part 2: The Basics of Business model </text:p>
          </table:table-cell>
          <table:table-cell office:value-type="string" table:style-name="tablecell">
            <text:p text:style-name="tablealignleft"> Crowd Operation´s business model. </text:p>
          </table:table-cell>
          <table:table-cell office:value-type="string" table:style-name="tablecell"/>
        </table:table-row>
        <table:table-row>
          <table:table-cell office:value-type="string" table:style-name="tablecell">
            <text:p text:style-name="tablealignleft"> Towards Interactive Real-Time Crowd Behavior Simulation </text:p>
          </table:table-cell>
          <table:table-cell office:value-type="string" table:style-name="tablecell">
            <text:p text:style-name="tablealignleft"> Virtual crowd are becoming common in applications, this article discusses the challenges involved in creating these simulations </text:p>
          </table:table-cell>
          <table:table-cell office:value-type="string" table:style-name="tablecell">
            <text:p text:style-name="tablealignleft"> Branislav Ulicny, Daniel Thalmann, 2002. <text:a xlink:type="simple" xlink:href="https://onlinelibrary.wiley.com/doi/abs/10.1111/1467-8659.00634" text:style-name="Internet_20_link" text:visited-style-name="Visited_20_Internet_20_Link">Towards Interactive Real-Time Crowd Behavior Simulation.</text:a> <text:span text:style-name="Emphasis">Computer Graphics Forum</text:span>, 21, pp.767-775.</text:p>
          </table:table-cell>
        </table:table-row>
      </table:table>
      <text:h text:style-name="Heading_20_2" text:outline-level="2"><text:bookmark-start text:name="__RefHeading___examples_of_existing_materials_15"/><text:bookmark-start text:name="examples_of_existing_materials"/>2.3 Examples of existing materials<text:bookmark-end text:name="__RefHeading___examples_of_existing_materials_15"/><text:bookmark-end text:name="examples_of_existing_materials"/></text:h>
      <text:p text:style-name="Text_20_body">In this subchapter we will talk more specifically about products that already exist in the market.</text:p>
      <text:h text:style-name="Heading_20_3" text:outline-level="3"><text:bookmark-start text:name="__RefHeading___airplane_boarding_system_16"/><text:bookmark-start text:name="airplane_boarding_system"/>2.3.1 Airplane boarding system<text:bookmark-end text:name="__RefHeading___airplane_boarding_system_16"/><text:bookmark-end text:name="airplane_boarding_system"/></text:h>
      <text:p text:style-name="Text_20_body">The Airplane boarding system, as shown <text:span text:style-name="Strong_20_Emphasis">Figure </text:span>, has different advantages to orchestrate the crowd effectively:</text:p>
      <text:p text:style-name="Text_20_body">1) Airlines project boarding information to the ground.</text:p>
      <text:p text:style-name="Text_20_body">2) Passport checking queue - a person who checks the passports can use a button to move the projection with the colorful blocks that show the distance between people. People move while maintaining the proper social distance while moving.</text:p>
      <text:p text:style-name="Text_20_body">Projectors can be reused in many other situations. This idea does not cause any harm neither to users nor to the planet and can be implemented at every airport and place queues. Social distancing is respected and do not build up, personal space won't be invaded, people who fly for the first time will find the way CrossCheck, 2021. <text:span text:style-name="Emphasis"><text:a xlink:type="simple" xlink:href="https://www.instagram.com/reel/CMOJ06SpmdX/?igshid=1rbedeuamo176" text:style-name="Internet_20_link" text:visited-style-name="Visited_20_Internet_20_Link">A clever way to social distance....</text:a></text:span> [Accessed in April 2021].. Following picture depicts the system in usage:</text:p>
      <text:p text:style-name="Plugin_Wrap_Paragraph_Centered">
<draw:frame draw:style-name="mediacenter" draw:name="3" text:anchor-type="paragraph" draw:z-index="3" svg:width="10.583333333333cm" svg:height="12.999619482496cm"><draw:image xlink:href="Pictures/9e257685a12f7111c0e9abd64647b3ca.png" xlink:type="simple" xlink:show="embed" xlink:actuate="onLoad"/></draw:frame>
</text:p>
      <text:p text:style-name="Text_20_body">Airplane boarding system 
</text:p>
      <text:h text:style-name="Heading_20_3" text:outline-level="3"><text:bookmark-start text:name="__RefHeading___camera_counting_people_17"/><text:bookmark-start text:name="camera_counting_people"/>2.3.2 Camera counting people<text:bookmark-end text:name="__RefHeading___camera_counting_people_17"/><text:bookmark-end text:name="camera_counting_people"/></text:h>
      <text:p text:style-name="Text_20_body">Canon has developed an crowd counting technology that counts the number of people in an area instantaneously, as shown <text:span text:style-name="Strong_20_Emphasis">Figure </text:span>, which can be employed at a wide variety of locations where congestion is expected to occur.
Cameras can be reused in many other situations. This idea can be implemented in every crowded place, like festivals or on the streets, to control the number of people. It monitors threshold capacities (for example, to track how many people are in a designated area) and thanks to that security control is reached . Following picture depicts the basics of working of the camera:</text:p>
      <text:p text:style-name="Plugin_Wrap_Paragraph_Centered">
<draw:frame draw:style-name="mediacenter" draw:name="4" text:anchor-type="paragraph" draw:z-index="4" svg:width="10.583333333333cm" svg:height="6.985cm"><draw:image xlink:href="Pictures/f53d4cea3ecdf195e1aba06e0d84e828.png" xlink:type="simple" xlink:show="embed" xlink:actuate="onLoad"/></draw:frame>
</text:p>
      <text:p text:style-name="Text_20_body">Camera counting people Canon, 2019. <text:span text:style-name="Emphasis"><text:a xlink:type="simple" xlink:href="https://global.canon/en/technology/count2019.html" text:style-name="Internet_20_link" text:visited-style-name="Visited_20_Internet_20_Link">Counting People in Crowds with AI.</text:a></text:span> [Accessed in April 2021].
</text:p>
      <text:h text:style-name="Heading_20_3" text:outline-level="3"><text:bookmark-start text:name="__RefHeading___orange_belgium_system_18"/><text:bookmark-start text:name="orange_belgium_system"/>2.3.3 Orange Belgium System<text:bookmark-end text:name="__RefHeading___orange_belgium_system_18"/><text:bookmark-end text:name="orange_belgium_system"/></text:h>
      <text:p text:style-name="Text_20_body">Orange Belgium is able to provide a real-time data stream of the location of all mobile phones connected to its network within a given area,as shown <text:span text:style-name="Strong_20_Emphasis">Figure </text:span>. It shows the density of people within small squares across the given area, and allows the city to monitor the crowd in real-time. This idea is fully sustainable and can be implemented in every crowded place to control the number of people. It counts the number of people being in the same place in real time . Following picture depicts the system:</text:p>
      <text:p text:style-name="Plugin_Wrap_Paragraph_Centered">
<draw:frame draw:style-name="mediacenter" draw:name="5" text:anchor-type="paragraph" draw:z-index="5" svg:width="10.583333333333cm" svg:height="5.4466527196653cm"><draw:image xlink:href="Pictures/b74c632d7009bfd630929b8187d769d5.png" xlink:type="simple" xlink:show="embed" xlink:actuate="onLoad"/></draw:frame>
</text:p>
      <text:p text:style-name="Text_20_body">Orange Belgium System 
</text:p>
      <text:h text:style-name="Heading_20_3" text:outline-level="3"><text:bookmark-start text:name="__RefHeading___smart_seat_19"/><text:bookmark-start text:name="smart_seat"/>2.3.4 Smart seat<text:bookmark-end text:name="__RefHeading___smart_seat_19"/><text:bookmark-end text:name="smart_seat"/></text:h>
      <text:p text:style-name="Text_20_body">Smart seats can detect and display the seat occupancy status in real time over the internet or mobile application. The prototype results were positive and showed a fully functional IoT system that can be implemented in buses and trains. The Smart seats should be made from materials that may be recycled or re-purposed. This idea can be implemented in every metro, bus, cinema, etc. to find the real-time seat occupancy status .</text:p>
      <text:h text:style-name="Heading_20_3" text:outline-level="3"><text:bookmark-start text:name="__RefHeading___digital_displays_20"/><text:bookmark-start text:name="digital_displays"/>2.3.5. Digital displays<text:bookmark-end text:name="__RefHeading___digital_displays_20"/><text:bookmark-end text:name="digital_displays"/></text:h>
      <text:p text:style-name="Text_20_body">Festivals and events provide real-time capacity to guests, crowd management and social distance enforcement. Digital displays, <text:span text:style-name="Strong_20_Emphasis">Figure </text:span>, and mobile apps are used to inform in real-time, crowd-intelligent way finding. This idea does not cause any harm neither to users nor to the planet, because this system only interacts with users and does not compromise their privacy in any way and helps them to follow the paths they want without getting lost. It can also be implemented in every place with high crowd density to manage the crowd using suggestions and incentives to relocate to another area. People are informed about the population density in given area and obtain the suggestions about direction, to relocate to the less crowded areas Cisco, 2020. <text:span text:style-name="Emphasis"><text:a xlink:type="simple" xlink:href="https://www.cisco.com/c/en/us/solutions/collateral/data-center/artificial-intelligence-machine-learning/solution-overview-c22-744452.html" text:style-name="Internet_20_link" text:visited-style-name="Visited_20_Internet_20_Link">Real-Time and Historical Crowd Management Solutions Leveraging Artificial Intelligence Solution Overview.</text:a></text:span> [Accessed in April 2021].. Following picture depicts the examples of digital displays:</text:p>
      <text:p text:style-name="Plugin_Wrap_Paragraph_Centered">
<draw:frame draw:style-name="mediacenter" draw:name="6" text:anchor-type="paragraph" draw:z-index="6" svg:width="10.583333333333cm" svg:height="6.111875cm"><draw:image xlink:href="Pictures/22237123f863aa043f1cd87f3e0e55e4.jpg" xlink:type="simple" xlink:show="embed" xlink:actuate="onLoad"/></draw:frame>
</text:p>
      <text:p text:style-name="Text_20_body"> Digital displaysAztec, 2020. <text:span text:style-name="Emphasis"><text:a xlink:type="simple" xlink:href="https://www.aztecuk.com/exhibition-organiser/live-crowd-control/" text:style-name="Internet_20_link" text:visited-style-name="Visited_20_Internet_20_Link">Live Crowd Control – Digital Signage.</text:a></text:span> [Accessed in April 2021].
</text:p>
      <text:h text:style-name="Heading_20_3" text:outline-level="3"><text:bookmark-start text:name="__RefHeading___products_comparison_21"/><text:bookmark-start text:name="products_comparison"/>2.3.6. Products comparison<text:bookmark-end text:name="__RefHeading___products_comparison_21"/><text:bookmark-end text:name="products_comparison"/></text:h>
      <text:p text:style-name="Text_20_body"><text:span text:style-name="Strong_20_Emphasis">Table </text:span> shows several examples of products that already exist on the market and are analyzed briefly and compared from their functionality and price.</text:p>
      <text:p text:style-name="Text_20_body">Products Comparison
</text:p>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Pros and cons </text:p>
          </table:table-cell>
          <table:table-cell office:value-type="string" table:style-name="tableheader">
            <text:p text:style-name="Table_20_Heading"> Price </text:p>
          </table:table-cell>
        </table:table-row>
        <table:table-row>
          <table:table-cell office:value-type="string" table:style-name="tablecell">
            <text:p text:style-name="tablealignleft">Airplane boarding system </text:p>
          </table:table-cell>
          <table:table-cell office:value-type="string" table:style-name="tablecell">
            <text:p text:style-name="tablealignleft">+Universality; +Easy to follow; +Cheap hardware </text:p>
          </table:table-cell>
          <table:table-cell office:value-type="string" table:style-name="tablecell">
            <text:p text:style-name="tablealignleft"> 67 € Unknown12, 2021. <text:span text:style-name="Emphasis"><text:a xlink:type="simple" xlink:href="https://dott.pt/pt/products/teclado-e-rato-mkplus-tg5100wr-4ae211f8-3146-44e4-96ae-bead934141c0?gclid=CjwKCAjw1uiEBhBzEiwAO9B_HbZ3OG_n9A_0jWfRPF2B8Xsj6cgf5iTmnPNKBo-lN6CIvn6MJ5zqwxoCz54QAvD_BwE" text:style-name="Internet_20_link" text:visited-style-name="Visited_20_Internet_20_Link">NewstarBeamer-C80.</text:a></text:span> </text:p>
          </table:table-cell>
        </table:table-row>
        <table:table-row>
          <table:table-cell office:value-type="string" table:style-name="tablecell">
            <text:p text:style-name="tablealignleft">Camera counting people </text:p>
          </table:table-cell>
          <table:table-cell office:value-type="string" table:style-name="tablecell">
            <text:p text:style-name="tablealignleft"> -People may feel observed; -Expensive; -Can make a lot of mistakes  </text:p>
          </table:table-cell>
          <table:table-cell office:value-type="string" table:style-name="tablecell">
            <text:p text:style-name="tablealignleft"> 600 € FNAC, 2021. <text:span text:style-name="Emphasis"><text:a xlink:type="simple" xlink:href="https://www.fnac.pt/mp18715755/Camara-de-seguranca-hikvision-digital-technology-ds-2cd6825g0-c-is-ip-interior-caixa-teto-1920-x-1080-pixels?gclid=Cj0KCQjwgtWDBhDZARIsADEKwgNzAV8EGeasAY0Z4JwWnSYpquQwbMuqZ3wj4aVzewW0MnD4gXtIS4caAkqyEALw_wcB&amp;oref=925406cf-5c9a-7d84-a593-e55e7f080c15" text:style-name="Internet_20_link" text:visited-style-name="Visited_20_Internet_20_Link">Câmara de segurança hikvision digital technology.</text:a></text:span> [Accessed in April 2021]. </text:p>
          </table:table-cell>
        </table:table-row>
        <table:table-row>
          <table:table-cell office:value-type="string" table:style-name="tablecell">
            <text:p text:style-name="tablealignleft">Orange Belgium System </text:p>
          </table:table-cell>
          <table:table-cell office:value-type="string" table:style-name="tablecell">
            <text:p text:style-name="tablealignleft">+Sustainable; -People may feel observed </text:p>
          </table:table-cell>
          <table:table-cell office:value-type="string" table:style-name="tablecell">
            <text:p text:style-name="tablealignleft"> Software costs </text:p>
          </table:table-cell>
        </table:table-row>
        <table:table-row>
          <table:table-cell office:value-type="string" table:style-name="tablecell">
            <text:p text:style-name="tablealignleft">Smart seat </text:p>
          </table:table-cell>
          <table:table-cell office:value-type="string" table:style-name="tablecell">
            <text:p text:style-name="tablealignleft"> +Shows real-time occupancy status; -Only prototype </text:p>
          </table:table-cell>
          <table:table-cell office:value-type="string" table:style-name="tablecell">
            <text:p text:style-name="tablealignleft"> Not on the market  </text:p>
          </table:table-cell>
        </table:table-row>
        <table:table-row>
          <table:table-cell office:value-type="string" table:style-name="tablecell">
            <text:p text:style-name="tablealignleft">Digital display </text:p>
          </table:table-cell>
          <table:table-cell office:value-type="string" table:style-name="tablecell">
            <text:p text:style-name="tablealignleft"> +Easy to use; +Easy to manipulate; +Universality; -Expensive </text:p>
          </table:table-cell>
          <table:table-cell office:value-type="string" table:style-name="tablecell">
            <text:p text:style-name="tablealignleft"> 1000-10000 € Samsung, 2017. <text:span text:style-name="Emphasis"><text:a xlink:type="simple" xlink:href="https://pid.samsungdisplay.com/en/learning-center/blog/digital-signage-pricing" text:style-name="Internet_20_link" text:visited-style-name="Visited_20_Internet_20_Link">How Much Will My Digital Signage Solution Cost?.</text:a></text:span> [Accessed in April 2021]. </text:p>
          </table:table-cell>
        </table:table-row>
      </table:table>
      <text:h text:style-name="Heading_20_3" text:outline-level="3"><text:bookmark-start text:name="__RefHeading___summary_22"/><text:bookmark-start text:name="summary"/>2.4 Summary<text:bookmark-end text:name="__RefHeading___summary_22"/><text:bookmark-end text:name="summary"/></text:h>
      <text:p text:style-name="Text_20_body">Based on this study of the state of the art, the team decided to adopt scanner equipped with an NFC module to enable data sharing with smartphones. Thanks to NFC scanning, it can count each person entering a given area. The back-end counting system is connected to a remote database that provides information about the crowd density in each zone of the event, and for this, several scanners will be placed at different locations in the festival. Real-time update about the population would be displayed in the mobile application of users, and for that ESP32 (WiFi module integrated), breadboard will be used. The application can provide maps, possible paths, depict suggestions and incentives to relocate to the less crowded areas.</text:p>
      <text:p text:style-name="Text_20_body">We also came to the conclusion that there are many different ways on the market with regard to the problem of Crowd Orchestration. Each example that was presented acts differently, as each has a different function. Taking into account the product that we will develop the best examples to take into account are that of chapter 2.3.2, 2.3.3, and 2.3.5, in the first case the existing technology count the number of people who are in a given place at a certain time and the camera can be reused, which is central to the sustainability aspect. On the other hand, the following example provides a data stream for mobile phones, an aspect that our product will also need. Finally, the last example provides information on screens, which is also important because our product will have this functionality.</text:p>
      <text:p text:style-name="Text_20_body">After this detailed analysis of existing products, we intend to create a product that combines the advantages of the mentioned examples. Moreover, it is important to create something that works in a simple way and, above all, reliable, fulfilling its functions always in a safe manner.</text:p>
      <text:p text:style-name="Text_20_body">Initially we thought of adding a wristband to our product, which would be necessary for events. However, our target group is rather young. According to GSMA, more than two-thirds of the world owns a mobile phone, with smartphones accounting for more than three-quarters of all mobile handsets in use today. According to the <text:span text:style-name="Strong_20_Emphasis">Figure</text:span> from GSMA Intelligence, there are now 5.27 billion mobile phone users worldwide. The number of mobile phone users is currently growing at an annual rate of 1.9%, and hundreds of millions of people have converted their mobile phones to smartphones in the last 12 months Simon Kemp, 2021. <text:span text:style-name="Emphasis"><text:a xlink:type="simple" xlink:href="https://datareportal.com/global-digital-overview" text:style-name="Internet_20_link" text:visited-style-name="Visited_20_Internet_20_Link">Statistic of people using smartphone.</text:a></text:span> [Accessed in April 2021].. So we don't think the wristband is necessary.</text:p>
      <text:p text:style-name="Plugin_Wrap_Paragraph_Centered">
<draw:frame draw:style-name="mediacenter" draw:name="7" text:anchor-type="paragraph" draw:z-index="7" svg:width="10.583333333333cm" svg:height="5.9548888888889cm"><draw:image xlink:href="Pictures/15897609085bab0ab46c1cd8034a7dfb.png" xlink:type="simple" xlink:show="embed" xlink:actuate="onLoad"/></draw:frame>
</text:p>
      <text:p text:style-name="Text_20_body">Statistics 
</text:p>
      <text:p text:style-name="Text_20_body">Finally, it is important to mention that for this project to work and be successful as a team, we need a lot of organization and commitment. In this sense, the next chapter talks a little about this, called “Project Management”.</text:p>
      <text:h text:style-name="Heading_20_2" text:outline-level="2"><text:bookmark-start text:name="__RefHeading___project_management_23"/><text:bookmark-start text:name="project_management"/>3. Project Management<text:bookmark-end text:name="__RefHeading___project_management_23"/><text:bookmark-end text:name="project_management"/></text:h>
      <text:p text:style-name="Text_20_body">Project management is a discipline of initiating, planning, executing, and managing resources with the goal of completing specific deliverables within budget and time LisaAhn, 2021. <text:span text:style-name="Emphasis"><text:a xlink:type="simple" xlink:href="https://www.projectsmart.co.uk/10-rules-of-highly-successful-project-management.php" text:style-name="Internet_20_link" text:visited-style-name="Visited_20_Internet_20_Link">10 Rules of Highly Successful Project Management.</text:a></text:span> [Accessed in April 2021].. In this chapter we will describe our project management methods and analysis of aspects like costs, time and resources. </text:p>
      <text:h text:style-name="Heading_20_3" text:outline-level="3"><text:bookmark-start text:name="__RefHeading___scope_24"/><text:bookmark-start text:name="scope"/>3.1 Scope<text:bookmark-end text:name="__RefHeading___scope_24"/><text:bookmark-end text:name="scope"/></text:h>
      <text:p text:style-name="Text_20_body">Project scope is a part of the project planning process that documents specific goals, deliverables, features, and budgets. The scope document details the list of activities for the successful completion of the project. In other words, it is what needs to be achieved and the work that must be done to deliver a project Heather, 2019. <text:span text:style-name="Emphasis"><text:a xlink:type="simple" xlink:href="https://totally.tech/quick-guides/how-to-define-the-scope-of-a-project/" text:style-name="Internet_20_link" text:visited-style-name="Visited_20_Internet_20_Link">How to define the scope of a project.</text:a></text:span> [Accessed in April 2021]..
The scope is defined by understanding the project requirements and the client's expectations. With a definite project scope, we can easily stay on track and ensure that all the deadlines are being followed throughout the project life cycle KissflowUnknown, 2021. <text:span text:style-name="Emphasis"><text:a xlink:type="simple" xlink:href="https://kissflow.com/project/project-scope-management/" text:style-name="Internet_20_link" text:visited-style-name="Visited_20_Internet_20_Link">What is Project Scope Management and Why is it Important?.</text:a></text:span> [Accessed in April 2021]..</text:p>
      <text:p text:style-name="Text_20_body">The aim of our project is to provide direct participants of the festivals to ensure their safety, suggest possible paths and avoid overpopulation and disorganization in the given areas. After setting the goal of the project it is crucial to set hierarchical structure for all tasks. Therefore, we applied the Work Breakdown Structure (WBS) to accomplish the project objectives and create the required deliverables VisualParadigim, 2020. <text:span text:style-name="Emphasis"><text:a xlink:type="simple" xlink:href="https://www.visual-paradigm.com/guide/project-management/what-is-work-breakdown-structure/" text:style-name="Internet_20_link" text:visited-style-name="Visited_20_Internet_20_Link">What is Work Breakdown Structure?.</text:a></text:span> [Accessed in April 2021]..
<text:span text:style-name="Strong_20_Emphasis">Figure </text:span> below is divided into six parts: Initial, Design, Interim, Executive, Test and Final stage. </text:p>
      <text:p text:style-name="Plugin_Wrap_Paragraph_Centered">
<draw:frame draw:style-name="mediacenter" draw:name="8" text:anchor-type="paragraph" draw:z-index="8" svg:width="23.8125cm" style:rel-width="100%" svg:height="13.39453125cm" style:rel-height="scale"><draw:image xlink:href="Pictures/244c1099f9e6f88a5e493a14aa6ed903.jpeg" xlink:type="simple" xlink:show="embed" xlink:actuate="onLoad"/></draw:frame>
</text:p>
      <text:p text:style-name="Text_20_body">Scope.
</text:p>
      <text:h text:style-name="Heading_20_3" text:outline-level="3"><text:bookmark-start text:name="__RefHeading___time_25"/><text:bookmark-start text:name="time"/>3.2 Time<text:bookmark-end text:name="__RefHeading___time_25"/><text:bookmark-end text:name="time"/></text:h>
      <text:p text:style-name="Text_20_body">During the EPS project we needed to meet following deadlines:</text:p>
      <text:list text:style-name="List_20_1" text:continue-numbering="false">
        <text:list-item>
          <text:p text:style-name="List_20_1_Content_First"> 2021-03-08 Project proposal </text:p>
        </text:list-item>
        <text:list-item>
          <text:p text:style-name="List_20_1_Content"> 2021-03-18 Define the Project Backlog, Global Sprint Plan, Initial Sprint Plan and Release Gantt Chart </text:p>
        </text:list-item>
        <text:list-item>
          <text:p text:style-name="List_20_1_Content"> 2021-03-24 Upload the “black box” System Diagrams &amp; Structural Drafts to the wiki</text:p>
        </text:list-item>
        <text:list-item>
          <text:p text:style-name="List_20_1_Content"> 2021-04-07 Upload the detailed System Schematics &amp; Structural Drawings to the wiki and do the cardboard scale model of the structure</text:p>
        </text:list-item>
        <text:list-item>
          <text:p text:style-name="List_20_1_Content"> 2021-04-14 Upload the List of Materials (what &amp; quantity) to the wiki</text:p>
        </text:list-item>
        <text:list-item>
          <text:p text:style-name="List_20_1_Content"> 2021-04-17 Upload the Interim Report and Presentation to the wiki</text:p>
        </text:list-item>
        <text:list-item>
          <text:p text:style-name="List_20_1_Content"> 2021-04-22 Interim Presentation, Discussion and Peer, Teacher and Supervisor Feedbacks</text:p>
        </text:list-item>
        <text:list-item>
          <text:p text:style-name="List_20_1_Content"> 2021-04-28 Complete the List of Materials (local providers &amp; price, including VAT and transportation) to the wiki</text:p>
        </text:list-item>
        <text:list-item>
          <text:p text:style-name="List_20_1_Content"> 2021-05-15 Upload refined Interim Report (based on Teacher &amp; Supervisor Feedback)</text:p>
        </text:list-item>
        <text:list-item>
          <text:p text:style-name="List_20_1_Content"> 2021-06-08 Upload the results of the Functional Tests to the wiki</text:p>
        </text:list-item>
        <text:list-item>
          <text:p text:style-name="List_20_1_Content"> 2021-06-19 Upload the Final Report, Presentation, Video, Paper, Poster and Manual</text:p>
        </text:list-item>
        <text:list-item>
          <text:p text:style-name="List_20_1_Content"> 2021-06-23 Final Presentation, Individual Discussion and Assessment</text:p>
        </text:list-item>
        <text:list-item>
          <text:p text:style-name="List_20_1_Content"> 2021-06-28 Update the wiki, report, paper with all suggested corrections</text:p>
        </text:list-item>
        <text:list-item>
          <text:p text:style-name="List_20_1_Content_Last"> 2021-06-30 Hand in the prototype and user manual to the client</text:p>
        </text:list-item>
      </text:list>
      <text:p text:style-name="Text_20_body">In order to plan and schedule all sizes of the project we applied Gantt Chart, which is useful for simplifying complex projects. The underlying concept of a Gantt chart (<text:span text:style-name="Strong_20_Emphasis">Figure </text:span>) is to map out which tasks can be done in parallel and which need to be done sequentially apm, 2020. <text:span text:style-name="Emphasis"><text:a xlink:type="simple" xlink:href="https://www.apm.org.uk/resources/find-a-resource/gantt-chart/" text:style-name="Internet_20_link" text:visited-style-name="Visited_20_Internet_20_Link">What is a Gantt chart?.</text:a></text:span> [Accessed in April 2021]. .</text:p>
      <text:p text:style-name="Plugin_Wrap_Paragraph_Centered">
<draw:frame draw:style-name="mediacenter" draw:name="9" text:anchor-type="paragraph" draw:z-index="9" svg:width="15.875cm" svg:height="11.219720718153cm"><draw:image xlink:href="Pictures/a5b113dffcb93ab5cceb181a4e5ff8ca.jpg" xlink:type="simple" xlink:show="embed" xlink:actuate="onLoad"/></draw:frame>
</text:p>
      <text:p text:style-name="Text_20_body">Gantt Chart.
</text:p>
      <text:p text:style-name="Text_20_body">To carry out our project, the Agile methodology was employed. This methodology is a way to manage a project by breaking it up into several phases. It involves constant collaboration with stakeholders and continuous improvement at every stage Wrike2020, 2020. <text:span text:style-name="Emphasis"><text:a xlink:type="simple" xlink:href="https://www.wrike.com/project-management-guide/faq/what-is-agile-methodology-in-project-management/" text:style-name="Internet_20_link" text:visited-style-name="Visited_20_Internet_20_Link">What Is Agile Methodology in Project Management?.</text:a></text:span> [Accessed in April 2021]..</text:p>
      <text:h text:style-name="Heading_20_3" text:outline-level="3"><text:bookmark-start text:name="__RefHeading___cost_26"/><text:bookmark-start text:name="cost"/>3.3 Cost<text:bookmark-end text:name="__RefHeading___cost_26"/><text:bookmark-end text:name="cost"/></text:h>
      <text:p text:style-name="Text_20_body">Project cost management sets the baseline for project costs. Effective cost management ensures that a project's budget is on track and will be completed according to its planned scope. Without cost control, a company can easily lose money and costs can go above project profit Andres Kuuse, 2021. <text:span text:style-name="Emphasis"><text:a xlink:type="simple" xlink:href="https://planyard.com/blog/the-importance-of-cost-control-in-project-management" text:style-name="Internet_20_link" text:visited-style-name="Visited_20_Internet_20_Link">The Importance of Cost Control in Project Management.</text:a></text:span>.
In the cost section the planned and effective costs were documented. The costs can be divided into material costs and working/labor costs.</text:p>
      <text:p text:style-name="Text_20_body"><text:span text:style-name="Strong_20_Emphasis">Material costs calculations</text:span></text:p>
      <text:p text:style-name="Text_20_body"><text:span text:style-name="Strong_20_Emphasis">Table </text:span> includes information about the costs of components. </text:p>
      <text:p text:style-name="Text_20_body">Material costs
</text:p>
      <table:table table:style-name="Table">
        <table:table-column/>
        <table:table-column/>
        <table:table-column/>
        <table:table-column/>
        <table:table-column/>
        <table:table-column/>
        <table:table-row>
          <table:table-cell office:value-type="string" table:style-name="tableheader">
            <text:p text:style-name="Table_20_Heading"> No. </text:p>
          </table:table-cell>
          <table:table-cell office:value-type="string" table:style-name="tableheader">
            <text:p text:style-name="Table_20_Heading"> Item </text:p>
          </table:table-cell>
          <table:table-cell office:value-type="string" table:style-name="tableheader">
            <text:p text:style-name="Table_20_Heading"> Functionality </text:p>
          </table:table-cell>
          <table:table-cell office:value-type="string" table:style-name="tableheader">
            <text:p text:style-name="Table_20_Heading"> Price [€] x Quantity </text:p>
          </table:table-cell>
          <table:table-cell office:value-type="string" table:style-name="tableheader">
            <text:p text:style-name="Table_20_Heading"> Provider (link to the store) </text:p>
          </table:table-cell>
          <table:table-cell office:value-type="string" table:style-name="tableheader">
            <text:p text:style-name="Table_20_Heading"> Total cost [€] </text:p>
          </table:table-cell>
        </table:table-row>
        <table:table-row>
          <table:table-cell office:value-type="string" table:style-name="tablecell">
            <text:p text:style-name="tablealignleft">1   </text:p>
          </table:table-cell>
          <table:table-cell office:value-type="string" table:style-name="tablecell">
            <text:p text:style-name="tablealignleft"> WEMOS TTGO ESP32 + SUPORTE BATERIA 18650 + DISPLAY OLED 0.96INCH (WiFi module integrated)  </text:p>
          </table:table-cell>
          <table:table-cell office:value-type="string" table:style-name="tablecell">
            <text:p text:style-name="tablealignleft"> Back-end system</text:p>
          </table:table-cell>
          <table:table-cell office:value-type="string" table:style-name="tablecell">
            <text:p text:style-name="tablealignleft"> 18.95 x 1 </text:p>
          </table:table-cell>
          <table:table-cell office:value-type="string" table:style-name="tablecell">
            <text:p text:style-name="tablealignleft">BOTnROLL</text:p>
          </table:table-cell>
          <table:table-cell office:value-type="string" table:style-name="tablecell">
            <text:p text:style-name="tablealignleft"> 18.95  </text:p>
          </table:table-cell>
        </table:table-row>
        <table:table-row>
          <table:table-cell office:value-type="string" table:style-name="tablecell">
            <text:p text:style-name="tablealignleft"> 2   </text:p>
          </table:table-cell>
          <table:table-cell office:value-type="string" table:style-name="tablecell">
            <text:p text:style-name="tablealignleft">NFC module</text:p>
          </table:table-cell>
          <table:table-cell office:value-type="string" table:style-name="tablecell">
            <text:p text:style-name="tablealignleft">Responsible for data sharing with mobile phones</text:p>
          </table:table-cell>
          <table:table-cell office:value-type="string" table:style-name="tablecell">
            <text:p text:style-name="tablealignleft"> 7.95 x 1</text:p>
          </table:table-cell>
          <table:table-cell office:value-type="string" table:style-name="tablecell">
            <text:p text:style-name="tablealignleft">electroFUN </text:p>
          </table:table-cell>
          <table:table-cell office:value-type="string" table:style-name="tablecell">
            <text:p text:style-name="tablealignleft"> 7.95</text:p>
          </table:table-cell>
        </table:table-row>
        <table:table-row>
          <table:table-cell office:value-type="string" table:style-name="tablecell">
            <text:p text:style-name="tablealignleft"> 3  </text:p>
          </table:table-cell>
          <table:table-cell office:value-type="string" table:style-name="tablecell">
            <text:p text:style-name="tablealignleft">Breadboard</text:p>
          </table:table-cell>
          <table:table-cell office:value-type="string" table:style-name="tablecell">
            <text:p text:style-name="tablealignleft">For testing </text:p>
          </table:table-cell>
          <table:table-cell office:value-type="string" table:style-name="tablecell">
            <text:p text:style-name="tablealignleft">6 x 2 </text:p>
          </table:table-cell>
          <table:table-cell office:value-type="string" table:style-name="tablecell">
            <text:p text:style-name="tablealignleft">electroFUN</text:p>
          </table:table-cell>
          <table:table-cell office:value-type="string" table:style-name="tablecell">
            <text:p text:style-name="tablealignleft">12 </text:p>
          </table:table-cell>
        </table:table-row>
        <table:table-row>
          <table:table-cell office:value-type="string" table:style-name="tablecell">
            <text:p text:style-name="tablealignleft"> 4   </text:p>
          </table:table-cell>
          <table:table-cell office:value-type="string" table:style-name="tablecell">
            <text:p text:style-name="tablealignleft">Bateria recarregável XTAR 18650 3000mAh Li-ion </text:p>
          </table:table-cell>
          <table:table-cell office:value-type="string" table:style-name="tablecell">
            <text:p text:style-name="tablealignleft">Charging our ESP32 system</text:p>
          </table:table-cell>
          <table:table-cell office:value-type="string" table:style-name="tablecell">
            <text:p text:style-name="tablealignleft">9 x 1 </text:p>
          </table:table-cell>
          <table:table-cell office:value-type="string" table:style-name="tablecell">
            <text:p text:style-name="tablealignleft">solectroSHOP</text:p>
          </table:table-cell>
          <table:table-cell office:value-type="string" table:style-name="tablecell">
            <text:p text:style-name="tablealignleft">9</text:p>
          </table:table-cell>
        </table:table-row>
        <table:table-row>
          <table:table-cell office:value-type="string" table:style-name="tablecell">
            <text:p text:style-name="tablealignleft"> 5   </text:p>
          </table:table-cell>
          <table:table-cell office:value-type="string" table:style-name="tablecell">
            <text:p text:style-name="tablealignleft">Diode Diffused 5mm Fast Flashing RGB LED </text:p>
          </table:table-cell>
          <table:table-cell office:value-type="string" table:style-name="tablecell">
            <text:p text:style-name="tablealignleft">To show the user that the device works </text:p>
          </table:table-cell>
          <table:table-cell office:value-type="string" table:style-name="tablecell">
            <text:p text:style-name="tablealignleft">0.98 x 1 </text:p>
          </table:table-cell>
          <table:table-cell office:value-type="string" table:style-name="tablecell">
            <text:p text:style-name="tablealignleft">PTRobotics </text:p>
          </table:table-cell>
          <table:table-cell office:value-type="string" table:style-name="tablecell">
            <text:p text:style-name="tablealignleft"> 0.98</text:p>
          </table:table-cell>
        </table:table-row>
        <table:table-row>
          <table:table-cell office:value-type="string" table:style-name="tablecell">
            <text:p text:style-name="tablealignleft"> 6   </text:p>
          </table:table-cell>
          <table:table-cell office:value-type="string" table:style-name="tablecell">
            <text:p text:style-name="tablealignleft">Micro USB cable </text:p>
          </table:table-cell>
          <table:table-cell office:value-type="string" table:style-name="tablecell">
            <text:p text:style-name="tablealignleft"> Connection: system - solar panel</text:p>
          </table:table-cell>
          <table:table-cell office:value-type="string" table:style-name="tablecell">
            <text:p text:style-name="tablealignleft"> 1.16 x 1 </text:p>
          </table:table-cell>
          <table:table-cell office:value-type="string" table:style-name="tablecell">
            <text:p text:style-name="tablealignleft"> dott</text:p>
          </table:table-cell>
          <table:table-cell office:value-type="string" table:style-name="tablecell">
            <text:p text:style-name="tablealignleft"> 1.16 </text:p>
          </table:table-cell>
        </table:table-row>
        <table:table-row>
          <table:table-cell office:value-type="string" table:style-name="tablecell">
            <text:p text:style-name="tablealignleft"> 7   </text:p>
          </table:table-cell>
          <table:table-cell office:value-type="string" table:style-name="tablecell">
            <text:p text:style-name="tablealignleft">Cables for breadboard </text:p>
          </table:table-cell>
          <table:table-cell office:value-type="string" table:style-name="tablecell">
            <text:p text:style-name="tablealignleft"> Pins connection </text:p>
          </table:table-cell>
          <table:table-cell office:value-type="string" table:style-name="tablecell">
            <text:p text:style-name="tablealignleft">2.25 x 1 </text:p>
          </table:table-cell>
          <table:table-cell office:value-type="string" table:style-name="tablecell">
            <text:p text:style-name="tablealignleft">banggood </text:p>
          </table:table-cell>
          <table:table-cell office:value-type="string" table:style-name="tablecell">
            <text:p text:style-name="tablealignleft"> 2.25 </text:p>
          </table:table-cell>
        </table:table-row>
        <table:table-row>
          <table:table-cell office:value-type="string" table:style-name="tablecell">
            <text:p text:style-name="tablealignleft"> 8   </text:p>
          </table:table-cell>
          <table:table-cell office:value-type="string" table:style-name="tablecell">
            <text:p text:style-name="tablealignleft">Aluminum</text:p>
          </table:table-cell>
          <table:table-cell office:value-type="string" table:style-name="tablecell">
            <text:p text:style-name="tablealignleft"> Pillar </text:p>
          </table:table-cell>
          <table:table-cell office:value-type="string" table:style-name="tablecell">
            <text:p text:style-name="tablealignleft">21.99 x 2 </text:p>
          </table:table-cell>
          <table:table-cell office:value-type="string" table:style-name="tablecell">
            <text:p text:style-name="tablealignleft">Leroy Merlin </text:p>
          </table:table-cell>
          <table:table-cell office:value-type="string" table:style-name="tablecell">
            <text:p text:style-name="tablealignleft"> 43.98  </text:p>
          </table:table-cell>
        </table:table-row>
        <table:table-row>
          <table:table-cell office:value-type="string" table:style-name="tablecell">
            <text:p text:style-name="tablealignleft"> 9   </text:p>
          </table:table-cell>
          <table:table-cell office:value-type="string" table:style-name="tablecell">
            <text:p text:style-name="tablealignleft">PLA    </text:p>
          </table:table-cell>
          <table:table-cell office:value-type="string" table:style-name="tablecell">
            <text:p text:style-name="tablealignleft">Upper part of the scanner</text:p>
          </table:table-cell>
          <table:table-cell office:value-type="string" table:style-name="tablecell">
            <text:p text:style-name="tablealignleft"> 21.59 x 1 </text:p>
          </table:table-cell>
          <table:table-cell office:value-type="string" table:style-name="tablecell">
            <text:p text:style-name="tablealignleft"> Filament To Print </text:p>
          </table:table-cell>
          <table:table-cell office:value-type="string" table:style-name="tablecell">
            <text:p text:style-name="tablealignleft"> 21.59    </text:p>
          </table:table-cell>
        </table:table-row>
        <table:table-row>
          <table:table-cell office:value-type="string" table:style-name="tablecell">
            <text:p text:style-name="tablealignleft"> 10  </text:p>
          </table:table-cell>
          <table:table-cell office:value-type="string" table:style-name="tablecell">
            <text:p text:style-name="tablealignleft">Solar panel</text:p>
          </table:table-cell>
          <table:table-cell office:value-type="string" table:style-name="tablecell">
            <text:p text:style-name="tablealignleft">Part of charging system</text:p>
          </table:table-cell>
          <table:table-cell office:value-type="string" table:style-name="tablecell">
            <text:p text:style-name="tablealignleft">15 x 1  </text:p>
          </table:table-cell>
          <table:table-cell office:value-type="string" table:style-name="tablecell">
            <text:p text:style-name="tablealignleft"> BOTnROLL</text:p>
          </table:table-cell>
          <table:table-cell office:value-type="string" table:style-name="tablecell">
            <text:p text:style-name="tablealignleft"> 15    </text:p>
          </table:table-cell>
        </table:table-row>
        <table:table-row>
          <table:table-cell office:value-type="string" table:style-name="tablecell">
            <text:p text:style-name="tablealignleft"> 11  </text:p>
          </table:table-cell>
          <table:table-cell office:value-type="string" table:style-name="tablecell">
            <text:p text:style-name="tablealignleft"> Glue</text:p>
          </table:table-cell>
          <table:table-cell office:value-type="string" table:style-name="tablecell">
            <text:p text:style-name="tablealignleft">Glue aluminum and PLA parts </text:p>
          </table:table-cell>
          <table:table-cell office:value-type="string" table:style-name="tablecell">
            <text:p text:style-name="tablealignleft">22.39 x 1</text:p>
          </table:table-cell>
          <table:table-cell office:value-type="string" table:style-name="tablecell">
            <text:p text:style-name="tablealignleft">Leroy Merlin  </text:p>
          </table:table-cell>
          <table:table-cell office:value-type="string" table:style-name="tablecell">
            <text:p text:style-name="tablealignleft">23.99 </text:p>
          </table:table-cell>
        </table:table-row>
        <table:table-row>
          <table:table-cell office:value-type="string" table:style-name="tablecell" table:number-columns-spanned="5">
            <text:p text:style-name="tablealignleft">TOTAL [€] </text:p>
          </table:table-cell>
          <table:covered-table-cell/>
          <table:covered-table-cell/>
          <table:covered-table-cell/>
          <table:covered-table-cell/>
          <table:table-cell office:value-type="string" table:style-name="tablecell">
            <text:p text:style-name="tablealignleft"> 155.25 </text:p>
          </table:table-cell>
        </table:table-row>
      </table:table>
      <text:p text:style-name="Text_20_body"><text:span text:style-name="Strong_20_Emphasis">Working costs calculations</text:span></text:p>
      <text:p text:style-name="Text_20_body">Cost management should also control labor costs. In our case, we don’t include labor costs into the cost of the final product. We are students and we don’t have any income, but taking into consideration starting a company as a team, we took the monthly salary in Portugal for engineers. Each of our employers will earn €1500 per month. Glassdoor, 2021. <text:span text:style-name="Emphasis"><text:a xlink:type="simple" xlink:href="https://www.glassdoor.com/Salaries/lisbon-engineer-salary-SRCH_IL.0,6_IM1121_KO7,15.htm" text:style-name="Internet_20_link" text:visited-style-name="Visited_20_Internet_20_Link">Engineer Salaries.</text:a></text:span> The labor costs for the first year is presented in the Table <text:span text:style-name="Strong_20_Emphasis">Table </text:span> below:</text:p>
      <text:p text:style-name="Text_20_body">Labor costs
</text:p>
      <table:table table:style-name="Table">
        <table:table-column/>
        <table:table-column/>
        <table:table-column/>
        <table:table-row>
          <table:table-cell office:value-type="string" table:style-name="tableheader">
            <text:p text:style-name="Table_20_Heading"> Employee </text:p>
          </table:table-cell>
          <table:table-cell office:value-type="string" table:style-name="tableheader">
            <text:p text:style-name="Table_20_Heading"> Monthly wage (€) </text:p>
          </table:table-cell>
          <table:table-cell office:value-type="string" table:style-name="tableheader">
            <text:p text:style-name="Table_20_Heading"> Yearly wage (€) </text:p>
          </table:table-cell>
        </table:table-row>
        <table:table-row>
          <table:table-cell office:value-type="string" table:style-name="tablecell">
            <text:p text:style-name="tablealignleft"> Maja </text:p>
          </table:table-cell>
          <table:table-cell office:value-type="string" table:style-name="tablecell">
            <text:p text:style-name="tablealignleft"> 1,500 </text:p>
          </table:table-cell>
          <table:table-cell office:value-type="string" table:style-name="tablecell">
            <text:p text:style-name="tablealignleft"> 18,000 </text:p>
          </table:table-cell>
        </table:table-row>
        <table:table-row>
          <table:table-cell office:value-type="string" table:style-name="tablecell">
            <text:p text:style-name="tablealignleft"> Ewa </text:p>
          </table:table-cell>
          <table:table-cell office:value-type="string" table:style-name="tablecell">
            <text:p text:style-name="tablealignleft"> 1,500 </text:p>
          </table:table-cell>
          <table:table-cell office:value-type="string" table:style-name="tablecell">
            <text:p text:style-name="tablealignleft"> 18,000 </text:p>
          </table:table-cell>
        </table:table-row>
        <table:table-row>
          <table:table-cell office:value-type="string" table:style-name="tablecell">
            <text:p text:style-name="tablealignleft"> Bleuenn </text:p>
          </table:table-cell>
          <table:table-cell office:value-type="string" table:style-name="tablecell">
            <text:p text:style-name="tablealignleft"> 1,500 </text:p>
          </table:table-cell>
          <table:table-cell office:value-type="string" table:style-name="tablecell">
            <text:p text:style-name="tablealignleft"> 18,000 </text:p>
          </table:table-cell>
        </table:table-row>
        <table:table-row>
          <table:table-cell office:value-type="string" table:style-name="tablecell">
            <text:p text:style-name="tablealignleft"> Bruno </text:p>
          </table:table-cell>
          <table:table-cell office:value-type="string" table:style-name="tablecell">
            <text:p text:style-name="tablealignleft"> 1,500 </text:p>
          </table:table-cell>
          <table:table-cell office:value-type="string" table:style-name="tablecell">
            <text:p text:style-name="tablealignleft"> 18,000 </text:p>
          </table:table-cell>
        </table:table-row>
        <table:table-row>
          <table:table-cell office:value-type="string" table:style-name="tablecell">
            <text:p text:style-name="tablealignleft"> Cristian </text:p>
          </table:table-cell>
          <table:table-cell office:value-type="string" table:style-name="tablecell">
            <text:p text:style-name="tablealignleft"> 1,500 </text:p>
          </table:table-cell>
          <table:table-cell office:value-type="string" table:style-name="tablecell">
            <text:p text:style-name="tablealignleft"> 18,000 </text:p>
          </table:table-cell>
        </table:table-row>
        <table:table-row>
          <table:table-cell office:value-type="string" table:style-name="tablecell">
            <text:p text:style-name="tablealignleft"> <text:span text:style-name="Strong_20_Emphasis">Total</text:span> </text:p>
          </table:table-cell>
          <table:table-cell office:value-type="string" table:style-name="tablecell">
            <text:p text:style-name="tablealignleft"> 7,500 </text:p>
          </table:table-cell>
          <table:table-cell office:value-type="string" table:style-name="tablecell">
            <text:p text:style-name="tablealignleft"> 90,000 </text:p>
          </table:table-cell>
        </table:table-row>
      </table:table>
      <text:h text:style-name="Heading_20_3" text:outline-level="3"><text:bookmark-start text:name="__RefHeading___quality_27"/><text:bookmark-start text:name="quality"/>3.4 Quality<text:bookmark-end text:name="__RefHeading___quality_27"/><text:bookmark-end text:name="quality"/></text:h>
      <text:p text:style-name="Text_20_body"><text:span text:style-name="Emphasis">Document quality metrics that will apply to your project deliverables, associated thresholds and how they should be reviewed.
</text:span></text:p>
      <text:p text:style-name="Text_20_body">Quality metrics are a key component of an effective quality management plan and are the measurements used in ensuring customers receive acceptable products or deliverables Project Management Docs, 2021. <text:span text:style-name="Emphasis"><text:a xlink:type="simple" xlink:href="https://www.projectmanagementdocs.com/template/project-documents/quality-metrics/#axzz6wpBWe4LZ" text:style-name="Internet_20_link" text:visited-style-name="Visited_20_Internet_20_Link">Quality Metrics.</text:a></text:span>.</text:p>
      <text:p text:style-name="Text_20_body">In case of our product, ScanGo, taking into account customer product requirements and deliverables, we can assess following metrics:</text:p>
      <text:list text:style-name="List_20_1" text:continue-numbering="false">
        <text:list-item>
          <text:p text:style-name="List_20_1_Content_First"><text:span text:style-name="Strong_20_Emphasis"> service quality;</text:span></text:p>
        </text:list-item>
        <text:list-item>
          <text:p text:style-name="List_20_1_Content"><text:span text:style-name="Strong_20_Emphasis"> product quality:</text:span> functionality; materials/components quality; assembly quality;</text:p>
        </text:list-item>
        <text:list-item>
          <text:p text:style-name="List_20_1_Content_Last"><text:span text:style-name="Strong_20_Emphasis"> teamwork quality</text:span>.</text:p>
        </text:list-item>
      </text:list>
      <text:p text:style-name="Text_20_body">For the development of ScanGo we set quality metrics that are used to directly translate customer needs into acceptable performance measures in both products and processes. </text:p>
      <text:p text:style-name="Text_20_body"><text:span text:style-name="Strong_20_Emphasis">Service quality:</text:span> The service quality will be provided by ScanGo mobile application. After choosing the activity on the screen, the possible path to take from one zone to another will be displayed on the previously created map of the festival. Users will also obtain the data about the crowd density in each zone to make the best decision about the path they want to take. Our aim is to give one optimum path according to chosen activity and lead our users to the less crowded areas of the festival to enhance their experience.</text:p>
      <text:p text:style-name="Text_20_body"><text:span text:style-name="Strong_20_Emphasis">Product quality:</text:span> We must be sure that our final product meets the needs of the users and helps festival organizers to orchestrate the crowd. Product quality consists of three following metrics:</text:p>
      <text:list text:style-name="List_20_1" text:continue-numbering="false">
        <text:list-item>
          <text:p text:style-name="List_20_1_Content_First"><text:span text:style-name="Strong_20_Emphasis"> Functionality</text:span> including: <text:span text:style-name="Strong_20_Emphasis">battery life</text:span> that should be sufficient throughout the whole duration of the festival which is usually about 12 - 16 hours; concept about recharging the battery right after it stops charging the system is necessary; <text:span text:style-name="Strong_20_Emphasis">interaction between the scanner and smartphone</text:span> that should be quick, easy and convenient for the user.</text:p>
        </text:list-item>
        <text:list-item>
          <text:p text:style-name="List_20_1_Content"><text:span text:style-name="Strong_20_Emphasis"> Material/components quality:</text:span> The team needs to be sure that materials for the scanner production can last outdoors without any damage and can keep our internal elements safe. To reach the highest quality of components, the team has chosen suppliers that can deliver components fast and without any damage. Before picking the most suitable components, the roles of each component in the device were set. In the case of defective components delivery, the team should contact the supplier and demand exchange of the faulty elements.</text:p>
        </text:list-item>
        <text:list-item>
          <text:p text:style-name="List_20_1_Content_Last"><text:span text:style-name="Strong_20_Emphasis"> Assembly quality:</text:span> Assembly plan is an important factor to minimize the risk of failure and destroying the components. Scanner elements needed to be connected in a stable and safe way. Proper angle brackets need to be used in order to bind the upper part of the scanner with the base. Ground-screws help in mounting the device in the ground.</text:p>
        </text:list-item>
      </text:list>
      <text:p text:style-name="Text_20_body"><text:span text:style-name="Strong_20_Emphasis">Teamwork quality:</text:span> To reach the highest efficiency of work the team members need to divide the tasks according to the members’ knowledge and skills and set the deadlines. Matching the tasks to the person leads to high quality of work on the project. Support between the team members needs to be maintained to keep a positive attitude. Communication and giving feedback are crucial to not lead to misunderstandings. Moreover, taking into consideration all of the teachers’ and supervisors’ suggestions and help is crucial to obtain desired results in work. </text:p>
      <text:h text:style-name="Heading_20_3" text:outline-level="3"><text:bookmark-start text:name="__RefHeading___people_28"/><text:bookmark-start text:name="people"/>3.5 People<text:bookmark-end text:name="__RefHeading___people_28"/><text:bookmark-end text:name="people"/></text:h>
      <text:p text:style-name="Text_20_body">Human resources are a crucial factor for successful project. The key stakeholders are team members and supervisors. </text:p>
      <text:p text:style-name="Text_20_body">Obtaining the desired product can be achieved by proper task assignment to all of the members of the group. Tasks and responsibilities should be divided according to the knowledge and skills of each team member in order to complete the project. </text:p>
      <text:p text:style-name="Text_20_body">A major impact on our project has teachers and supervisors that coordinate our work, suggest improvements and give feedback. Moreover, people who have an influence on our project are sponsors, suppliers and competitors. 
In agile methodology, each person has a certain role, thus, the Responsibility Assignment Matrix (RAM) is applied to describe the participation of various people and roles in completing deliverables for a project. A RAM can define what a project team is responsible for within each component of the WBS ACQNotes, 2021. <text:span text:style-name="Emphasis"><text:a xlink:type="simple" xlink:href="https://www.darzin.com/stakeholder-management-ultimate-guide" text:style-name="Internet_20_link" text:visited-style-name="Visited_20_Internet_20_Link">Program Management.</text:a></text:span> [Accessed in April 2021].. In our RAM we used following abbreviations:</text:p>
      <text:list text:style-name="List_20_1" text:continue-numbering="false">
        <text:list-item>
          <text:p text:style-name="List_20_1_Content_First"> R (Responsible) = those who do the work to achieve the task;</text:p>
        </text:list-item>
        <text:list-item>
          <text:p text:style-name="List_20_1_Content"> P (Participant) = those who have contributed to the achievement of a certain task;</text:p>
        </text:list-item>
        <text:list-item>
          <text:p text:style-name="List_20_1_Content"> C (Consulted) = those whose opinions influence the execution of the task;</text:p>
        </text:list-item>
        <text:list-item>
          <text:p text:style-name="List_20_1_Content_Last"> I (Informed) = those who are kept up-to-date on progress.</text:p>
        </text:list-item>
      </text:list>
      <text:p text:style-name="Text_20_body"><text:span text:style-name="Strong_20_Emphasis">Table </text:span> shows how the tasks were divided:</text:p>
      <text:p text:style-name="Text_20_body">Tasks.
</text:p>
      <table:table table:style-name="Table">
        <table:table-column/>
        <table:table-column/>
        <table:table-column/>
        <table:table-column/>
        <table:table-column/>
        <table:table-column/>
        <table:table-column/>
        <table:table-row>
          <table:table-cell office:value-type="string" table:style-name="tableheader">
            <text:p text:style-name="Table_20_Heading"> Project Task </text:p>
          </table:table-cell>
          <table:table-cell office:value-type="string" table:style-name="tableheader">
            <text:p text:style-name="Table_20_Heading"> Maja </text:p>
          </table:table-cell>
          <table:table-cell office:value-type="string" table:style-name="tableheader">
            <text:p text:style-name="Table_20_Heading"> Bruno </text:p>
          </table:table-cell>
          <table:table-cell office:value-type="string" table:style-name="tableheader">
            <text:p text:style-name="Table_20_Heading"> Ewa </text:p>
          </table:table-cell>
          <table:table-cell office:value-type="string" table:style-name="tableheader">
            <text:p text:style-name="Table_20_Heading"> Bleuenn </text:p>
          </table:table-cell>
          <table:table-cell office:value-type="string" table:style-name="tableheader">
            <text:p text:style-name="Table_20_Heading"> Cristian </text:p>
          </table:table-cell>
          <table:table-cell office:value-type="string" table:style-name="tableheader">
            <text:p text:style-name="Table_20_Heading"> Supervisors </text:p>
          </table:table-cell>
        </table:table-row>
        <table:table-row>
          <table:table-cell office:value-type="string" table:style-name="tablecell">
            <text:p text:style-name="tablealignleft">Task identification and allocation</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C,I </text:p>
          </table:table-cell>
        </table:table-row>
        <table:table-row>
          <table:table-cell office:value-type="string" table:style-name="tablecell">
            <text:p text:style-name="tablealignleft">Project Backlog</text:p>
          </table:table-cell>
          <table:table-cell office:value-type="string" table:style-name="tablecell">
            <text:p text:style-name="tablealignleft">R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 C,I</text:p>
          </table:table-cell>
        </table:table-row>
        <table:table-row>
          <table:table-cell office:value-type="string" table:style-name="tablecell">
            <text:p text:style-name="tablealignleft">Global Sprint Plan</text:p>
          </table:table-cell>
          <table:table-cell office:value-type="string" table:style-name="tablecell">
            <text:p text:style-name="tablealignleft">R </text:p>
          </table:table-cell>
          <table:table-cell office:value-type="string" table:style-name="tablecell">
            <text:p text:style-name="tablealignleft">P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C,I </text:p>
          </table:table-cell>
        </table:table-row>
        <table:table-row>
          <table:table-cell office:value-type="string" table:style-name="tablecell">
            <text:p text:style-name="tablealignleft">Sprint Plan </text:p>
          </table:table-cell>
          <table:table-cell office:value-type="string" table:style-name="tablecell"/>
          <table:table-cell office:value-type="string" table:style-name="tablecell">
            <text:p text:style-name="tablealignleft">P </text:p>
          </table:table-cell>
          <table:table-cell office:value-type="string" table:style-name="tablecell">
            <text:p text:style-name="tablealignleft">R </text:p>
          </table:table-cell>
          <table:table-cell office:value-type="string" table:style-name="tablecell"/>
          <table:table-cell office:value-type="string" table:style-name="tablecell"/>
          <table:table-cell office:value-type="string" table:style-name="tablecell">
            <text:p text:style-name="tablealignleft"> C,I</text:p>
          </table:table-cell>
        </table:table-row>
        <table:table-row>
          <table:table-cell office:value-type="string" table:style-name="tablecell">
            <text:p text:style-name="tablealignleft">Project Progress Register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R </text:p>
          </table:table-cell>
          <table:table-cell office:value-type="string" table:style-name="tablecell">
            <text:p text:style-name="tablealignleft">C,I</text:p>
          </table:table-cell>
        </table:table-row>
        <table:table-row>
          <table:table-cell office:value-type="string" table:style-name="tablecell">
            <text:p text:style-name="tablealignleft">Gantt Chart</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R </text:p>
          </table:table-cell>
          <table:table-cell office:value-type="string" table:style-name="tablecell">
            <text:p text:style-name="tablealignleft">P </text:p>
          </table:table-cell>
          <table:table-cell office:value-type="string" table:style-name="tablecell">
            <text:p text:style-name="tablealignleft">C,I </text:p>
          </table:table-cell>
        </table:table-row>
        <table:table-row>
          <table:table-cell office:value-type="string" table:style-name="tablecell">
            <text:p text:style-name="tablealignleft">Black Box </text:p>
          </table:table-cell>
          <table:table-cell office:value-type="string" table:style-name="tablecell">
            <text:p text:style-name="tablealignleft">P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R </text:p>
          </table:table-cell>
          <table:table-cell office:value-type="string" table:style-name="tablecell">
            <text:p text:style-name="tablealignleft">C,I </text:p>
          </table:table-cell>
        </table:table-row>
        <table:table-row>
          <table:table-cell office:value-type="string" table:style-name="tablecell">
            <text:p text:style-name="tablealignleft">Introduction</text:p>
          </table:table-cell>
          <table:table-cell office:value-type="string" table:style-name="tablecell">
            <text:p text:style-name="tablealignleft">P </text:p>
          </table:table-cell>
          <table:table-cell office:value-type="string" table:style-name="tablecell">
            <text:p text:style-name="tablealignleft">R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C,I </text:p>
          </table:table-cell>
        </table:table-row>
        <table:table-row>
          <table:table-cell office:value-type="string" table:style-name="tablecell">
            <text:p text:style-name="tablealignleft">State of the art</text:p>
          </table:table-cell>
          <table:table-cell office:value-type="string" table:style-name="tablecell">
            <text:p text:style-name="tablealignleft">R </text:p>
          </table:table-cell>
          <table:table-cell office:value-type="string" table:style-name="tablecell">
            <text:p text:style-name="tablealignleft">R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C,I </text:p>
          </table:table-cell>
        </table:table-row>
        <table:table-row>
          <table:table-cell office:value-type="string" table:style-name="tablecell">
            <text:p text:style-name="tablealignleft">Project Management </text:p>
          </table:table-cell>
          <table:table-cell office:value-type="string" table:style-name="tablecell">
            <text:p text:style-name="tablealignleft">R </text:p>
          </table:table-cell>
          <table:table-cell office:value-type="string" table:style-name="tablecell"/>
          <table:table-cell office:value-type="string" table:style-name="tablecell"/>
          <table:table-cell office:value-type="string" table:style-name="tablecell">
            <text:p text:style-name="tablealignleft">P </text:p>
          </table:table-cell>
          <table:table-cell office:value-type="string" table:style-name="tablecell"/>
          <table:table-cell office:value-type="string" table:style-name="tablecell">
            <text:p text:style-name="tablealignleft">C,I </text:p>
          </table:table-cell>
        </table:table-row>
        <table:table-row>
          <table:table-cell office:value-type="string" table:style-name="tablecell">
            <text:p text:style-name="tablealignleft">Marketing Plan</text:p>
          </table:table-cell>
          <table:table-cell office:value-type="string" table:style-name="tablecell"/>
          <table:table-cell office:value-type="string" table:style-name="tablecell"/>
          <table:table-cell office:value-type="string" table:style-name="tablecell">
            <text:p text:style-name="tablealignleft">P </text:p>
          </table:table-cell>
          <table:table-cell office:value-type="string" table:style-name="tablecell">
            <text:p text:style-name="tablealignleft">R </text:p>
          </table:table-cell>
          <table:table-cell office:value-type="string" table:style-name="tablecell"/>
          <table:table-cell office:value-type="string" table:style-name="tablecell">
            <text:p text:style-name="tablealignleft">C,I </text:p>
          </table:table-cell>
        </table:table-row>
        <table:table-row>
          <table:table-cell office:value-type="string" table:style-name="tablecell">
            <text:p text:style-name="tablealignleft">Eco-efficiency Measures for Sustainability </text:p>
          </table:table-cell>
          <table:table-cell office:value-type="string" table:style-name="tablecell"/>
          <table:table-cell office:value-type="string" table:style-name="tablecell">
            <text:p text:style-name="tablealignleft">R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able:table-cell office:value-type="string" table:style-name="tablecell">
            <text:p text:style-name="tablealignleft">C,I </text:p>
          </table:table-cell>
        </table:table-row>
        <table:table-row>
          <table:table-cell office:value-type="string" table:style-name="tablecell">
            <text:p text:style-name="tablealignleft">Ethical and Deontological Concerns</text:p>
          </table:table-cell>
          <table:table-cell office:value-type="string" table:style-name="tablecell"/>
          <table:table-cell office:value-type="string" table:style-name="tablecell"/>
          <table:table-cell office:value-type="string" table:style-name="tablecell">
            <text:p text:style-name="tablealignleft">R </text:p>
          </table:table-cell>
          <table:table-cell office:value-type="string" table:style-name="tablecell">
            <text:p text:style-name="tablealignleft">P </text:p>
          </table:table-cell>
          <table:table-cell office:value-type="string" table:style-name="tablecell"/>
          <table:table-cell office:value-type="string" table:style-name="tablecell">
            <text:p text:style-name="tablealignleft">C,I </text:p>
          </table:table-cell>
        </table:table-row>
        <table:table-row>
          <table:table-cell office:value-type="string" table:style-name="tablecell">
            <text:p text:style-name="tablealignleft">Project Development</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R </text:p>
          </table:table-cell>
          <table:table-cell office:value-type="string" table:style-name="tablecell">
            <text:p text:style-name="tablealignleft"> C,I </text:p>
          </table:table-cell>
        </table:table-row>
        <table:table-row>
          <table:table-cell office:value-type="string" table:style-name="tablecell">
            <text:p text:style-name="tablealignleft">Logo </text:p>
          </table:table-cell>
          <table:table-cell office:value-type="string" table:style-name="tablecell">
            <text:p text:style-name="tablealignleft">P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R </text:p>
          </table:table-cell>
          <table:table-cell office:value-type="string" table:style-name="tablecell">
            <text:p text:style-name="tablealignleft"> C,I </text:p>
          </table:table-cell>
        </table:table-row>
        <table:table-row>
          <table:table-cell office:value-type="string" table:style-name="tablecell">
            <text:p text:style-name="tablealignleft">Flyer</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R </text:p>
          </table:table-cell>
          <table:table-cell office:value-type="string" table:style-name="tablecell">
            <text:p text:style-name="tablealignleft"> C,I </text:p>
          </table:table-cell>
        </table:table-row>
        <table:table-row>
          <table:table-cell office:value-type="string" table:style-name="tablecell">
            <text:p text:style-name="tablealignleft">Schematics</text:p>
          </table:table-cell>
          <table:table-cell office:value-type="string" table:style-name="tablecell">
            <text:p text:style-name="tablealignleft">R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P </text:p>
          </table:table-cell>
          <table:table-cell office:value-type="string" table:style-name="tablecell">
            <text:p text:style-name="tablealignleft"> C,I </text:p>
          </table:table-cell>
        </table:table-row>
        <table:table-row>
          <table:table-cell office:value-type="string" table:style-name="tablecell">
            <text:p text:style-name="tablealignleft">List of materials</text:p>
          </table:table-cell>
          <table:table-cell office:value-type="string" table:style-name="tablecell">
            <text:p text:style-name="tablealignleft">R </text:p>
          </table:table-cell>
          <table:table-cell office:value-type="string" table:style-name="tablecell">
            <text:p text:style-name="tablealignleft">R </text:p>
          </table:table-cell>
          <table:table-cell office:value-type="string" table:style-name="tablecell">
            <text:p text:style-name="tablealignleft">P </text:p>
          </table:table-cell>
          <table:table-cell office:value-type="string" table:style-name="tablecell"/>
          <table:table-cell office:value-type="string" table:style-name="tablecell">
            <text:p text:style-name="tablealignleft">P </text:p>
          </table:table-cell>
          <table:table-cell office:value-type="string" table:style-name="tablecell">
            <text:p text:style-name="tablealignleft"> C,I </text:p>
          </table:table-cell>
        </table:table-row>
        <table:table-row>
          <table:table-cell office:value-type="string" table:style-name="tablecell">
            <text:p text:style-name="tablealignleft">Budget Planning</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 C,I </text:p>
          </table:table-cell>
        </table:table-row>
        <table:table-row>
          <table:table-cell office:value-type="string" table:style-name="tablecell">
            <text:p text:style-name="tablealignleft">Interim Presentation</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P </text:p>
          </table:table-cell>
          <table:table-cell office:value-type="string" table:style-name="tablecell">
            <text:p text:style-name="tablealignleft"> C,I </text:p>
          </table:table-cell>
        </table:table-row>
      </table:table>
      <text:h text:style-name="Heading_20_3" text:outline-level="3"><text:bookmark-start text:name="__RefHeading___communications_29"/><text:bookmark-start text:name="communications"/>3.6 Communications<text:bookmark-end text:name="__RefHeading___communications_29"/><text:bookmark-end text:name="communications"/></text:h>
      <text:p text:style-name="Text_20_body">Good communication keeps conflict and confusion from bogging your project down by ensuring key players are aligned on project goals Robert Bruce, 2015. <text:span text:style-name="Emphasis"><text:a xlink:type="simple" xlink:href="https://www.teamgantt.com/blog/why-communication-is-important-in-project-management" text:style-name="Internet_20_link" text:visited-style-name="Visited_20_Internet_20_Link">The Importance of Effective Communication in Project Management.</text:a></text:span> [Accessed in March 2021].. </text:p>
      <text:p text:style-name="Text_20_body">The main five communication types are verbal, non-verbal, writing, visual, and listening, that transform into five efficient project communication methods:</text:p>
      <text:list text:style-name="List_20_1" text:continue-numbering="false">
        <text:list-item>
          <text:p text:style-name="List_20_1_Content_First"> emails, </text:p>
        </text:list-item>
        <text:list-item>
          <text:p text:style-name="List_20_1_Content"> instant messages, </text:p>
        </text:list-item>
        <text:list-item>
          <text:p text:style-name="List_20_1_Content"> meetings, </text:p>
        </text:list-item>
        <text:list-item>
          <text:p text:style-name="List_20_1_Content"> voice calls, </text:p>
        </text:list-item>
        <text:list-item>
          <text:p text:style-name="List_20_1_Content_Last"> request tickets ProjectManagementBasics, 2020. <text:span text:style-name="Emphasis"><text:a xlink:type="simple" xlink:href="https://pmbasics101.com/communication-methods-project-management/" text:style-name="Internet_20_link" text:visited-style-name="Visited_20_Internet_20_Link">5 Effective Communication Methods In Project Management.</text:a></text:span> [Accessed in April 2021]..</text:p>
        </text:list-item>
      </text:list>
      <text:p text:style-name="Text_20_body">In the case of our project, that started during pandemic, we employed mainly online channels and communication methods.
Most of the communication channels we used are:</text:p>
      <text:list text:style-name="List_20_1" text:continue-numbering="false">
        <text:list-item>
          <text:p text:style-name="List_20_1_Content_First"> Oral communication (OC) - Microsoft Teams</text:p>
        </text:list-item>
        <text:list-item>
          <text:p text:style-name="List_20_1_Content"> OC - Zoom</text:p>
        </text:list-item>
        <text:list-item>
          <text:p text:style-name="List_20_1_Content"> Whatsapp</text:p>
        </text:list-item>
        <text:list-item>
          <text:p text:style-name="List_20_1_Content"> Google Drive</text:p>
        </text:list-item>
        <text:list-item>
          <text:p text:style-name="List_20_1_Content"> E-mail</text:p>
        </text:list-item>
        <text:list-item>
          <text:p text:style-name="List_20_1_Content_Last"> OneNote</text:p>
        </text:list-item>
      </text:list>
      <text:p text:style-name="Text_20_body">Meetings with supervisors were held every Thursday on Microsoft Teams channel. Each team member had a chance to prepare a detailed agenda and meeting minutes from our consultations with the supervisors. Our team took part in online classes on Zoom or Microsoft Teams. Every file prepared by the group's members was saved on Google Drive available for each of us. Some files were sent by email and we received crucial information about the courses and meetings on ISEP email boxes.</text:p>
      <text:p text:style-name="Text_20_body"><text:span text:style-name="Strong_20_Emphasis">Figure </text:span> shows communication channels and percentage of their usage. We needed to provide online communication, because of the remote classes. </text:p>
      <text:p text:style-name="Plugin_Wrap_Paragraph_Centered">
<draw:frame draw:style-name="mediacenter" draw:name="10" text:anchor-type="paragraph" draw:z-index="10" svg:width="15.875cm" svg:height="9.5468213058419cm"><draw:image xlink:href="Pictures/480e77df42d9f207ad4df9b2bc71d668.png" xlink:type="simple" xlink:show="embed" xlink:actuate="onLoad"/></draw:frame>
</text:p>
      <text:p text:style-name="Text_20_body">Communication Channels.
</text:p>
      <text:p text:style-name="Text_20_body">The Communication Matrix is an assessment tool designed to pinpoint exactly how an individual is communicating. It also provides a framework for determining communication goals CharityRowland, 2013. <text:span text:style-name="Emphasis"><text:a xlink:type="simple" xlink:href="https://www.communicationmatrix.org/uploads/pdfs/handbook.pdf" text:style-name="Internet_20_link" text:visited-style-name="Visited_20_Internet_20_Link">Online Communication Matrix.</text:a></text:span> [Accessed in April 2021].. Communication matrix presented in <text:span text:style-name="Strong_20_Emphasis">Table </text:span>:</text:p>
      <text:p text:style-name="Text_20_body">Communication Matrix
</text:p>
      <table:table table:style-name="Table">
        <table:table-column/>
        <table:table-column/>
        <table:table-column/>
        <table:table-column/>
        <table:table-column/>
        <table:table-column/>
        <table:table-row>
          <table:table-cell office:value-type="string" table:style-name="tableheader">
            <text:p text:style-name="Table_20_Heading"> What? </text:p>
          </table:table-cell>
          <table:table-cell office:value-type="string" table:style-name="tableheader">
            <text:p text:style-name="Table_20_Heading"> Why? </text:p>
          </table:table-cell>
          <table:table-cell office:value-type="string" table:style-name="tableheader">
            <text:p text:style-name="Table_20_Heading"> Who? </text:p>
          </table:table-cell>
          <table:table-cell office:value-type="string" table:style-name="tableheader">
            <text:p text:style-name="Table_20_Heading"> When? </text:p>
          </table:table-cell>
          <table:table-cell office:value-type="string" table:style-name="tableheader">
            <text:p text:style-name="Table_20_Heading"> To Whom? </text:p>
          </table:table-cell>
          <table:table-cell office:value-type="string" table:style-name="tableheader">
            <text:p text:style-name="Table_20_Heading"> How? </text:p>
          </table:table-cell>
        </table:table-row>
        <table:table-row>
          <table:table-cell office:value-type="string" table:style-name="tablecell">
            <text:p text:style-name="tablealignleft"> Deliverables </text:p>
          </table:table-cell>
          <table:table-cell office:value-type="string" table:style-name="tablecell">
            <text:p text:style-name="tablealignleft"> Project development </text:p>
          </table:table-cell>
          <table:table-cell office:value-type="string" table:style-name="tablecell">
            <text:p text:style-name="tablealignleft"> Team members </text:p>
          </table:table-cell>
          <table:table-cell office:value-type="string" table:style-name="tablecell">
            <text:p text:style-name="tablealignleft"> Within the deadlines </text:p>
          </table:table-cell>
          <table:table-cell office:value-type="string" table:style-name="tablecell">
            <text:p text:style-name="tablealignleft"> Supervisors and Teachers </text:p>
          </table:table-cell>
          <table:table-cell office:value-type="string" table:style-name="tablecell">
            <text:p text:style-name="tablealignleft"> Using Wiki </text:p>
          </table:table-cell>
        </table:table-row>
        <table:table-row>
          <table:table-cell office:value-type="string" table:style-name="tablecell">
            <text:p text:style-name="tablealignleft"> Meeting with Supervisors </text:p>
          </table:table-cell>
          <table:table-cell office:value-type="string" table:style-name="tablecell">
            <text:p text:style-name="tablealignleft"> Discussion about our ideas and gaining feedback </text:p>
          </table:table-cell>
          <table:table-cell office:value-type="string" table:style-name="tablecell">
            <text:p text:style-name="tablealignleft"> Team members and supervisors </text:p>
          </table:table-cell>
          <table:table-cell office:value-type="string" table:style-name="tablecell">
            <text:p text:style-name="tablealignleft"> Every Thursday </text:p>
          </table:table-cell>
          <table:table-cell office:value-type="string" table:style-name="tablecell">
            <text:p text:style-name="tablealignleft"> Team members and Supervisors </text:p>
          </table:table-cell>
          <table:table-cell office:value-type="string" table:style-name="tablecell">
            <text:p text:style-name="tablealignleft"> Online Meetings (MS Teams)</text:p>
          </table:table-cell>
        </table:table-row>
        <table:table-row>
          <table:table-cell office:value-type="string" table:style-name="tablecell">
            <text:p text:style-name="tablealignleft"> Brainstorming </text:p>
          </table:table-cell>
          <table:table-cell office:value-type="string" table:style-name="tablecell">
            <text:p text:style-name="tablealignleft"> Doing research and finding the best solution and idea of the product </text:p>
          </table:table-cell>
          <table:table-cell office:value-type="string" table:style-name="tablecell">
            <text:p text:style-name="tablealignleft"> Team members </text:p>
          </table:table-cell>
          <table:table-cell office:value-type="string" table:style-name="tablecell">
            <text:p text:style-name="tablealignleft"> Before starting every crucial topic/part of the project </text:p>
          </table:table-cell>
          <table:table-cell office:value-type="string" table:style-name="tablecell">
            <text:p text:style-name="tablealignleft"> Team members </text:p>
          </table:table-cell>
          <table:table-cell office:value-type="string" table:style-name="tablecell">
            <text:p text:style-name="tablealignleft"> Online chats/meetings </text:p>
          </table:table-cell>
        </table:table-row>
        <table:table-row>
          <table:table-cell office:value-type="string" table:style-name="tablecell">
            <text:p text:style-name="tablealignleft"> Weekly SCRUM </text:p>
          </table:table-cell>
          <table:table-cell office:value-type="string" table:style-name="tablecell">
            <text:p text:style-name="tablealignleft"> Communication between team members about done tasks </text:p>
          </table:table-cell>
          <table:table-cell office:value-type="string" table:style-name="tablecell">
            <text:p text:style-name="tablealignleft"> Team members </text:p>
          </table:table-cell>
          <table:table-cell office:value-type="string" table:style-name="tablecell">
            <text:p text:style-name="tablealignleft"> Every week </text:p>
          </table:table-cell>
          <table:table-cell office:value-type="string" table:style-name="tablecell">
            <text:p text:style-name="tablealignleft"> Team members </text:p>
          </table:table-cell>
          <table:table-cell office:value-type="string" table:style-name="tablecell">
            <text:p text:style-name="tablealignleft"> Online meetings </text:p>
          </table:table-cell>
        </table:table-row>
        <table:table-row>
          <table:table-cell office:value-type="string" table:style-name="tablecell">
            <text:p text:style-name="tablealignleft"> Agenda </text:p>
          </table:table-cell>
          <table:table-cell office:value-type="string" table:style-name="tablecell">
            <text:p text:style-name="tablealignleft"> Setting important topics to be discussed </text:p>
          </table:table-cell>
          <table:table-cell office:value-type="string" table:style-name="tablecell">
            <text:p text:style-name="tablealignleft"> Team members </text:p>
          </table:table-cell>
          <table:table-cell office:value-type="string" table:style-name="tablecell">
            <text:p text:style-name="tablealignleft"> Before every Thursday meeting </text:p>
          </table:table-cell>
          <table:table-cell office:value-type="string" table:style-name="tablecell">
            <text:p text:style-name="tablealignleft"> Supervisors </text:p>
          </table:table-cell>
          <table:table-cell office:value-type="string" table:style-name="tablecell">
            <text:p text:style-name="tablealignleft"> Putting on Wiki </text:p>
          </table:table-cell>
        </table:table-row>
        <table:table-row>
          <table:table-cell office:value-type="string" table:style-name="tablecell">
            <text:p text:style-name="tablealignleft"> Sprint Planning </text:p>
          </table:table-cell>
          <table:table-cell office:value-type="string" table:style-name="tablecell">
            <text:p text:style-name="tablealignleft"> Adding tasks to Project Backlog, division of responsibilities and setting the deadlines </text:p>
          </table:table-cell>
          <table:table-cell office:value-type="string" table:style-name="tablecell">
            <text:p text:style-name="tablealignleft"> Team members </text:p>
          </table:table-cell>
          <table:table-cell office:value-type="string" table:style-name="tablecell">
            <text:p text:style-name="tablealignleft"> Every week </text:p>
          </table:table-cell>
          <table:table-cell office:value-type="string" table:style-name="tablecell">
            <text:p text:style-name="tablealignleft"> Team members </text:p>
          </table:table-cell>
          <table:table-cell office:value-type="string" table:style-name="tablecell">
            <text:p text:style-name="tablealignleft"> Online discussions and Wiki updating </text:p>
          </table:table-cell>
        </table:table-row>
        <table:table-row>
          <table:table-cell office:value-type="string" table:style-name="tablecell">
            <text:p text:style-name="tablealignleft"> Sprint Review </text:p>
          </table:table-cell>
          <table:table-cell office:value-type="string" table:style-name="tablecell">
            <text:p text:style-name="tablealignleft"> Determining tasks which are already done and setting tasks for next sprint </text:p>
          </table:table-cell>
          <table:table-cell office:value-type="string" table:style-name="tablecell">
            <text:p text:style-name="tablealignleft"> Team members </text:p>
          </table:table-cell>
          <table:table-cell office:value-type="string" table:style-name="tablecell">
            <text:p text:style-name="tablealignleft"> Every week </text:p>
          </table:table-cell>
          <table:table-cell office:value-type="string" table:style-name="tablecell">
            <text:p text:style-name="tablealignleft"> Team members </text:p>
          </table:table-cell>
          <table:table-cell office:value-type="string" table:style-name="tablecell">
            <text:p text:style-name="tablealignleft"> Online discussions </text:p>
          </table:table-cell>
        </table:table-row>
        <table:table-row>
          <table:table-cell office:value-type="string" table:style-name="tablecell">
            <text:p text:style-name="tablealignleft"> Daily updates </text:p>
          </table:table-cell>
          <table:table-cell office:value-type="string" table:style-name="tablecell">
            <text:p text:style-name="tablealignleft"> Giving opinions about current tasks and important topics </text:p>
          </table:table-cell>
          <table:table-cell office:value-type="string" table:style-name="tablecell">
            <text:p text:style-name="tablealignleft"> Team members </text:p>
          </table:table-cell>
          <table:table-cell office:value-type="string" table:style-name="tablecell">
            <text:p text:style-name="tablealignleft"> Every day </text:p>
          </table:table-cell>
          <table:table-cell office:value-type="string" table:style-name="tablecell">
            <text:p text:style-name="tablealignleft"> Team members </text:p>
          </table:table-cell>
          <table:table-cell office:value-type="string" table:style-name="tablecell">
            <text:p text:style-name="tablealignleft"> Chatting and online meetings </text:p>
          </table:table-cell>
        </table:table-row>
        <table:table-row>
          <table:table-cell office:value-type="string" table:style-name="tablecell">
            <text:p text:style-name="tablealignleft"> Interim Presentation </text:p>
          </table:table-cell>
          <table:table-cell office:value-type="string" table:style-name="tablecell">
            <text:p text:style-name="tablealignleft"> Presenting current stage of our project and get to know about possible improvements </text:p>
          </table:table-cell>
          <table:table-cell office:value-type="string" table:style-name="tablecell">
            <text:p text:style-name="tablealignleft"> Team members </text:p>
          </table:table-cell>
          <table:table-cell office:value-type="string" table:style-name="tablecell">
            <text:p text:style-name="tablealignleft"> Till the deadline </text:p>
          </table:table-cell>
          <table:table-cell office:value-type="string" table:style-name="tablecell">
            <text:p text:style-name="tablealignleft"> Supervisors </text:p>
          </table:table-cell>
          <table:table-cell office:value-type="string" table:style-name="tablecell">
            <text:p text:style-name="tablealignleft"> Online presentation (MS Teams) </text:p>
          </table:table-cell>
        </table:table-row>
      </table:table>
      <text:h text:style-name="Heading_20_3" text:outline-level="3"><text:bookmark-start text:name="__RefHeading___risk_30"/><text:bookmark-start text:name="risk"/>3.7 Risk<text:bookmark-end text:name="__RefHeading___risk_30"/><text:bookmark-end text:name="risk"/></text:h>
      <text:p text:style-name="Text_20_body">Risk is any unexpected event that can affect your project. Risk can affect anything: people, processes, technology, and resources. An important distinction to remember is that risks are not the same as issues. Issues are things you know you’ll have to deal with and risks are events that might happen, and you may not be able to tell when ([Wrike2020)]. 
Risk analysis involves examining how project outcomes and objectives might change due to the impact of the risk event ProjectManagementInstitute, 2008. <text:span text:style-name="Emphasis"><text:a xlink:type="simple" xlink:href="https://www.pmi.org/learning/library/risk-analysis-project-management-7070" text:style-name="Internet_20_link" text:visited-style-name="Visited_20_Internet_20_Link">Risk analysis and management.</text:a></text:span> [Accessed in April 2021]..
Ranking hazards is the way to help determine which risk is the most serious and thus which to control first. By assigning a priority to the risks, you are creating a ranking or an action list. Ranking hazards requires the knowledge of the workplace activities, urgency of situations and objective judgement CCOHS, 2017. <text:span text:style-name="Emphasis"><text:a xlink:type="simple" xlink:href="https://www.ccohs.ca/oshanswers/hsprograms/risk_assessment.html" text:style-name="Internet_20_link" text:visited-style-name="Visited_20_Internet_20_Link">Risk Assessment.</text:a></text:span> [Accessed in April 2021]..  
<text:span text:style-name="Strong_20_Emphasis">Table </text:span> presents the risk analysis of our project:</text:p>
      <text:p text:style-name="Text_20_body">Risks
</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No </text:p>
          </table:table-cell>
          <table:table-cell office:value-type="string" table:style-name="tableheader">
            <text:p text:style-name="Table_20_Heading"> Risk </text:p>
          </table:table-cell>
          <table:table-cell office:value-type="string" table:style-name="tableheader">
            <text:p text:style-name="Table_20_Heading"> Category of the risk </text:p>
          </table:table-cell>
          <table:table-cell office:value-type="string" table:style-name="tableheader">
            <text:p text:style-name="Table_20_Heading"> Cause </text:p>
          </table:table-cell>
          <table:table-cell office:value-type="string" table:style-name="tableheader">
            <text:p text:style-name="Table_20_Heading"> Effect </text:p>
          </table:table-cell>
          <table:table-cell office:value-type="string" table:style-name="tableheader">
            <text:p text:style-name="Table_20_Heading"> Probability </text:p>
          </table:table-cell>
          <table:table-cell office:value-type="string" table:style-name="tableheader">
            <text:p text:style-name="Table_20_Heading"> Impact </text:p>
          </table:table-cell>
          <table:table-cell office:value-type="string" table:style-name="tableheader">
            <text:p text:style-name="Table_20_Heading"> Resolution </text:p>
          </table:table-cell>
        </table:table-row>
        <table:table-row>
          <table:table-cell office:value-type="string" table:style-name="tablecell">
            <text:p text:style-name="tablealignleft">1 </text:p>
          </table:table-cell>
          <table:table-cell office:value-type="string" table:style-name="tablecell">
            <text:p text:style-name="tablealignleft">Conflicts in the team </text:p>
          </table:table-cell>
          <table:table-cell office:value-type="string" table:style-name="tablecell">
            <text:p text:style-name="tablealignleft">Internal</text:p>
          </table:table-cell>
          <table:table-cell office:value-type="string" table:style-name="tablecell">
            <text:p text:style-name="tablealignleft"> Misunderstanding; Communication problems </text:p>
          </table:table-cell>
          <table:table-cell office:value-type="string" table:style-name="tablecell">
            <text:p text:style-name="tablealignleft">No cooperation; Delay of work </text:p>
          </table:table-cell>
          <table:table-cell office:value-type="string" table:style-name="tablecell">
            <text:p text:style-name="tablealignleft">2 </text:p>
          </table:table-cell>
          <table:table-cell office:value-type="string" table:style-name="tablecell">
            <text:p text:style-name="tablealignleft">4 </text:p>
          </table:table-cell>
          <table:table-cell office:value-type="string" table:style-name="tablecell">
            <text:p text:style-name="tablealignleft">Dividing and fulfilling the tasks; Find ways to compromise</text:p>
          </table:table-cell>
        </table:table-row>
        <table:table-row>
          <table:table-cell office:value-type="string" table:style-name="tablecell">
            <text:p text:style-name="tablealignleft">2 </text:p>
          </table:table-cell>
          <table:table-cell office:value-type="string" table:style-name="tablecell">
            <text:p text:style-name="tablealignleft">Lack of appropriate skills and knowledge </text:p>
          </table:table-cell>
          <table:table-cell office:value-type="string" table:style-name="tablecell">
            <text:p text:style-name="tablealignleft">Internal </text:p>
          </table:table-cell>
          <table:table-cell office:value-type="string" table:style-name="tablecell">
            <text:p text:style-name="tablealignleft">Lack of specialists in the given field </text:p>
          </table:table-cell>
          <table:table-cell office:value-type="string" table:style-name="tablecell">
            <text:p text:style-name="tablealignleft">Delay of work; Tasks done inappropriately </text:p>
          </table:table-cell>
          <table:table-cell office:value-type="string" table:style-name="tablecell">
            <text:p text:style-name="tablealignleft">3 </text:p>
          </table:table-cell>
          <table:table-cell office:value-type="string" table:style-name="tablecell">
            <text:p text:style-name="tablealignleft">3 </text:p>
          </table:table-cell>
          <table:table-cell office:value-type="string" table:style-name="tablecell">
            <text:p text:style-name="tablealignleft">Doing the research </text:p>
          </table:table-cell>
        </table:table-row>
        <table:table-row>
          <table:table-cell office:value-type="string" table:style-name="tablecell">
            <text:p text:style-name="tablealignleft">3 </text:p>
          </table:table-cell>
          <table:table-cell office:value-type="string" table:style-name="tablecell">
            <text:p text:style-name="tablealignleft">Bad time management</text:p>
          </table:table-cell>
          <table:table-cell office:value-type="string" table:style-name="tablecell">
            <text:p text:style-name="tablealignleft">Internal </text:p>
          </table:table-cell>
          <table:table-cell office:value-type="string" table:style-name="tablecell">
            <text:p text:style-name="tablealignleft">Lack of communication; Low involvement </text:p>
          </table:table-cell>
          <table:table-cell office:value-type="string" table:style-name="tablecell">
            <text:p text:style-name="tablealignleft">Missing deadlines</text:p>
          </table:table-cell>
          <table:table-cell office:value-type="string" table:style-name="tablecell">
            <text:p text:style-name="tablealignleft">4 </text:p>
          </table:table-cell>
          <table:table-cell office:value-type="string" table:style-name="tablecell">
            <text:p text:style-name="tablealignleft">4 </text:p>
          </table:table-cell>
          <table:table-cell office:value-type="string" table:style-name="tablecell">
            <text:p text:style-name="tablealignleft">Correct the planning aspect </text:p>
          </table:table-cell>
        </table:table-row>
        <table:table-row>
          <table:table-cell office:value-type="string" table:style-name="tablecell">
            <text:p text:style-name="tablealignleft">4 </text:p>
          </table:table-cell>
          <table:table-cell office:value-type="string" table:style-name="tablecell">
            <text:p text:style-name="tablealignleft">International emergency </text:p>
          </table:table-cell>
          <table:table-cell office:value-type="string" table:style-name="tablecell">
            <text:p text:style-name="tablealignleft">External </text:p>
          </table:table-cell>
          <table:table-cell office:value-type="string" table:style-name="tablecell">
            <text:p text:style-name="tablealignleft">Pandemic </text:p>
          </table:table-cell>
          <table:table-cell office:value-type="string" table:style-name="tablecell">
            <text:p text:style-name="tablealignleft">No possibility to build a prototype/real product</text:p>
          </table:table-cell>
          <table:table-cell office:value-type="string" table:style-name="tablecell">
            <text:p text:style-name="tablealignleft">3 </text:p>
          </table:table-cell>
          <table:table-cell office:value-type="string" table:style-name="tablecell">
            <text:p text:style-name="tablealignleft">2 </text:p>
          </table:table-cell>
          <table:table-cell office:value-type="string" table:style-name="tablecell">
            <text:p text:style-name="tablealignleft">Preparation of 3D models instead of real device </text:p>
          </table:table-cell>
        </table:table-row>
        <table:table-row>
          <table:table-cell office:value-type="string" table:style-name="tablecell">
            <text:p text:style-name="tablealignleft">5 </text:p>
          </table:table-cell>
          <table:table-cell office:value-type="string" table:style-name="tablecell">
            <text:p text:style-name="tablealignleft">Non-functional/Faulty components </text:p>
          </table:table-cell>
          <table:table-cell office:value-type="string" table:style-name="tablecell">
            <text:p text:style-name="tablealignleft">External </text:p>
          </table:table-cell>
          <table:table-cell office:value-type="string" table:style-name="tablecell">
            <text:p text:style-name="tablealignleft">Mistake of the manufacturer </text:p>
          </table:table-cell>
          <table:table-cell office:value-type="string" table:style-name="tablecell">
            <text:p text:style-name="tablealignleft"> Improperly working product </text:p>
          </table:table-cell>
          <table:table-cell office:value-type="string" table:style-name="tablecell">
            <text:p text:style-name="tablealignleft">1 </text:p>
          </table:table-cell>
          <table:table-cell office:value-type="string" table:style-name="tablecell">
            <text:p text:style-name="tablealignleft">4 </text:p>
          </table:table-cell>
          <table:table-cell office:value-type="string" table:style-name="tablecell">
            <text:p text:style-name="tablealignleft">Read the opinions about the supplier and get the guarantee to replace the faulty component</text:p>
          </table:table-cell>
        </table:table-row>
        <table:table-row>
          <table:table-cell office:value-type="string" table:style-name="tablecell">
            <text:p text:style-name="tablealignleft">6</text:p>
          </table:table-cell>
          <table:table-cell office:value-type="string" table:style-name="tablecell">
            <text:p text:style-name="tablealignleft">Late delivery of materials </text:p>
          </table:table-cell>
          <table:table-cell office:value-type="string" table:style-name="tablecell">
            <text:p text:style-name="tablealignleft">External </text:p>
          </table:table-cell>
          <table:table-cell office:value-type="string" table:style-name="tablecell">
            <text:p text:style-name="tablealignleft">Transportation problems; Components not in stock </text:p>
          </table:table-cell>
          <table:table-cell office:value-type="string" table:style-name="tablecell">
            <text:p text:style-name="tablealignleft">Not meeting the deadlines; Prototype not built </text:p>
          </table:table-cell>
          <table:table-cell office:value-type="string" table:style-name="tablecell">
            <text:p text:style-name="tablealignleft">1 </text:p>
          </table:table-cell>
          <table:table-cell office:value-type="string" table:style-name="tablecell">
            <text:p text:style-name="tablealignleft">4 </text:p>
          </table:table-cell>
          <table:table-cell office:value-type="string" table:style-name="tablecell">
            <text:p text:style-name="tablealignleft">Get the guarantee about the delivery </text:p>
          </table:table-cell>
        </table:table-row>
        <table:table-row>
          <table:table-cell office:value-type="string" table:style-name="tablecell">
            <text:p text:style-name="tablealignleft">7</text:p>
          </table:table-cell>
          <table:table-cell office:value-type="string" table:style-name="tablecell">
            <text:p text:style-name="tablealignleft">Programming errors/Bugs in software </text:p>
          </table:table-cell>
          <table:table-cell office:value-type="string" table:style-name="tablecell">
            <text:p text:style-name="tablealignleft">Technical </text:p>
          </table:table-cell>
          <table:table-cell office:value-type="string" table:style-name="tablecell">
            <text:p text:style-name="tablealignleft">Human error; Lack of testing </text:p>
          </table:table-cell>
          <table:table-cell office:value-type="string" table:style-name="tablecell">
            <text:p text:style-name="tablealignleft"> Non-working device</text:p>
          </table:table-cell>
          <table:table-cell office:value-type="string" table:style-name="tablecell">
            <text:p text:style-name="tablealignleft">1 </text:p>
          </table:table-cell>
          <table:table-cell office:value-type="string" table:style-name="tablecell">
            <text:p text:style-name="tablealignleft">2</text:p>
          </table:table-cell>
          <table:table-cell office:value-type="string" table:style-name="tablecell">
            <text:p text:style-name="tablealignleft">Repairing the error </text:p>
          </table:table-cell>
        </table:table-row>
        <table:table-row>
          <table:table-cell office:value-type="string" table:style-name="tablecell">
            <text:p text:style-name="tablealignleft">8</text:p>
          </table:table-cell>
          <table:table-cell office:value-type="string" table:style-name="tablecell">
            <text:p text:style-name="tablealignleft">Improperly projected application </text:p>
          </table:table-cell>
          <table:table-cell office:value-type="string" table:style-name="tablecell">
            <text:p text:style-name="tablealignleft">Technical </text:p>
          </table:table-cell>
          <table:table-cell office:value-type="string" table:style-name="tablecell">
            <text:p text:style-name="tablealignleft">Human error; Lack of testing </text:p>
          </table:table-cell>
          <table:table-cell office:value-type="string" table:style-name="tablecell">
            <text:p text:style-name="tablealignleft">Improperly working device </text:p>
          </table:table-cell>
          <table:table-cell office:value-type="string" table:style-name="tablecell">
            <text:p text:style-name="tablealignleft">2 </text:p>
          </table:table-cell>
          <table:table-cell office:value-type="string" table:style-name="tablecell">
            <text:p text:style-name="tablealignleft">3 </text:p>
          </table:table-cell>
          <table:table-cell office:value-type="string" table:style-name="tablecell">
            <text:p text:style-name="tablealignleft">Finding an alternative solution </text:p>
          </table:table-cell>
        </table:table-row>
      </table:table>
      <text:p text:style-name="Text_20_body"><text:span text:style-name="Strong_20_Emphasis">Figure .</text:span> shows Risk Assesment:</text:p>
      <text:p text:style-name="Plugin_Wrap_Paragraph_Centered">
<draw:frame draw:style-name="mediacenter" draw:name="11" text:anchor-type="paragraph" draw:z-index="11" svg:width="20.293541666667cm" style:rel-width="100%" svg:height="12.408958333333cm" style:rel-height="scale"><draw:image xlink:href="Pictures/7a474c89c06e16b82b12a317cf941a40.png" xlink:type="simple" xlink:show="embed" xlink:actuate="onLoad"/></draw:frame>
</text:p>
      <text:p text:style-name="Text_20_body">Risk Assesment
</text:p>
      <text:h text:style-name="Heading_20_3" text:outline-level="3"><text:bookmark-start text:name="__RefHeading___procurement_31"/><text:bookmark-start text:name="procurement"/>3.8 Procurement<text:bookmark-end text:name="__RefHeading___procurement_31"/><text:bookmark-end text:name="procurement"/></text:h>
      <text:p text:style-name="Text_20_body">Procurement management is the strategic approach to managing and optimizing organizational spend Kissflow, 2021. <text:span text:style-name="Emphasis"><text:a xlink:type="simple" xlink:href="https://kissflow.com/procurement/procurement-management-guide/" text:style-name="Internet_20_link" text:visited-style-name="Visited_20_Internet_20_Link">A Quick and Complete Guide to Procurement Management in 2021.</text:a></text:span>. It ensures the best match to needs with desired goods or services. Also, it helps maintain the quality of goods and ensures timely delivery Spendedge, 2017. <text:span text:style-name="Emphasis"><text:a xlink:type="simple" xlink:href="https://www.spendedge.com/blogs/organization-focus-procurement-management" text:style-name="Internet_20_link" text:visited-style-name="Visited_20_Internet_20_Link">Why Should Your Organization Focus on Procurement Management?.</text:a></text:span>. Taking into consideration our budget of €100, we had to carefully design and develop a ScanGo device to keep within budget. While searching for materials and components, we had to find different versions of the same component and compare them with each other. Comparing gives us the clear view at the prices, quality and parameters of the components. Moreover, we also looked for providers with either free delivery and companies based in Portugal.</text:p>
      <text:p text:style-name="Text_20_body">The most crucial points whilst procuring our components and materials:</text:p>
      <text:list text:style-name="List_20_1" text:continue-numbering="false">
        <text:list-item>
          <text:p text:style-name="List_20_1_Content_First"> comparison of the costs and quality to choose low cost, but high quality materials;</text:p>
        </text:list-item>
        <text:list-item>
          <text:p text:style-name="List_20_1_Content"> reliably and legitimately of the sources;</text:p>
        </text:list-item>
        <text:list-item>
          <text:p text:style-name="List_20_1_Content"> compatibility with the rest of our components;</text:p>
        </text:list-item>
        <text:list-item>
          <text:p text:style-name="List_20_1_Content_Last"> looking for the suppliers located in Portugal to decrease the shipping cost.</text:p>
        </text:list-item>
      </text:list>
      <text:h text:style-name="Heading_20_3" text:outline-level="3"><text:bookmark-start text:name="__RefHeading___stakeholders_management_32"/><text:bookmark-start text:name="stakeholders_management"/>3.9 Stakeholders Management<text:bookmark-end text:name="__RefHeading___stakeholders_management_32"/><text:bookmark-end text:name="stakeholders_management"/></text:h>
      <text:p text:style-name="Text_20_body">Stakeholder engagement and stakeholder management are important ingredients for successful project delivery. Stakeholder management is the process by which you organise, monitor and improve your relationships with your stakeholders. It involves systematically identifying stakeholders, analysing their expectations, planning and implementing various tasks to engage with them Darzin Software, 2021. <text:span text:style-name="Emphasis"><text:a xlink:type="simple" xlink:href="https://www.darzin.com/stakeholder-management-ultimate-guide" text:style-name="Internet_20_link" text:visited-style-name="Visited_20_Internet_20_Link">What is Stakeholder Management?.</text:a></text:span> [Accessed in April 2021].. </text:p>
      <text:p text:style-name="Text_20_body">The Royal Institute of Chartered Surveyors (RICS) and the Association of Project Management (APM) set some key principles of stakeholders engagement. One of the key points is that it’s crucial to seek to understand the people you will be working with. Moreover, regular consultation is essential to ensure that requirements are agreed and a delivery solution is negotiated that is acceptable to the majority of stakeholders. There is also another crucial aspect, namely understanding. By understanding the root cause of stakeholder behavior, you can assess if there is a better way to work together to maintain a productive relationship. Fostering relationships results in trust, that induces easier and more effective work. 
Besides communication, understanding and relationship, we need to think about planning. Investment in careful planning before engaging stakeholders can bring significant benefits. 
What is more, we need to remember that stakeholders are important influential resources and should be treated as potential sources of risk and opportunity within the project. Stakeholder engagement is not the job of one member of the project team, it’s the responsibility of everyone to understand their role and to follow the right approach to communication and engagement .</text:p>
      <text:p text:style-name="Text_20_body">In project management Project Stakeholders are defined as individuals who are actively involved in the project, or whose interests may be affected as a result of project execution. 
There are two types of stakeholders in project management:</text:p>
      <text:list text:style-name="List_20_1" text:continue-numbering="false">
        <text:list-item>
          <text:p text:style-name="List_20_1_Content_First"> internal stakeholders are people such as team members, managers, executives, who are inside the business;</text:p>
        </text:list-item>
        <text:list-item>
          <text:p text:style-name="List_20_1_Content_Last"> external stakeholders are people outside the business, this includes customers, users, suppliers and sponsors Teamwork, 2021. <text:span text:style-name="Emphasis"><text:a xlink:type="simple" xlink:href="https://www.teamwork.com/project-management-guide/project-stakeholders/}" text:style-name="Internet_20_link" text:visited-style-name="Visited_20_Internet_20_Link">Using a Power/Influence Grid (Power/Influence Matrix) in Stakeholder Prioritization.</text:a></text:span> [Accessed in April 2021].. </text:p>
        </text:list-item>
      </text:list>
      <text:p text:style-name="Text_20_body">In stakeholders analysis, power is the level of authority a stakeholder has in the project, while, influence is the level of involvement the person has Rupen Sharma, 2010. <text:span text:style-name="Emphasis"><text:a xlink:type="simple" xlink:href="https://www.brighthubpm.com/resource-management/81140-what-is-the-power-influence-grid-or-matrix/" text:style-name="Internet_20_link" text:visited-style-name="Visited_20_Internet_20_Link">Using a Power/Influence Grid (Power/Influence Matrix) in Stakeholder Prioritization.</text:a></text:span> [Accessed in April 2021].. </text:p>
      <text:p text:style-name="Text_20_body">Abbreviations used in the table:</text:p>
      <text:list text:style-name="List_20_1" text:continue-numbering="false">
        <text:list-item>
          <text:p text:style-name="List_20_1_Content_First"> H = high;</text:p>
        </text:list-item>
        <text:list-item>
          <text:p text:style-name="List_20_1_Content"> M = medium;</text:p>
        </text:list-item>
        <text:list-item>
          <text:p text:style-name="List_20_1_Content_Last"> L = low.</text:p>
        </text:list-item>
      </text:list>
      <text:p text:style-name="Text_20_body">Stakeholders and their influence on the project is determined in <text:span text:style-name="Strong_20_Emphasis">Table </text:span>:</text:p>
      <text:p text:style-name="Text_20_body">Stakeholders
</text:p>
      <table:table table:style-name="Table">
        <table:table-column/>
        <table:table-column/>
        <table:table-column/>
        <table:table-column/>
        <table:table-column/>
        <table:table-column/>
        <table:table-row>
          <table:table-cell office:value-type="string" table:style-name="tableheader">
            <text:p text:style-name="Table_20_Heading"> No </text:p>
          </table:table-cell>
          <table:table-cell office:value-type="string" table:style-name="tableheader">
            <text:p text:style-name="Table_20_Heading"> Stakeholder </text:p>
          </table:table-cell>
          <table:table-cell office:value-type="string" table:style-name="tableheader">
            <text:p text:style-name="Table_20_Heading"> Type </text:p>
          </table:table-cell>
          <table:table-cell office:value-type="string" table:style-name="tableheader">
            <text:p text:style-name="Table_20_Heading"> Role </text:p>
          </table:table-cell>
          <table:table-cell office:value-type="string" table:style-name="tableheader">
            <text:p text:style-name="Table_20_Heading"> Power </text:p>
          </table:table-cell>
          <table:table-cell office:value-type="string" table:style-name="tableheader">
            <text:p text:style-name="Table_20_Heading"> Influence </text:p>
          </table:table-cell>
        </table:table-row>
        <table:table-row>
          <table:table-cell office:value-type="string" table:style-name="tablecell">
            <text:p text:style-name="tablealignleft">1 </text:p>
          </table:table-cell>
          <table:table-cell office:value-type="string" table:style-name="tablecell">
            <text:p text:style-name="tablealignleft"> Members of the team </text:p>
          </table:table-cell>
          <table:table-cell office:value-type="string" table:style-name="tablecell">
            <text:p text:style-name="tablealignleft"> Internal stakeholders </text:p>
          </table:table-cell>
          <table:table-cell office:value-type="string" table:style-name="tablecell">
            <text:p text:style-name="tablealignleft"> Possesors </text:p>
          </table:table-cell>
          <table:table-cell office:value-type="string" table:style-name="tablecell">
            <text:p text:style-name="tablealignleft">H </text:p>
          </table:table-cell>
          <table:table-cell office:value-type="string" table:style-name="tablecell">
            <text:p text:style-name="tablealignleft">H </text:p>
          </table:table-cell>
        </table:table-row>
        <table:table-row>
          <table:table-cell office:value-type="string" table:style-name="tablecell">
            <text:p text:style-name="tablealignleft">2 </text:p>
          </table:table-cell>
          <table:table-cell office:value-type="string" table:style-name="tablecell">
            <text:p text:style-name="tablealignleft"> Benedita Malheiro </text:p>
          </table:table-cell>
          <table:table-cell office:value-type="string" table:style-name="tablecell">
            <text:p text:style-name="tablealignleft"> Internal stakeholders </text:p>
          </table:table-cell>
          <table:table-cell office:value-type="string" table:style-name="tablecell">
            <text:p text:style-name="tablealignleft"> Project Coordinator </text:p>
          </table:table-cell>
          <table:table-cell office:value-type="string" table:style-name="tablecell">
            <text:p text:style-name="tablealignleft">H </text:p>
          </table:table-cell>
          <table:table-cell office:value-type="string" table:style-name="tablecell">
            <text:p text:style-name="tablealignleft">H </text:p>
          </table:table-cell>
        </table:table-row>
        <table:table-row>
          <table:table-cell office:value-type="string" table:style-name="tablecell">
            <text:p text:style-name="tablealignleft">3 </text:p>
          </table:table-cell>
          <table:table-cell office:value-type="string" table:style-name="tablecell">
            <text:p text:style-name="tablealignleft"> Supervisors </text:p>
          </table:table-cell>
          <table:table-cell office:value-type="string" table:style-name="tablecell">
            <text:p text:style-name="tablealignleft"> Internal stakeholders </text:p>
          </table:table-cell>
          <table:table-cell office:value-type="string" table:style-name="tablecell">
            <text:p text:style-name="tablealignleft"> Controlling the work and project development </text:p>
          </table:table-cell>
          <table:table-cell office:value-type="string" table:style-name="tablecell">
            <text:p text:style-name="tablealignleft">H </text:p>
          </table:table-cell>
          <table:table-cell office:value-type="string" table:style-name="tablecell">
            <text:p text:style-name="tablealignleft">M </text:p>
          </table:table-cell>
        </table:table-row>
        <table:table-row>
          <table:table-cell office:value-type="string" table:style-name="tablecell">
            <text:p text:style-name="tablealignleft">4 </text:p>
          </table:table-cell>
          <table:table-cell office:value-type="string" table:style-name="tablecell">
            <text:p text:style-name="tablealignleft"> ISEP </text:p>
          </table:table-cell>
          <table:table-cell office:value-type="string" table:style-name="tablecell">
            <text:p text:style-name="tablealignleft"> External stakeholders </text:p>
          </table:table-cell>
          <table:table-cell office:value-type="string" table:style-name="tablecell">
            <text:p text:style-name="tablealignleft"> Sponsor </text:p>
          </table:table-cell>
          <table:table-cell office:value-type="string" table:style-name="tablecell">
            <text:p text:style-name="tablealignleft">H </text:p>
          </table:table-cell>
          <table:table-cell office:value-type="string" table:style-name="tablecell">
            <text:p text:style-name="tablealignleft">L </text:p>
          </table:table-cell>
        </table:table-row>
        <table:table-row>
          <table:table-cell office:value-type="string" table:style-name="tablecell">
            <text:p text:style-name="tablealignleft">5 </text:p>
          </table:table-cell>
          <table:table-cell office:value-type="string" table:style-name="tablecell">
            <text:p text:style-name="tablealignleft"> Customers </text:p>
          </table:table-cell>
          <table:table-cell office:value-type="string" table:style-name="tablecell">
            <text:p text:style-name="tablealignleft"> External stakeholders</text:p>
          </table:table-cell>
          <table:table-cell office:value-type="string" table:style-name="tablecell">
            <text:p text:style-name="tablealignleft"> Users </text:p>
          </table:table-cell>
          <table:table-cell office:value-type="string" table:style-name="tablecell">
            <text:p text:style-name="tablealignleft"> M </text:p>
          </table:table-cell>
          <table:table-cell office:value-type="string" table:style-name="tablecell">
            <text:p text:style-name="tablealignleft">H </text:p>
          </table:table-cell>
        </table:table-row>
        <table:table-row>
          <table:table-cell office:value-type="string" table:style-name="tablecell">
            <text:p text:style-name="tablealignleft">6 </text:p>
          </table:table-cell>
          <table:table-cell office:value-type="string" table:style-name="tablecell">
            <text:p text:style-name="tablealignleft"> Suppliers </text:p>
          </table:table-cell>
          <table:table-cell office:value-type="string" table:style-name="tablecell">
            <text:p text:style-name="tablealignleft"> External stakeholders</text:p>
          </table:table-cell>
          <table:table-cell office:value-type="string" table:style-name="tablecell">
            <text:p text:style-name="tablealignleft"> Materials supply </text:p>
          </table:table-cell>
          <table:table-cell office:value-type="string" table:style-name="tablecell">
            <text:p text:style-name="tablealignleft">L </text:p>
          </table:table-cell>
          <table:table-cell office:value-type="string" table:style-name="tablecell">
            <text:p text:style-name="tablealignleft">L </text:p>
          </table:table-cell>
        </table:table-row>
        <table:table-row>
          <table:table-cell office:value-type="string" table:style-name="tablecell">
            <text:p text:style-name="tablealignleft">7 </text:p>
          </table:table-cell>
          <table:table-cell office:value-type="string" table:style-name="tablecell">
            <text:p text:style-name="tablealignleft"> Competitors </text:p>
          </table:table-cell>
          <table:table-cell office:value-type="string" table:style-name="tablecell">
            <text:p text:style-name="tablealignleft"> External stakeholders </text:p>
          </table:table-cell>
          <table:table-cell office:value-type="string" table:style-name="tablecell">
            <text:p text:style-name="tablealignleft">External impact </text:p>
          </table:table-cell>
          <table:table-cell office:value-type="string" table:style-name="tablecell">
            <text:p text:style-name="tablealignleft">L </text:p>
          </table:table-cell>
          <table:table-cell office:value-type="string" table:style-name="tablecell">
            <text:p text:style-name="tablealignleft">L </text:p>
          </table:table-cell>
        </table:table-row>
      </table:table>
      <text:p text:style-name="Text_20_body">Stakeholders analysis is presented on the <text:span text:style-name="Strong_20_Emphasis">Figure .</text:span> below. The power and influence of the stakeholders is mapped on the chart.</text:p>
      <text:p text:style-name="Plugin_Wrap_Paragraph_Centered">
<draw:frame draw:style-name="mediacenter" draw:name="12" text:anchor-type="paragraph" draw:z-index="12" svg:width="10.583333333333cm" svg:height="8.3618317610063cm"><draw:image xlink:href="Pictures/c0bc8ff22fdccc3723f493a6bf35adfe.png" xlink:type="simple" xlink:show="embed" xlink:actuate="onLoad"/></draw:frame>
</text:p>
      <text:p text:style-name="Text_20_body">Stakeholders Map.
</text:p>
      <text:p text:style-name="Text_20_body">Characteristics of each group:</text:p>
      <text:list text:style-name="List_20_1" text:continue-numbering="false">
        <text:list-item>
          <text:p text:style-name="List_20_1_Content_First"> Manage Closely -  the leaders with the highest degree of interest and influence over your initiative. It is important to keep them close by checking in on status with regularity and making time for one-on-one conversations to obtain their feedback.</text:p>
        </text:list-item>
        <text:list-item>
          <text:p text:style-name="List_20_1_Content"> Keep Satisfied - the leaders who have less interest than the previous group. They’re not impacted as directly, but still have a high degree of influence on your project. This group needs some degree of regular updates and a chance to provide feedback at critical junctures before key decisions are finalized. </text:p>
        </text:list-item>
        <text:list-item>
          <text:p text:style-name="List_20_1_Content"> Keep Informed - the audience and users who have less influence over the change but are highly interested in what’s going on. It’s crucial to plan how you announce and explain the change at the right time with this group and to not go for long periods of time without giving them an update.</text:p>
        </text:list-item>
        <text:list-item>
          <text:p text:style-name="List_20_1_Content_Last"> Monitor - people that don’t have as much influence or interest in your project. Monitoring them is key to ensure that you haven’t missed how they may be impacted by change Sheri Browning, 2016. <text:span text:style-name="Emphasis"><text:a xlink:type="simple" xlink:href="https://www.people-results.com/4-types-stakeholders-manage-change/" text:style-name="Internet_20_link" text:visited-style-name="Visited_20_Internet_20_Link">4 Types of Stakeholders and How to Manage Them During Change.</text:a></text:span> [Accessed in April 2021].. </text:p>
        </text:list-item>
      </text:list>
      <text:h text:style-name="Heading_20_3" text:outline-level="3"><text:bookmark-start text:name="__RefHeading___sprint_outcomes_33"/><text:bookmark-start text:name="sprint_outcomes"/>3.10 Sprint Outcomes<text:bookmark-end text:name="__RefHeading___sprint_outcomes_33"/><text:bookmark-end text:name="sprint_outcomes"/></text:h>
      <text:p text:style-name="Text_20_body">Our Global Sprint Plan is presented below in <text:span text:style-name="Strong_20_Emphasis">Table </text:span>:</text:p>
      <text:p text:style-name="Text_20_body">Global Sprint Plan
<draw:frame draw:style-name="PluginODTAutoStyle_Frame_13_text_frame" draw:name="Frame4" text:anchor-type="paragraph" svg:width="400pt" draw:z-index="0" svg:min-height="1cm"><draw:text-box><table:table table:style-name="Table"><table:table-column table:style-name="odt_auto_style_table_column_15_1"/><table:table-row><table:table-cell office:value-type="string" table:style-name="tablecell"><table:table table:style-name="Table"><table:table-column/><table:table-column/><table:table-column/><table:table-row><table:table-cell office:value-type="string" table:style-name="tableheader"><text:p text:style-name="Table_20_Heading"> Sprint    </text:p></table:table-cell><table:table-cell office:value-type="string" table:style-name="tableheader"><text:p text:style-name="Table_20_Heading"> Start          </text:p></table:table-cell><table:table-cell office:value-type="string" table:style-name="tableheader"><text:p text:style-name="Table_20_Heading"> Finish     </text:p></table:table-cell></table:table-row><table:table-row><table:table-cell office:value-type="string" table:style-name="tablecell"><text:p text:style-name="tablealigncenter">  Sprint 1    </text:p></table:table-cell><table:table-cell office:value-type="string" table:style-name="tablecell"><text:p text:style-name="tablealignleft"> 01/03/2021    </text:p></table:table-cell><table:table-cell office:value-type="string" table:style-name="tablecell"><text:p text:style-name="tablealignleft"> 07/03/2021   </text:p></table:table-cell></table:table-row><table:table-row><table:table-cell office:value-type="string" table:style-name="tablecell"><text:p text:style-name="tablealigncenter">  Sprint 2    </text:p></table:table-cell><table:table-cell office:value-type="string" table:style-name="tablecell"><text:p text:style-name="tablealignleft"> 08/03/2021    </text:p></table:table-cell><table:table-cell office:value-type="string" table:style-name="tablecell"><text:p text:style-name="tablealignleft"> 14/03/2021   </text:p></table:table-cell></table:table-row><table:table-row><table:table-cell office:value-type="string" table:style-name="tablecell"><text:p text:style-name="tablealigncenter">  Sprint 3    </text:p></table:table-cell><table:table-cell office:value-type="string" table:style-name="tablecell"><text:p text:style-name="tablealignleft"> 15/03/2021    </text:p></table:table-cell><table:table-cell office:value-type="string" table:style-name="tablecell"><text:p text:style-name="tablealignleft"> 21/03/2021   </text:p></table:table-cell></table:table-row><table:table-row><table:table-cell office:value-type="string" table:style-name="tablecell"><text:p text:style-name="tablealigncenter">  Sprint 4    </text:p></table:table-cell><table:table-cell office:value-type="string" table:style-name="tablecell"><text:p text:style-name="tablealignleft"> 22/03/2021    </text:p></table:table-cell><table:table-cell office:value-type="string" table:style-name="tablecell"><text:p text:style-name="tablealignleft"> 28/03/2021   </text:p></table:table-cell></table:table-row><table:table-row><table:table-cell office:value-type="string" table:style-name="tablecell"><text:p text:style-name="tablealigncenter">  Sprint 5    </text:p></table:table-cell><table:table-cell office:value-type="string" table:style-name="tablecell"><text:p text:style-name="tablealignleft"> 29/03/2021    </text:p></table:table-cell><table:table-cell office:value-type="string" table:style-name="tablecell"><text:p text:style-name="tablealignleft"> 04/04/2021   </text:p></table:table-cell></table:table-row><table:table-row><table:table-cell office:value-type="string" table:style-name="tablecell"><text:p text:style-name="tablealigncenter">  Sprint 6    </text:p></table:table-cell><table:table-cell office:value-type="string" table:style-name="tablecell"><text:p text:style-name="tablealignleft"> 05/04/2021    </text:p></table:table-cell><table:table-cell office:value-type="string" table:style-name="tablecell"><text:p text:style-name="tablealignleft"> 11/04/2021   </text:p></table:table-cell></table:table-row><table:table-row><table:table-cell office:value-type="string" table:style-name="tablecell"><text:p text:style-name="tablealigncenter">  Sprint 7    </text:p></table:table-cell><table:table-cell office:value-type="string" table:style-name="tablecell"><text:p text:style-name="tablealignleft"> 12/04/2021    </text:p></table:table-cell><table:table-cell office:value-type="string" table:style-name="tablecell"><text:p text:style-name="tablealignleft"> 18/04/2021   </text:p></table:table-cell></table:table-row><table:table-row><table:table-cell office:value-type="string" table:style-name="tablecell"><text:p text:style-name="tablealigncenter">  Sprint 8    </text:p></table:table-cell><table:table-cell office:value-type="string" table:style-name="tablecell"><text:p text:style-name="tablealignleft"> 19/04/2021    </text:p></table:table-cell><table:table-cell office:value-type="string" table:style-name="tablecell"><text:p text:style-name="tablealignleft"> 25/04/2021   </text:p></table:table-cell></table:table-row><table:table-row><table:table-cell office:value-type="string" table:style-name="tablecell"><text:p text:style-name="tablealigncenter">  Sprint 9    </text:p></table:table-cell><table:table-cell office:value-type="string" table:style-name="tablecell"><text:p text:style-name="tablealignleft"> 26/04/2021    </text:p></table:table-cell><table:table-cell office:value-type="string" table:style-name="tablecell"><text:p text:style-name="tablealignleft"> 02/05/2021   </text:p></table:table-cell></table:table-row><table:table-row><table:table-cell office:value-type="string" table:style-name="tablecell"><text:p text:style-name="tablealigncenter">  Sprint 10   </text:p></table:table-cell><table:table-cell office:value-type="string" table:style-name="tablecell"><text:p text:style-name="tablealignleft"> 03/05/2021    </text:p></table:table-cell><table:table-cell office:value-type="string" table:style-name="tablecell"><text:p text:style-name="tablealignleft"> 09/05/2021   </text:p></table:table-cell></table:table-row><table:table-row><table:table-cell office:value-type="string" table:style-name="tablecell"><text:p text:style-name="tablealigncenter">  Sprint 11   </text:p></table:table-cell><table:table-cell office:value-type="string" table:style-name="tablecell"><text:p text:style-name="tablealignleft"> 10/05/2021    </text:p></table:table-cell><table:table-cell office:value-type="string" table:style-name="tablecell"><text:p text:style-name="tablealignleft"> 16/05/2021   </text:p></table:table-cell></table:table-row><table:table-row><table:table-cell office:value-type="string" table:style-name="tablecell"><text:p text:style-name="tablealigncenter">  Sprint 12   </text:p></table:table-cell><table:table-cell office:value-type="string" table:style-name="tablecell"><text:p text:style-name="tablealignleft"> 17/05/2021    </text:p></table:table-cell><table:table-cell office:value-type="string" table:style-name="tablecell"><text:p text:style-name="tablealignleft"> 23/05/2021   </text:p></table:table-cell></table:table-row><table:table-row><table:table-cell office:value-type="string" table:style-name="tablecell"><text:p text:style-name="tablealigncenter">  Sprint 13   </text:p></table:table-cell><table:table-cell office:value-type="string" table:style-name="tablecell"><text:p text:style-name="tablealignleft"> 24/05/2021    </text:p></table:table-cell><table:table-cell office:value-type="string" table:style-name="tablecell"><text:p text:style-name="tablealignleft"> 30/05/2021   </text:p></table:table-cell></table:table-row><table:table-row><table:table-cell office:value-type="string" table:style-name="tablecell"><text:p text:style-name="tablealigncenter">  Sprint 14   </text:p></table:table-cell><table:table-cell office:value-type="string" table:style-name="tablecell"><text:p text:style-name="tablealignleft"> 31/05/2021    </text:p></table:table-cell><table:table-cell office:value-type="string" table:style-name="tablecell"><text:p text:style-name="tablealignleft"> 06/06/2021   </text:p></table:table-cell></table:table-row><table:table-row><table:table-cell office:value-type="string" table:style-name="tablecell"><text:p text:style-name="tablealigncenter">  Sprint 15   </text:p></table:table-cell><table:table-cell office:value-type="string" table:style-name="tablecell"><text:p text:style-name="tablealignleft"> 07/06/2021    </text:p></table:table-cell><table:table-cell office:value-type="string" table:style-name="tablecell"><text:p text:style-name="tablealignleft"> 13/06/2021   </text:p></table:table-cell></table:table-row><table:table-row><table:table-cell office:value-type="string" table:style-name="tablecell"><text:p text:style-name="tablealigncenter">  Sprint 16   </text:p></table:table-cell><table:table-cell office:value-type="string" table:style-name="tablecell"><text:p text:style-name="tablealignleft"> 14/06/2021    </text:p></table:table-cell><table:table-cell office:value-type="string" table:style-name="tablecell"><text:p text:style-name="tablealignleft"> 20/06/2021   </text:p></table:table-cell></table:table-row><table:table-row><table:table-cell office:value-type="string" table:style-name="tablecell"><text:p text:style-name="tablealigncenter">  Sprint 17   </text:p></table:table-cell><table:table-cell office:value-type="string" table:style-name="tablecell"><text:p text:style-name="tablealignleft"> 21/06/2021    </text:p></table:table-cell><table:table-cell office:value-type="string" table:style-name="tablecell"><text:p text:style-name="tablealignleft"> 30/06/2021   </text:p></table:table-cell></table:table-row></table:table></table:table-cell></table:table-row></table:table></draw:text-box></draw:frame>
</text:p>
      <text:p text:style-name="Text_20_body">Real-time sprint outcomes are presented since 3rd week of work. By looking at the amount of work our team completed in previous sprints, we were able to estimate how much work they can do in future sprints. Real velocity was calculated visible in  <text:span text:style-name="Strong_20_Emphasis">Figure .</text:span>:</text:p>
      <text:p text:style-name="Plugin_Wrap_Paragraph_Centered">
<draw:frame draw:style-name="mediacenter" draw:name="13" text:anchor-type="paragraph" draw:z-index="13" svg:width="15.875cm" svg:height="10.503653675819cm"><draw:image xlink:href="Pictures/b5d344d79743a3e7cfd09d058bd4a8fd.png" xlink:type="simple" xlink:show="embed" xlink:actuate="onLoad"/></draw:frame>
<draw:frame draw:style-name="mediacenter" draw:name="14" text:anchor-type="paragraph" draw:z-index="14" svg:width="15.875cm" svg:height="9.2844317284925cm"><draw:image xlink:href="Pictures/82c80e1f2e5f90b744d8926f31e630d4.png" xlink:type="simple" xlink:show="embed" xlink:actuate="onLoad"/></draw:frame>
<draw:frame draw:style-name="mediacenter" draw:name="15" text:anchor-type="paragraph" draw:z-index="15" svg:width="15.875cm" svg:height="9.2844317284925cm"><draw:image xlink:href="Pictures/c118c6f636815b4b1b96acee9a7d6937.png" xlink:type="simple" xlink:show="embed" xlink:actuate="onLoad"/></draw:frame>
<draw:frame draw:style-name="mediacenter" draw:name="16" text:anchor-type="paragraph" draw:z-index="16" svg:width="15.875cm" svg:height="9.0269607843137cm"><draw:image xlink:href="Pictures/fe7e8fad50c52c442dca5e1bca247da8.png" xlink:type="simple" xlink:show="embed" xlink:actuate="onLoad"/></draw:frame>
<draw:frame draw:style-name="mediacenter" draw:name="17" text:anchor-type="paragraph" draw:z-index="17" svg:width="15.875cm" svg:height="8.1927450980392cm"><draw:image xlink:href="Pictures/8184738c3795366ea80dd04716b6481a.png" xlink:type="simple" xlink:show="embed" xlink:actuate="onLoad"/></draw:frame>
<draw:frame draw:style-name="mediacenter" draw:name="18" text:anchor-type="paragraph" draw:z-index="18" svg:width="15.875cm" svg:height="8.9023957409051cm"><draw:image xlink:href="Pictures/5b426bf523b0eab1cf0d8b16f344c8f3.png" xlink:type="simple" xlink:show="embed" xlink:actuate="onLoad"/></draw:frame>
<draw:frame draw:style-name="mediacenter" draw:name="19" text:anchor-type="paragraph" draw:z-index="19" svg:width="15.875cm" svg:height="8.9023957409051cm"><draw:image xlink:href="Pictures/b72ca297079012d1d43a3ddf90545b8c.png" xlink:type="simple" xlink:show="embed" xlink:actuate="onLoad"/></draw:frame>
<draw:frame draw:style-name="mediacenter" draw:name="20" text:anchor-type="paragraph" draw:z-index="20" svg:width="15.875cm" svg:height="8.7937714041096cm"><draw:image xlink:href="Pictures/31ac8d2a9c8a929378631227fcc40583.png" xlink:type="simple" xlink:show="embed" xlink:actuate="onLoad"/></draw:frame>
<draw:frame draw:style-name="mediacenter" draw:name="21" text:anchor-type="paragraph" draw:z-index="21" svg:width="15.875cm" svg:height="8.1760763606824cm"><draw:image xlink:href="Pictures/32a507c08e65541b0c05d67fae95b6a3.png" xlink:type="simple" xlink:show="embed" xlink:actuate="onLoad"/></draw:frame>
<draw:frame draw:style-name="mediacenter" draw:name="22" text:anchor-type="paragraph" draw:z-index="22" svg:width="15.875cm" svg:height="10.32688723206cm"><draw:image xlink:href="Pictures/ff01208fff8cdf12e33521a48a7af35b.png" xlink:type="simple" xlink:show="embed" xlink:actuate="onLoad"/></draw:frame>
<draw:frame draw:style-name="mediacenter" draw:name="23" text:anchor-type="paragraph" draw:z-index="23" svg:width="15.875cm" svg:height="10.32688723206cm"><draw:image xlink:href="Pictures/5ca71ee4c5cb4561c9ecb730d01f8410.png" xlink:type="simple" xlink:show="embed" xlink:actuate="onLoad"/></draw:frame>
<draw:frame draw:style-name="mediacenter" draw:name="24" text:anchor-type="paragraph" draw:z-index="24" svg:width="15.875cm" svg:height="9.8154133685136cm"><draw:image xlink:href="Pictures/7da18819327d4b03261fdf969722d8ed.png" xlink:type="simple" xlink:show="embed" xlink:actuate="onLoad"/></draw:frame>
</text:p>
      <text:p text:style-name="Text_20_body">Sprint reviews
</text:p>
      <text:h text:style-name="Heading_20_3" text:outline-level="3"><text:bookmark-start text:name="__RefHeading___sprint_evaluations_34"/><text:bookmark-start text:name="sprint_evaluations"/>3.11 Sprint Evaluations<text:bookmark-end text:name="__RefHeading___sprint_evaluations_34"/><text:bookmark-end text:name="sprint_evaluations"/></text:h>
      <text:p text:style-name="Text_20_body">During the Sprint Retrospective, the team discusses:</text:p>
      <text:list text:style-name="List_20_1" text:continue-numbering="false">
        <text:list-item>
          <text:p text:style-name="List_20_1_Content_First"> what went well in the sprint;</text:p>
        </text:list-item>
        <text:list-item>
          <text:p text:style-name="List_20_1_Content"> what could be improved;</text:p>
        </text:list-item>
        <text:list-item>
          <text:p text:style-name="List_20_1_Content_Last"> what will we commit to improve in the next Sprint.</text:p>
        </text:list-item>
      </text:list>
      <text:p text:style-name="Text_20_body">Team should have identified improvements that it will implement in the next Sprint. Improvements may be implemented at any time, the Sprint Retrospective provides a formal opportunity to focus on inspection and adaptation ScrumOrg, 2021. <text:span text:style-name="Emphasis"><text:a xlink:type="simple" xlink:href="https://www.scrum.org/resources/what-is-a-sprint-retrospective" text:style-name="Internet_20_link" text:visited-style-name="Visited_20_Internet_20_Link">What is a Sprint Retrospective?.</text:a></text:span>.</text:p>
      <text:p text:style-name="Text_20_body">Team 1 has been meeting every Thursday (starting from sprint number 7) after the meeting with supervisors to discuss task division, improvements in work and communication that can be implemented for the next sprints in order to enhance the management of time, streamlining the way responsibilities are carried out. In the <text:span text:style-name="Strong_20_Emphasis">Table </text:span> presents the main topics discussed in the retrospectives meetings: </text:p>
      <text:p text:style-name="Text_20_body">Sprint retrospectives
</text:p>
      <table:table table:style-name="Table">
        <table:table-column/>
        <table:table-column/>
        <table:table-column/>
        <table:table-column/>
        <table:table-column/>
        <table:table-column/>
        <table:table-row>
          <table:table-cell office:value-type="string" table:style-name="tableheader">
            <text:p text:style-name="Table_20_Heading"> Sprint </text:p>
          </table:table-cell>
          <table:table-cell office:value-type="string" table:style-name="tableheader">
            <text:p text:style-name="Table_20_Heading">      Positive </text:p>
          </table:table-cell>
          <table:table-cell office:value-type="string" table:style-name="tableheader">
            <text:p text:style-name="Table_20_Heading"> Negative </text:p>
          </table:table-cell>
          <table:table-cell office:value-type="string" table:style-name="tableheader">
            <text:p text:style-name="Table_20_Heading"> Start Doing </text:p>
          </table:table-cell>
          <table:table-cell office:value-type="string" table:style-name="tableheader">
            <text:p text:style-name="Table_20_Heading"> Keep doing </text:p>
          </table:table-cell>
          <table:table-cell office:value-type="string" table:style-name="tableheader">
            <text:p text:style-name="Table_20_Heading"> Stop Doing </text:p>
          </table:table-cell>
        </table:table-row>
        <table:table-row>
          <table:table-cell office:value-type="string" table:style-name="tablecell">
            <text:p text:style-name="tablealignleft"> 7            </text:p>
          </table:table-cell>
          <table:table-cell office:value-type="string" table:style-name="tablecell">
            <text:p text:style-name="tablealignleft">Dividing the sections of the report between team members. </text:p>
          </table:table-cell>
          <table:table-cell office:value-type="string" table:style-name="tablecell">
            <text:p text:style-name="tablealignleft">The list of materials was not ready on time - poor time management.</text:p>
          </table:table-cell>
          <table:table-cell office:value-type="string" table:style-name="tablecell">
            <text:p text:style-name="tablealignleft"> Meeting 2-3 times per week in person to work together.</text:p>
          </table:table-cell>
          <table:table-cell office:value-type="string" table:style-name="tablecell">
            <text:p text:style-name="tablealignleft">/  </text:p>
          </table:table-cell>
          <table:table-cell office:value-type="string" table:style-name="tablecell">
            <text:p text:style-name="tablealignleft">Changing the concept of the prototype.  </text:p>
          </table:table-cell>
        </table:table-row>
        <table:table-row>
          <table:table-cell office:value-type="string" table:style-name="tablecell">
            <text:p text:style-name="tablealignleft">8            </text:p>
          </table:table-cell>
          <table:table-cell office:value-type="string" table:style-name="tablecell">
            <text:p text:style-name="tablealignleft">Organization of writing the report was good, report was graded well. </text:p>
          </table:table-cell>
          <table:table-cell office:value-type="string" table:style-name="tablecell">
            <text:p text:style-name="tablealignleft">We did not practice enough the interim presentation, we were not confident while presenting.</text:p>
          </table:table-cell>
          <table:table-cell office:value-type="string" table:style-name="tablecell">
            <text:p text:style-name="tablealignleft">Work on the corrections of the report and practice presenting. </text:p>
          </table:table-cell>
          <table:table-cell office:value-type="string" table:style-name="tablecell">
            <text:p text:style-name="tablealignleft">Dividing the tasks and parts of the report to describe. </text:p>
          </table:table-cell>
          <table:table-cell office:value-type="string" table:style-name="tablecell">
            <text:p text:style-name="tablealignleft">/ </text:p>
          </table:table-cell>
        </table:table-row>
        <table:table-row>
          <table:table-cell office:value-type="string" table:style-name="tablecell">
            <text:p text:style-name="tablealignleft">9           </text:p>
          </table:table-cell>
          <table:table-cell office:value-type="string" table:style-name="tablecell">
            <text:p text:style-name="tablealignleft">Good decisions about the prototype materials were made.  </text:p>
          </table:table-cell>
          <table:table-cell office:value-type="string" table:style-name="tablecell">
            <text:p text:style-name="tablealignleft"> Power table was not finished - problem with meeting the deadlines.  </text:p>
          </table:table-cell>
          <table:table-cell office:value-type="string" table:style-name="tablecell">
            <text:p text:style-name="tablealignleft"> Meet the deadlines from the Planning section.  </text:p>
          </table:table-cell>
          <table:table-cell office:value-type="string" table:style-name="tablecell">
            <text:p text:style-name="tablealignleft"> Update each other about the progress of the tasks. </text:p>
          </table:table-cell>
          <table:table-cell office:value-type="string" table:style-name="tablecell">
            <text:p text:style-name="tablealignleft"> / </text:p>
          </table:table-cell>
        </table:table-row>
        <table:table-row>
          <table:table-cell office:value-type="string" table:style-name="tablecell">
            <text:p text:style-name="tablealignleft">10         </text:p>
          </table:table-cell>
          <table:table-cell office:value-type="string" table:style-name="tablecell">
            <text:p text:style-name="tablealignleft">Thanks to the collaboration of the group members, the list of materials was finished. Based on that 3D video was prepared. </text:p>
          </table:table-cell>
          <table:table-cell office:value-type="string" table:style-name="tablecell">
            <text:p text:style-name="tablealignleft">The amounts of the materials were not appropriate. Solution with connecting the prototype parts was not a good idea. </text:p>
          </table:table-cell>
          <table:table-cell office:value-type="string" table:style-name="tablecell">
            <text:p text:style-name="tablealignleft">Asking for help and support from other members of the team. Be more focused. </text:p>
          </table:table-cell>
          <table:table-cell office:value-type="string" table:style-name="tablecell">
            <text:p text:style-name="tablealignleft">/ </text:p>
          </table:table-cell>
          <table:table-cell office:value-type="string" table:style-name="tablecell">
            <text:p text:style-name="tablealignleft">Mistakes in calculations.</text:p>
          </table:table-cell>
        </table:table-row>
        <table:table-row>
          <table:table-cell office:value-type="string" table:style-name="tablecell">
            <text:p text:style-name="tablealignleft">11         </text:p>
          </table:table-cell>
          <table:table-cell office:value-type="string" table:style-name="tablecell">
            <text:p text:style-name="tablealignleft">Work on the research paper went well. Packaging solution was accepted by the teachers. </text:p>
          </table:table-cell>
          <table:table-cell office:value-type="string" table:style-name="tablecell">
            <text:p text:style-name="tablealignleft">The research about the maps was not sufficient. </text:p>
          </table:table-cell>
          <table:table-cell office:value-type="string" table:style-name="tablecell">
            <text:p text:style-name="tablealignleft">Delay in defining application functionalities and starting application programming. </text:p>
          </table:table-cell>
          <table:table-cell office:value-type="string" table:style-name="tablecell">
            <text:p text:style-name="tablealignleft">Go deeper into the maps topic and divide the tasks in writing the research paper. </text:p>
          </table:table-cell>
          <table:table-cell office:value-type="string" table:style-name="tablecell">
            <text:p text:style-name="tablealignleft">/  </text:p>
          </table:table-cell>
        </table:table-row>
        <table:table-row>
          <table:table-cell office:value-type="string" table:style-name="tablecell">
            <text:p text:style-name="tablealignleft">12         </text:p>
          </table:table-cell>
          <table:table-cell office:value-type="string" table:style-name="tablecell">
            <text:p text:style-name="tablealignleft">Team was doing well. Application interface was started. Received internal components were checked and the team members started working with them. </text:p>
          </table:table-cell>
          <table:table-cell office:value-type="string" table:style-name="tablecell">
            <text:p text:style-name="tablealignleft">Research paper sections and marketing plan need to be improved. </text:p>
          </table:table-cell>
          <table:table-cell office:value-type="string" table:style-name="tablecell">
            <text:p text:style-name="tablealignleft"> Building a prototype. </text:p>
          </table:table-cell>
          <table:table-cell office:value-type="string" table:style-name="tablecell">
            <text:p text:style-name="tablealignleft">Updating each other about the done tasks. Meeting regularly in person and online.                    </text:p>
          </table:table-cell>
          <table:table-cell office:value-type="string" table:style-name="tablecell">
            <text:p text:style-name="tablealignleft">/                   </text:p>
          </table:table-cell>
        </table:table-row>
        <table:table-row>
          <table:table-cell office:value-type="string" table:style-name="tablecell">
            <text:p text:style-name="tablealignleft">13         </text:p>
          </table:table-cell>
          <table:table-cell office:value-type="string" table:style-name="tablecell">
            <text:p text:style-name="tablealignleft">User manual, marketing plan are done.</text:p>
          </table:table-cell>
          <table:table-cell office:value-type="string" table:style-name="tablecell">
            <text:p text:style-name="tablealignleft">Describing the project development section is delayed, needs to be completed.</text:p>
          </table:table-cell>
          <table:table-cell office:value-type="string" table:style-name="tablecell">
            <text:p text:style-name="tablealignleft">Being more involved in the project development.</text:p>
          </table:table-cell>
          <table:table-cell office:value-type="string" table:style-name="tablecell">
            <text:p text:style-name="tablealignleft">Updating each other about the done tasks.</text:p>
          </table:table-cell>
          <table:table-cell office:value-type="string" table:style-name="tablecell">
            <text:p text:style-name="tablealignleft">/  </text:p>
          </table:table-cell>
        </table:table-row>
        <table:table-row>
          <table:table-cell office:value-type="string" table:style-name="tablecell">
            <text:p text:style-name="tablealignleft">14        </text:p>
          </table:table-cell>
          <table:table-cell office:value-type="string" table:style-name="tablecell">
            <text:p text:style-name="tablealignleft"> The team began finalizing the deliverables.  </text:p>
          </table:table-cell>
          <table:table-cell office:value-type="string" table:style-name="tablecell">
            <text:p text:style-name="tablealignleft"> The research paper demands some more work. </text:p>
          </table:table-cell>
          <table:table-cell office:value-type="string" table:style-name="tablecell">
            <text:p text:style-name="tablealignleft"> Complete project backlog. </text:p>
          </table:table-cell>
          <table:table-cell office:value-type="string" table:style-name="tablecell">
            <text:p text:style-name="tablealignleft"> 2-3 meetings per week. </text:p>
          </table:table-cell>
          <table:table-cell office:value-type="string" table:style-name="tablecell">
            <text:p text:style-name="tablealignleft">/ </text:p>
          </table:table-cell>
        </table:table-row>
        <table:table-row>
          <table:table-cell office:value-type="string" table:style-name="tablecell">
            <text:p text:style-name="tablealignleft">15        </text:p>
          </table:table-cell>
          <table:table-cell office:value-type="string" table:style-name="tablecell">
            <text:p text:style-name="tablealignleft">All members worked hard on the final objectives of the project. All the deliverables are almost done.</text:p>
          </table:table-cell>
          <table:table-cell office:value-type="string" table:style-name="tablecell">
            <text:p text:style-name="tablealignleft">/ </text:p>
          </table:table-cell>
          <table:table-cell office:value-type="string" table:style-name="tablecell">
            <text:p text:style-name="tablealignleft">Preparing for the final presentation.</text:p>
          </table:table-cell>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3" text:outline-level="3"><text:bookmark-start text:name="__RefHeading___summary_35"/><text:bookmark-start text:name="summary1"/>3.12 Summary<text:bookmark-end text:name="__RefHeading___summary_35"/><text:bookmark-end text:name="summary1"/></text:h>
      <text:p text:style-name="Text_20_body">Our group used SCRUM methodology to organize the time of work and divide the tasks. Sprint planning enabled us to succesfully and effectively complete the tasks. Weekly checking of our sprints gave us an opportunity to monitor the work and the project development.
In this section of the report we also documented the possible risks, stakeholders and ways how to keep them engaged. Moreover, we discussed the communication channels and tools and each person's responsibilities. Product was developed so we could describe also cost and quality section. At the end of each specific sprint we made a retrospective to know how to improve the next aprint. In that way we can consider whether the project had been managed efficiently and strategically.</text:p>
      <text:p text:style-name="Text_20_body">In the next chapter, we will analyze the marketing plan. Thanks to different methodologies including SWOT analysis we will determine the strengths and weaknesses of the product.</text:p>
      <text:h text:style-name="Heading_20_2" text:outline-level="2"><text:bookmark-start text:name="__RefHeading___marketing_plan_36"/><text:bookmark-start text:name="marketing_plan"/>4. Marketing Plan<text:bookmark-end text:name="__RefHeading___marketing_plan_36"/><text:bookmark-end text:name="marketing_plan"/></text:h>
      <text:h text:style-name="Heading_20_3" text:outline-level="3"><text:bookmark-start text:name="__RefHeading___introduction_37"/><text:bookmark-start text:name="introduction2"/>4.1 Introduction<text:bookmark-end text:name="__RefHeading___introduction_37"/><text:bookmark-end text:name="introduction2"/></text:h>
      <text:p text:style-name="Text_20_body">What is marketing and what is it for? It consists of defining development strategies, organising the launch of a product, monitoring the market and organising targeted communication actions. Marketing is a product, a brand, a signature, a price, a distribution method and communication. We will try to meet a need, a demand, a market.</text:p>
      <text:list text:style-name="Numbering_20_1" text:continue-numbering="false">
        <text:list-item>
          <text:p text:style-name="Numbering_20_1_Content_First"> We determine and analyse the microenvironments and macroenvironments, i.e. the impact of the internal or external environment on the product.</text:p>
        </text:list-item>
        <text:list-item>
          <text:p text:style-name="Numbering_20_1_Content"> Qualitative and quantitative objectives are determined.</text:p>
        </text:list-item>
        <text:list-item>
          <text:p text:style-name="Numbering_20_1_Content"> A strategy is developed through segmentation, targeting and positioning (STP).</text:p>
        </text:list-item>
        <text:list-item>
          <text:p text:style-name="Numbering_20_1_Content"> The strategy is implemented using the 4Ps (Product, Price, Place, Promotion).</text:p>
        </text:list-item>
        <text:list-item>
          <text:p text:style-name="Numbering_20_1_Content_Last"> And finally, we analyse the result: have the objectives been achieved? what is the overall quality?</text:p>
        </text:list-item>
      </text:list>
      <text:p text:style-name="Text_20_body">Marketing is essential to sell a product, it is through marketing that the company will determine the best target, the best market, the necessary budget. It is also through this that the company will create an image that will create customer and user loyalty.</text:p>
      <text:p text:style-name="Text_20_body">Through our marketing analysis we have noticed that the festival market has been growing steadily over the last ten years and we expect to continue to do so in the years to come. Our product is well positioned in the market as it does not have the same objectives as the competition, it is easy to use and we have a wide target audience which allows us to satisfy our consumers whatever their age. We have economic and environmental objectives, which are to gain the loyalty of festival-goers and to reduce our environmental impact by reusing our packaging. And finally we want to rely on communication through the creation of advertisements that will be published on different social networks and to create a website to give information about our product to the festival organizers.</text:p>
      <text:h text:style-name="Heading_20_3" text:outline-level="3"><text:bookmark-start text:name="__RefHeading___market_analysis_38"/><text:bookmark-start text:name="market_analysis"/>4.2 Market Analysis<text:bookmark-end text:name="__RefHeading___market_analysis_38"/><text:bookmark-end text:name="market_analysis"/></text:h>
      <text:p text:style-name="Text_20_body">Market analysis is essential when creating a product or brand. It allows us to observe consumer behaviour, expectations and needs and thus define a target consumer. This step allows us to determine whether our product meets these needs and whether it has a chance of working by analysing the competition, the size of the market, and by positioning ourselves in the market. To do this we will study the microenvironment and macroenvironment.And thanks to these two analyses we obtain a marketing strategy to follow. <text:span text:style-name="Strong_20_Emphasis">Figure </text:span> is a good representation of it.</text:p>
      <text:p text:style-name="Plugin_Wrap_Paragraph_Centered">
<draw:frame draw:style-name="mediacenter" draw:name="25" text:anchor-type="paragraph" draw:z-index="25" svg:width="15.875cm" svg:height="9.921875cm"><draw:image xlink:href="Pictures/f2a5864a3377a8079dfe97cc9d7566f9.png" xlink:type="simple" xlink:show="embed" xlink:actuate="onLoad"/></draw:frame>
</text:p>
      <text:p text:style-name="Text_20_body">Internal and external marketing environment diagram Matylda Chmielewska, 2018. <text:span text:style-name="Emphasis"><text:a xlink:type="simple" xlink:href="https://partners.livechat.com/blog/marketing-audit-basics/" text:style-name="Internet_20_link" text:visited-style-name="Visited_20_Internet_20_Link">Get Ready for 2019: Introduction to Marketing Audit.</text:a></text:span> [Accessed in April 2021]. 
</text:p>
      <text:p text:style-name="Text_20_body">First we will analyse the <text:span text:style-name="Strong_20_Emphasis">Microenvironment:</text:span></text:p>
      <text:p text:style-name="Text_20_body">This represents all internal impacts on the product. Analysis of the market (value/volume), demand, supply structure, competition.</text:p>
      <text:p text:style-name="Text_20_body"><text:span text:style-name="underline"><text:span text:style-name="Strong_20_Emphasis">Global analysis of events in Europe</text:span></text:span></text:p>
      <text:p text:style-name="Text_20_body">« The events industry size was valued at 1,135.4 billion dollars in 2019 and is expected to reach 1,552.9 billion dollars by 2028, registering a CAGR (Compound Annual Growth Rate) of 11.2% from 2021 to 2028.» Allied Market Research, 2021. <text:span text:style-name="Emphasis"><text:a xlink:type="simple" xlink:href="https://www.alliedmarketresearch.com/events-industry-market" text:style-name="Internet_20_link" text:visited-style-name="Visited_20_Internet_20_Link">Events Industry by Type (Music Concert, Festivals, Sports, Exhibitions &amp; Conferences, Corporate Events &amp; Seminars, and Others), Revenue Source (Ticket Sale, Sponsorship, and Others), Organizer (Corporate, Sports, Education, Entertainment, and Others), and Age Group (Below 20 years, 21–40 years, and Above 41): Global Opportunity Analysis and Industry Forecast, 2021–2028.</text:a></text:span> [Accessed in April 2021].. It corresponds to 942.382 billion euros in 2019 and 1288.907 billion euros in 2028 and these figures were estimated before the global pandemic.</text:p>
      <text:p text:style-name="Text_20_body">To obtain these results, organisers have observed the behaviour of festivalgoers and their interests in order to adapt their offer as well as possible. According to Statista, “Almost seventy percent of festival-goers in 2016 were between 18 and 30 years old Statista Research Department, 2021. <text:span text:style-name="Emphasis"><text:a xlink:type="simple" xlink:href="https://www.statista.com/statistics/438157/age-distribution-of-festival-goers-in-europe/" text:style-name="Internet_20_link" text:visited-style-name="Visited_20_Internet_20_Link">Age distribution of festival-goers in Europe in 2016.</text:a></text:span> [Accessed in April 2021].. “The growth of the market is also due to the increasing arrival of sponsors, for example in the world of sport (Redbull, Monster Energy, Nike, Coca Cola). Finally, the constant improvement of the organisation and the arrival of new technologies allowing the orchestration of the crowd, counting, and the simplification of movements allows an increase in security. This is where we come in with our project, and we can see that this is a market that is constantly evolving. We are responding to a need because more people mean more risks and therefore a greater need for organisation.</text:p>
      <text:p text:style-name="Text_20_body">We can also observe in <text:span text:style-name="Strong_20_Emphasis">Figure </text:span>  that the size of the market for music festivals is increasing year after year. Indeed, an increase of 2.3 billion euros was estimated to reach 4.1 billion euros in 2020. In normal circumstances it can be assumed that the market would have continued to grow after 2020, as festivals of all kinds: conferences and exhibitions, corporate events and seminars, promotions and fundraising, music and art shows, sports, festivals, trade fairs and product launches have been particularly popular for the last twenty years. Unfortunately, this growth is being slowed down in 2020 by the outbreak of the coronavirus and the consequent confinements, health restrictions and cancellations of all cultural events.</text:p>
      <text:p text:style-name="Plugin_Wrap_Paragraph_Centered">
<draw:frame draw:style-name="mediacenter" draw:name="26" text:anchor-type="paragraph" draw:z-index="26" svg:width="10.583333333333cm" svg:height="7.5239114917916cm"><draw:image xlink:href="Pictures/3feb237c6c39c4209f7b33894357fe80.png" xlink:type="simple" xlink:show="embed" xlink:actuate="onLoad"/></draw:frame>
</text:p>
      <text:p text:style-name="Text_20_body">Festival market size in Europe from 2016 to 2020  
</text:p>
      <text:p text:style-name="Text_20_body"><text:span text:style-name="underline">

<text:span text:style-name="Strong_20_Emphasis">Competitors analysis</text:span></text:span></text:p>
      <text:p text:style-name="Text_20_body">One of the steps in the micro-environment analysis is to study the competition in order to determine their weaknesses and strengths and to best adapt to the market by bringing an innovative product. </text:p>
      <text:p text:style-name="Text_20_body">In the attached table <text:span text:style-name="Strong_20_Emphasis">Figure </text:span>, it can be seen that most QR code companies' main purpose is to provide classic data such as date, place, time, user name and artist names. Our product, on the other hand, will aim to guide the festival-goer through the festival by giving real-time information on the stages, refreshment areas, toilets and the various activities taking place in order to make the crowd flow minute by minute.</text:p>
      <text:p text:style-name="Plugin_Wrap_Paragraph_Centered">
<draw:frame draw:style-name="mediacenter" draw:name="27" text:anchor-type="paragraph" draw:z-index="27" svg:width="21.166666666667cm" style:rel-width="100%" svg:height="4.6627390710383cm" style:rel-height="scale"><draw:image xlink:href="Pictures/ef7e429212c5a29e3394e500966fe5a4.png" xlink:type="simple" xlink:show="embed" xlink:actuate="onLoad"/></draw:frame>
</text:p>
      <text:p text:style-name="Text_20_body">Competitors comparison table 
</text:p>
      <text:p text:style-name="Text_20_body">Then we will analyse the <text:span text:style-name="Strong_20_Emphasis">Macroenvironment:</text:span></text:p>
      <text:p text:style-name="Text_20_body">We used the PESTEL method to analyse the macro-environment <text:span text:style-name="Strong_20_Emphasis">Figure </text:span>. This represents all external impacts on the product. </text:p>
      <text:p text:style-name="Plugin_Wrap_Paragraph_Centered">
<draw:frame draw:style-name="mediacenter" draw:name="28" text:anchor-type="paragraph" draw:z-index="28" svg:width="15.875cm" svg:height="8.9296875cm"><draw:image xlink:href="Pictures/84a4cf0e65067b499255c724ba89a348.png" xlink:type="simple" xlink:show="embed" xlink:actuate="onLoad"/></draw:frame>
</text:p>
      <text:p text:style-name="Text_20_body">PESTEL analysis Business to you, 2016. <text:span text:style-name="Emphasis"><text:a xlink:type="simple" xlink:href="https://www.business-to-you.com/scanning-the-environment-pestel-analysis/" text:style-name="Internet_20_link" text:visited-style-name="Visited_20_Internet_20_Link">Scanning the Environment: PESTEL Analysis.</text:a></text:span> [Accessed in April 2021]. 
</text:p>
      <text:p text:style-name="Text_20_body">We will determine the important points in each category, of which there are six in total:</text:p>
      <text:p text:style-name="Text_20_body">POLITICAL:</text:p>
      <text:list text:style-name="List_20_1" text:continue-numbering="false">
        <text:list-item>
          <text:p text:style-name="List_20_1_Content_First"> The security of the nation because it makes the crowd flow by proposing different activities, concerts in real time. We obtain a safe number of people in each area, including a lower risk of incident in general or contracting the virus in the pandemic situation.</text:p>
        </text:list-item>
        <text:list-item>
          <text:p text:style-name="List_20_1_Content_Last"> The government may introduce new restrictions which can impact festivals.</text:p>
        </text:list-item>
      </text:list>
      <text:p text:style-name="Text_20_body">ECONOMIC:</text:p>
      <text:list text:style-name="List_20_1" text:continue-numbering="false">
        <text:list-item>
          <text:p text:style-name="List_20_1_Content_First"> It is a product useful everytime, it allows the crowd to be spread out in situations of overcrowding, pandemic, risk of incident at any time of the year.</text:p>
        </text:list-item>
        <text:list-item>
          <text:p text:style-name="List_20_1_Content"> It can have a positive impact on a country's economy because festivals attract people from within the country and from abroad. Some foreigners come especially for the occasion (airfare, train fare, catering within the festival or outside, may decide to stay and visit: price of visits to monuments, purchase of souvenirs…).</text:p>
        </text:list-item>
        <text:list-item>
          <text:p text:style-name="List_20_1_Content_Last"> Advertising on social networks around the world, on television, in newspapers.</text:p>
        </text:list-item>
      </text:list>
      <text:p text:style-name="Text_20_body">SOCIAL:</text:p>
      <text:list text:style-name="List_20_1" text:continue-numbering="false">
        <text:list-item>
          <text:p text:style-name="List_20_1_Content_First"> the need to have a device to prevent crowding in a place, emphasis on safety, precise the size of the population.</text:p>
        </text:list-item>
        <text:list-item>
          <text:p text:style-name="List_20_1_Content_Last"> By knowing the different activities and concerts in real time, festival-goers can optimise their time and no longer have to memorise the schedules of their favourite singers</text:p>
        </text:list-item>
      </text:list>
      <text:p text:style-name="Text_20_body">TECHNOLOGICAL:</text:p>
      <text:list text:style-name="List_20_1" text:continue-numbering="false">
        <text:list-item>
          <text:p text:style-name="List_20_1_Content_First"> We are using an evolved technology which is NFC module, It is more and more present on smartphones, it allows a fast connection between the latter and our product. It is easy to use and very interactive.</text:p>
        </text:list-item>
        <text:list-item>
          <text:p text:style-name="List_20_1_Content"> It depends on the age of the users but sometimes some users do not know how to use the NFC scanner. </text:p>
        </text:list-item>
        <text:list-item>
          <text:p text:style-name="List_20_1_Content_Last"> technological awareness </text:p>
        </text:list-item>
      </text:list>
      <text:p text:style-name="Text_20_body">ENVIRONMENTAL:</text:p>
      <text:list text:style-name="List_20_1" text:continue-numbering="false">
        <text:list-item>
          <text:p text:style-name="List_20_1_Content_First"> we try to use natural and, if possible, recycled materials and components in order to reduce as much as possible our impact on the environment (gas emissions, non-recyclable waste…)</text:p>
        </text:list-item>
        <text:list-item>
          <text:p text:style-name="List_20_1_Content_Last"> We want to reuse our waste as much as possible (e.g. we are looking for a solution to reuse the packaging within the festival)</text:p>
        </text:list-item>
      </text:list>
      <text:p text:style-name="Text_20_body">LEGAL:</text:p>
      <text:list text:style-name="List_20_1" text:continue-numbering="false">
        <text:list-item>
          <text:p text:style-name="LastListParagraph_List_20_1_Content_First"> new restrictions in the state, the government can ban public events from taking place. In the current pandemic situation many restrictions on festivals have been put in place. For the moment they are forbidden or allowed under the condition of negative PCR tests, sitting, wearing a mask,…</text:p>
        </text:list-item>
      </text:list>
      <text:h text:style-name="Heading_20_3" text:outline-level="3"><text:bookmark-start text:name="__RefHeading___swot_analysis_39"/><text:bookmark-start text:name="swot_analysis"/>4.3 SWOT Analysis<text:bookmark-end text:name="__RefHeading___swot_analysis_39"/><text:bookmark-end text:name="swot_analysis"/></text:h>
      <text:p text:style-name="Text_20_body"><text:span text:style-name="Strong_20_Emphasis">SWOT analysis</text:span> stands for strengths, weaknesses, opportunities, and threats. It allows us to organise the project in the best possible way to make it work for us. The chances of failure are reduced because we try to determine these weaknesses in order to avoid them.</text:p>
      <text:p text:style-name="Text_20_body"><text:span text:style-name="Strong_20_Emphasis">Strengths and weaknesses</text:span> are points to be analysed internally. </text:p>
      <text:list text:style-name="List_20_1" text:continue-numbering="false">
        <text:list-item>
          <text:p text:style-name="List_20_1_Content_First"> Our <text:span text:style-name="Strong_20_Emphasis">strengths</text:span> are those aspects that distinguish us from the competition and make us the market leader. These are the things we need to focus on and build on. </text:p>
        </text:list-item>
        <text:list-item>
          <text:p text:style-name="List_20_1_Content_Last"> Our <text:span text:style-name="Strong_20_Emphasis">weaknesses</text:span> will be the points that the competition will try to emphasise when promoting their products, and if they are too important, the company risks failure.</text:p>
        </text:list-item>
      </text:list>
      <text:p text:style-name="Text_20_body"><text:span text:style-name="Strong_20_Emphasis">Opportunities and threats</text:span> are external.</text:p>
      <text:list text:style-name="List_20_1" text:continue-numbering="false">
        <text:list-item>
          <text:p text:style-name="List_20_1_Content_First"> <text:span text:style-name="Strong_20_Emphasis">Opportunities</text:span> are an analysis of the short and long term. New rules, laws, technologies, materials will be observed.</text:p>
        </text:list-item>
        <text:list-item>
          <text:p text:style-name="List_20_1_Content_Last"> <text:span text:style-name="Strong_20_Emphasis">Threats</text:span> can be manufacturing problems, logistical problems, in 2021: the global pandemic, and laws that can be both beneficial and threatening because they evolve very quickly.  It is important to anticipate these threats in order to reduce the risks that can be costly and lose profitability or even bankrupt the company.</text:p>
        </text:list-item>
      </text:list>
      <text:p text:style-name="Text_20_body">Below is our SWOT analysis <text:span text:style-name="Strong_20_Emphasis">Figure </text:span> for our product. We have taken into account technological, material, production line, current pandemic and competitive aspects.</text:p>
      <text:p text:style-name="Plugin_Wrap_Paragraph_Centered">
<draw:frame draw:style-name="mediacenter" draw:name="29" text:anchor-type="paragraph" draw:z-index="29" svg:width="15.875cm" svg:height="4.939523381295cm"><draw:image xlink:href="Pictures/58669ed9eff85c5afae4d3ea0ab6612b.png" xlink:type="simple" xlink:show="embed" xlink:actuate="onLoad"/></draw:frame>
</text:p>
      <text:p text:style-name="Text_20_body">SWOT analysis 
</text:p>
      <text:h text:style-name="Heading_20_3" text:outline-level="3"><text:bookmark-start text:name="__RefHeading___strategic_objectives_40"/><text:bookmark-start text:name="strategic_objectives"/>4.4 Strategic Objectives<text:bookmark-end text:name="__RefHeading___strategic_objectives_40"/><text:bookmark-end text:name="strategic_objectives"/></text:h>
      <text:p text:style-name="Text_20_body">In order to carry out a project successfully, it is important to define clear and precise objectives. To do this we will use the SMART method, which stands for specific, measurable, achievable, relevant and time-based. See <text:span text:style-name="Strong_20_Emphasis">Figure .</text:span></text:p>
      <text:p text:style-name="Plugin_Wrap_Paragraph_Centered">
<draw:frame draw:style-name="mediacenter" draw:name="30" text:anchor-type="paragraph" draw:z-index="30" svg:width="15.875cm" svg:height="7.9272580645161cm"><draw:image xlink:href="Pictures/2f1191e880c88ec3b5e59056b9e9c289.jpg" xlink:type="simple" xlink:show="embed" xlink:actuate="onLoad"/></draw:frame>
</text:p>
      <text:p text:style-name="Text_20_body">SMART method QuestionPro, 2021. <text:span text:style-name="Emphasis"><text:a xlink:type="simple" xlink:href="https://www.questionpro.com/blog/smart-objectives-and-goals/" text:style-name="Internet_20_link" text:visited-style-name="Visited_20_Internet_20_Link">SMART Objectives and Goals: Definition, Characteristics and Examples.</text:a></text:span> [Accessed in April 2021]. 
</text:p>
      <text:p text:style-name="Text_20_body">SPECIFIC:answer the what, when, where, who, with and how
It is important to add the maximum of information we can .</text:p>
      <text:p text:style-name="Text_20_body">MEASURABLE:we have to quantify the objectives by giving numbers, percentages.</text:p>
      <text:p text:style-name="Text_20_body">ACHIEVABLE: analyse what is done and what we have to do next.</text:p>
      <text:p text:style-name="Text_20_body">RELEVANT:think about what we are able to do.</text:p>
      <text:p text:style-name="Text_20_body">TIME-BASED: assign start and end dates to tasks and objectives. We can observe the progress of the project and postpone certain tasks if necessary.</text:p>
      <text:p text:style-name="Text_20_body"><text:span text:style-name="Strong_20_Emphasis">Economic objectives:</text:span></text:p>
      <text:list text:style-name="List_20_1" text:continue-numbering="false">
        <text:list-item>
          <text:p text:style-name="List_20_1_Content_First"> To contribute to the economy of the country because festivals are an integral part of it, it promotes tourism, restauration.</text:p>
        </text:list-item>
        <text:list-item>
          <text:p text:style-name="List_20_1_Content"> To contribute to the economy of the festival organisers in managing the crowd and the festival-goers in order to offer them the best possible service and consequently optimise or even increase sales by creating loyalty among satisfied festival-goers.</text:p>
        </text:list-item>
        <text:list-item>
          <text:p text:style-name="List_20_1_Content_Last"> To establish ourselves in the festival market first in Portugal and then in Europe and make our scanner an indispensable one.</text:p>
        </text:list-item>
      </text:list>
      <text:p text:style-name="Text_20_body"><text:span text:style-name="Strong_20_Emphasis">Environmental objectives:</text:span></text:p>
      <text:list text:style-name="List_20_1" text:continue-numbering="false">
        <text:list-item>
          <text:p text:style-name="List_20_1_Content_First"> To reduce our environmental impact by reusing the packaging of our product within the festival itself.</text:p>
        </text:list-item>
        <text:list-item>
          <text:p text:style-name="List_20_1_Content_Last"> Replace the printing of hundreds of maps by our scanners in order to reduce our waste.</text:p>
        </text:list-item>
      </text:list>
      <text:p text:style-name="Text_20_body"><text:span text:style-name="Strong_20_Emphasis">Customer objectives:</text:span></text:p>
      <text:list text:style-name="List_20_1" text:continue-numbering="false">
        <text:list-item>
          <text:p text:style-name="List_20_1_Content_First"> To improve the festival experience for users by allowing them to locate and navigate easily and quickly within the festival.</text:p>
        </text:list-item>
        <text:list-item>
          <text:p text:style-name="List_20_1_Content_Last"> Create loyalty with festival goers to make them want to come back the following year.</text:p>
        </text:list-item>
      </text:list>
      <text:h text:style-name="Heading_20_3" text:outline-level="3"><text:bookmark-start text:name="__RefHeading___strategy_targeting_positioning_brand_41"/><text:bookmark-start text:name="strategy_targeting_positioning_brand"/>4.5 Strategy/Targeting/Positioning/Brand<text:bookmark-end text:name="__RefHeading___strategy_targeting_positioning_brand_41"/><text:bookmark-end text:name="strategy_targeting_positioning_brand"/></text:h>
      <text:p text:style-name="Text_20_body">This part is divided in two sub-parts, first we will segment, target and position our product and then we will present our brand and how we imagined our logo, name or slogan.
The <text:span text:style-name="Strong_20_Emphasis">Figure </text:span> is a presentation of the steps to follow in the STP method: segmentation, targeting, and positioning.</text:p>
      <text:p text:style-name="Plugin_Wrap_Paragraph_Centered">
<draw:frame draw:style-name="mediacenter" draw:name="31" text:anchor-type="paragraph" draw:z-index="31" svg:width="10.583333333333cm" svg:height="8.2682291666667cm"><draw:image xlink:href="Pictures/7a4306a8ac1abcee7b1091d1570dee41.png" xlink:type="simple" xlink:show="embed" xlink:actuate="onLoad"/></draw:frame>
</text:p>
      <text:p text:style-name="Text_20_body">Segmentation-Targeting-Positioning Method Expert Program Management, 2018. <text:span text:style-name="Emphasis"><text:a xlink:type="simple" xlink:href="https://expertprogrammanagement.com/2019/11/stp-marketing-model/" text:style-name="Internet_20_link" text:visited-style-name="Visited_20_Internet_20_Link">STP Marketing Model.</text:a></text:span> [Accessed in April 2021].
</text:p>
      <text:p text:style-name="Text_20_body">we have defined our <text:span text:style-name="Strong_20_Emphasis">elevator pitch</text:span> with the team which will help us to segment and target our market:</text:p>
      <text:p text:style-name="Text_20_body"><text:span text:style-name="Strong_20_Emphasis">For</text:span> phone users <text:span text:style-name="Strong_20_Emphasis">who</text:span> attend a festival. <text:span text:style-name="Strong_20_Emphasis">The</text:span> NFC detector <text:span text:style-name="Strong_20_Emphasis">is</text:span> a device that guides you to a map of the festival on your phone in real time <text:span text:style-name="Strong_20_Emphasis">unlike</text:span> traditional paper map. <text:span text:style-name="Strong_20_Emphasis">Our</text:span> solution is to guide you in real time in the festival by giving you information about concerts, activities, or places to go.</text:p>
      <text:p text:style-name="Text_20_body">Our first step is the <text:span text:style-name="Strong_20_Emphasis">Segmentation:</text:span> As shown in <text:span text:style-name="Strong_20_Emphasis">Figure </text:span>, this stage consists of dividing the market into homogeneous segments according to psychographic criteria (social class, personality, interests, etc.), geographical criteria (country, region, town, etc.), socio-demographic criteria (gender, level of education, socio-professional category, etc.), and behavioural criteria (type of purchase, quantity, loyalty, etc.). Once the segment has been defined, the target consumer can be obtained. </text:p>
      <text:p text:style-name="Text_20_body">Here we use segmented marketing and more precisely intra-individual marketing: This means that we adapt to each consumer considered in a particular purchase or consumption situation. This is also called “situational marketing”. In our case we have chosen to use a demographic segmentation. </text:p>
      <text:p text:style-name="Text_20_body">There are 4 factors to consider when segmenting: relevance (does the product correspond to the consumer's behaviour?), measurability (the size of the segment), accessibility, profitability (sufficient size of the segment) Noah Parsons, 2021. <text:span text:style-name="Emphasis"><text:a xlink:type="simple" xlink:href="https://www.liveplan.com/blog/market-analysis-in-4-steps/" text:style-name="Internet_20_link" text:visited-style-name="Visited_20_Internet_20_Link">How to Conduct a Market Analysis in 4 Steps — 2021 Guide.</text:a></text:span> [Accessed in April 2021]..</text:p>
      <text:p text:style-name="Plugin_Wrap_Paragraph_Centered">
<draw:frame draw:style-name="mediacenter" draw:name="32" text:anchor-type="paragraph" draw:z-index="32" svg:width="15.875cm" svg:height="8.9296875cm"><draw:image xlink:href="Pictures/a29e5097ee4903aaf2e4ac95114937b6.jpg" xlink:type="simple" xlink:show="embed" xlink:actuate="onLoad"/></draw:frame>
</text:p>
      <text:p text:style-name="Text_20_body">Different market segmentation Businesswire, 2021. <text:span text:style-name="Emphasis"><text:a xlink:type="simple" xlink:href="https://www.businesswire.com/news/home/20191120005637/en/Choosing-the-Right-Type-of-Market-Segmentation-to-Suit-Your-Marketing-Goals-Read-Infiniti%E2%80%99s-Latest-Blog-for-More-Insights" text:style-name="Internet_20_link" text:visited-style-name="Visited_20_Internet_20_Link">Choosing the Right Type of Market Segmentation to Suit Your Marketing Goals | Read Infiniti’s Latest Blog for More Insights.</text:a></text:span> [Accessed in April 2021].
</text:p>
      <text:p text:style-name="Text_20_body">Our second step is the <text:span text:style-name="Strong_20_Emphasis">Target:</text:span> Having determined the segmentation we want to use, we can define the target, which is the most representative version of the consumers we want to reach with our product. In this case, it is the users who attend a festival and own a mobile phone. But our target market is the organizer of the festival that is the one who will buy our product.</text:p>
      <text:p text:style-name="Text_20_body">Our third and last step is the <text:span text:style-name="Strong_20_Emphasis">Positioning:</text:span> Our product should be on the opposite side of a graph from the competition, this indicates that we stand out from the competition, whether in terms of price, materials or technology. In our case, the product use NFC module instead of frequently used in festivals QRcodes.  </text:p>
      <text:p text:style-name="Text_20_body">The second part of this section is about our brand. We will present what defines and differentiates us as a brand.</text:p>
      <text:p text:style-name="Text_20_body"><text:span text:style-name="underline"><text:span text:style-name="Strong_20_Emphasis">Our Brand</text:span></text:span></text:p>
      <text:p text:style-name="Text_20_body"><text:span text:style-name="Strong_20_Emphasis">Our Name:</text:span> Our brand name is ScanGo.This is related to the objective of orchestrating the crowd with an NFC scanner. It evokes the speed of the action, the phone as soon as scanned will immediately direct the user. The name is given in simple words so as not to confuse the user's mind. It is easy to remember. This is the case with many of the big brands that have simple, short names. </text:p>
      <text:p text:style-name="Text_20_body"><text:span text:style-name="Strong_20_Emphasis">Our Logo:</text:span> Our product will be placed at different strategic points in the festival in order to serve the maximum number of festival-goers. Our logo represents the crowd, by the circle of people, who go to a given point, the location of our NFC scanner, in order to learn more about the activities and concerts of the day. To make it attractive and catch the eye of the user it is necessary to create a simple logo that is easily identifiable and differentiable from the competition. Colour plays an important role in a logo, so we decided to use warm, cheerful colours. </text:p>
      <text:p text:style-name="Text_20_body"><text:span text:style-name="Strong_20_Emphasis">Our Slogan:</text:span> To be memorable, the slogan must be short, clear and original. The objective is to promote the product through this little phrase. We chose this slogan: “Find your own path!” because of its simplicity and because it reminds us of the objective of our product which is to guide festival-goers through the festival in real time and quite quickly by showing them interesting places to go.</text:p>
      <text:p text:style-name="Text_20_body"><text:span text:style-name="Strong_20_Emphasis">Our Strategy:</text:span>There are three types of marketing strategies: the concentration strategy, the differentiation strategy and the cost domination strategy. We decided with the team to follow the concentration strategy, which means that we will focus on one particular segment and the differentiation strategy, which means that we propose a product with new and innovative features in comparison to the competitors. </text:p>
      <text:p text:style-name="Text_20_body">You can see our name, logo and slogan in <text:span text:style-name="Strong_20_Emphasis">Figure </text:span>:</text:p>
      <text:p text:style-name="Plugin_Wrap_Paragraph_Centered">
<draw:frame draw:style-name="mediacenter" draw:name="33" text:anchor-type="paragraph" draw:z-index="33" svg:width="10.583333333333cm" svg:height="10.583333333333cm"><draw:image xlink:href="Pictures/68ef2e13641124cdefe060f531b8d377.png" xlink:type="simple" xlink:show="embed" xlink:actuate="onLoad"/></draw:frame>
</text:p>
      <text:p text:style-name="Text_20_body">ScanGo logo, name and slogan
</text:p>
      <text:h text:style-name="Heading_20_3" text:outline-level="3"><text:bookmark-start text:name="__RefHeading___adapted_marketing-mix_42"/><text:bookmark-start text:name="adapted_marketing-mix"/>4.6 Adapted Marketing-Mix<text:bookmark-end text:name="__RefHeading___adapted_marketing-mix_42"/><text:bookmark-end text:name="adapted_marketing-mix"/></text:h>
      <text:p text:style-name="Text_20_body">The marketing mix is all the decisions made about a product or service to ensure its success as you can see in <text:span text:style-name="Strong_20_Emphasis">Figure </text:span>. </text:p>
      <text:p text:style-name="Plugin_Wrap_Paragraph_Centered">
<draw:frame draw:style-name="mediacenter" draw:name="34" text:anchor-type="paragraph" draw:z-index="34" svg:width="5.2916666666667cm" style:rel-width="100%" svg:height="6.363834422658cm" style:rel-height="scale"><draw:image xlink:href="Pictures/293fa77a3828bd845bbbdf0952d132c4.jpg" xlink:type="simple" xlink:show="embed" xlink:actuate="onLoad"/></draw:frame>
</text:p>
      <text:p text:style-name="Text_20_body">Marketing mix diagram Learn Marketing, 2020. <text:span text:style-name="Emphasis"><text:a xlink:type="simple" xlink:href="https://www.learnmarketing.net/marketingmix.htm" text:style-name="Internet_20_link" text:visited-style-name="Visited_20_Internet_20_Link">The Marketing Mix and the 4P's Definition.</text:a></text:span> [Accessed in May 2021].
</text:p>
      <text:p text:style-name="Text_20_body"><text:span text:style-name="underline"><text:span text:style-name="Strong_20_Emphasis">Product:</text:span></text:span></text:p>
      <text:list text:style-name="List_20_1" text:continue-numbering="false">
        <text:list-item>
          <text:p text:style-name="List_20_1_Content_First"> The idea is that we have a basic model that will be similar from one festival to another because of the materials and components used, but we want to propose customizations to adapt to the different festivals, their graphic charts, their sponsors,… To propose to choose some functionalities, options are not too expensive so it is possible to consider.</text:p>
        </text:list-item>
        <text:list-item>
          <text:p text:style-name="List_20_1_Content"> A sticker with instructions for use will be placed on each scanner to guide the user.</text:p>
        </text:list-item>
        <text:list-item>
          <text:p text:style-name="List_20_1_Content"> We want to offer a rental service that includes the transport of the scanners, the installation and de-installation of the scanners within the festival and the customisation adapted to the festivals' graphic charts.</text:p>
        </text:list-item>
        <text:list-item>
          <text:p text:style-name="List_20_1_Content"> We aim to create reusable packaging to reduce our impact. As we want to offer a full rental service for our scanners, the packaging will be reused to transport the scanner from one festival to another.</text:p>
        </text:list-item>
        <text:list-item>
          <text:p text:style-name="List_20_1_Content_Last"> The dimensions of our scanner make it easy to position within the festival, and it can be placed back to back with another scanner to optimise space and halve the waiting time at each point.</text:p>
        </text:list-item>
      </text:list>
      <text:p text:style-name="Text_20_body"><text:span text:style-name="underline"><text:span text:style-name="Strong_20_Emphasis">Places:</text:span></text:span></text:p>
      <text:list text:style-name="List_20_1" text:continue-numbering="false">
        <text:list-item>
          <text:p text:style-name="LastListParagraph_List_20_1_Content_First"> In our case we don't need to think about it because we are not looking for a point of sale or a place of distribution as it could be the case for a telephone, an office that would target the user directly. Here we contact the organisers directly so our products will be sent directly to the place of use. </text:p>
        </text:list-item>
      </text:list>
      <text:p text:style-name="Text_20_body"><text:span text:style-name="underline"><text:span text:style-name="Strong_20_Emphasis">Prices :</text:span></text:span></text:p>
      <text:list text:style-name="List_20_1" text:continue-numbering="false">
        <text:list-item>
          <text:p text:style-name="LastListParagraph_List_20_1_Content_First"> To define this price we have to take into account the market price and adapt to be affordable and get contracts with different festival organisers. In addition we have to take into account the price of advertising,promotion and creation of the website in the final price of the product. Taking these points into account, we decided to rent 50 scanners for 4 to 5 days at €10,000. Moreover, as our product can be personalised, we can obtain an agreement with the sponsors of the different festivals.</text:p>
        </text:list-item>
      </text:list>
      <text:p text:style-name="Text_20_body"><text:span text:style-name="underline"><text:span text:style-name="Strong_20_Emphasis">Promotion :</text:span></text:span></text:p>
      <text:list text:style-name="List_20_1" text:continue-numbering="false">
        <text:list-item>
          <text:p text:style-name="List_20_1_Content_First"> In order to maximise the impact of our promotion, we will target festival organisers directly, who are often responsible for several festivals at the same time. We will create a website where we will offer a video presentation of our scanner, a pdf leaflet and the user manual to show how it is used. We will send an email to the different patrons with a link to our website and our contact details to contact us if they are interested.</text:p>
        </text:list-item>
        <text:list-item>
          <text:p text:style-name="List_20_1_Content">For example, if we wanted to set up in France we would have to contact the festival organisers, three of them are organised by associations (les vieilles charrues, Solidays, Hellfest) but the others belong to large groups such as Garaca SAS (Rock en Seine), Le printemps de Bourges SAS (Le printemps de Bourges, les Francofolies de la Rochelle), Live Nation (Main square, I love techno, Download, Lollapalooza, North Summer)</text:p>
        </text:list-item>
        <text:list-item>
          <text:p text:style-name="List_20_1_Content_Last"> Here we do not try to target festival-goers first as they are not our potential buyers </text:p>
        </text:list-item>
      </text:list>
      <text:p text:style-name="Text_20_body">but our future users.</text:p>
      <text:h text:style-name="Heading_20_3" text:outline-level="3"><text:bookmark-start text:name="__RefHeading___budget_43"/><text:bookmark-start text:name="budget"/>4.7 Budget<text:bookmark-end text:name="__RefHeading___budget_43"/><text:bookmark-end text:name="budget"/></text:h>
      <text:p text:style-name="Text_20_body">It is important to define a marketing budget in order to have a clear idea of the costs that will be incurred. The duration of the marketing campaign, the internal and external costs, the type of communication you want to implement and its cost are defined. This avoids excesses and budget overruns Macy Storm, 2020. <text:span text:style-name="Emphasis"><text:a xlink:type="simple" xlink:href="https://www.webfx.com/blog/marketing/how-to-plan-a-marketing-budget/" text:style-name="Internet_20_link" text:visited-style-name="Visited_20_Internet_20_Link">How to Plan a Marketing Budget in 6 Simple Steps: 2021 Guide.</text:a></text:span>.</text:p>
      <text:p text:style-name="Text_20_body">To set up this budget, you need to follow various steps:</text:p>
      <text:list text:style-name="List_20_1" text:continue-numbering="false">
        <text:list-item>
          <text:p text:style-name="LastListParagraph_List_20_1_Content_First"> Establish a sales cycle like in <text:span text:style-name="Strong_20_Emphasis">Figure </text:span> : the customer becomes aware of a need, starts researching and becoming interested in the products available, chooses a particular product that meets the need and becomes a customer.</text:p>
        </text:list-item>
      </text:list>
      <text:p text:style-name="Plugin_Wrap_Paragraph_Centered">
<draw:frame draw:style-name="mediacenter" draw:name="35" text:anchor-type="paragraph" draw:z-index="35" svg:width="10.583333333333cm" svg:height="7.9375cm"><draw:image xlink:href="Pictures/84336027f57c3f27e3dd3773f7c48d48.png" xlink:type="simple" xlink:show="embed" xlink:actuate="onLoad"/></draw:frame>
</text:p>
      <text:p text:style-name="Text_20_body">The Sales cycle William Murphy, 2016. <text:span text:style-name="Emphasis"><text:a xlink:type="simple" xlink:href="https://www.intuitiveaccountant.com/in-the-news/people-and-business/improving-sales-by-shortening-the-sales-cycle/#.YHXgBfzgqM8" text:style-name="Internet_20_link" text:visited-style-name="Visited_20_Internet_20_Link">Improving Sales by Shortening the Sales Cycle.</text:a></text:span>
</text:p>
      <text:list text:style-name="List_20_1" text:continue-numbering="false">
        <text:list-item>
          <text:p text:style-name="List_20_1_Content_First"> Define external costs such as production costs, personnel costs, resource costs </text:p>
        </text:list-item>
        <text:list-item>
          <text:p text:style-name="List_20_1_Content"> Define marketing objectives</text:p>
        </text:list-item>
        <text:list-item>
          <text:p text:style-name="List_20_1_Content"> Look at the market and study the strategy of the competition</text:p>
        </text:list-item>
        <text:list-item>
          <text:p text:style-name="List_20_1_Content"> Choose strategy and research costs</text:p>
        </text:list-item>
        <text:list-item>
          <text:p text:style-name="List_20_1_Content_Last"> Social network (Facebook, Instagram, Linkedin)</text:p>
        </text:list-item>
      </text:list>
      <text:p text:style-name="Text_20_body">To place an ad on <text:span text:style-name="Strong_20_Emphasis">Facebook</text:span>, it depends on the type of Target audience, Marketing objectives, Number of competitors and their importance on the market, When you advertise (at Christmas time it is more expensive for example), Ad placement (the price varies according to the positioning), Relevance score. The price varies between 0.50 and 2.00€ per click. On <text:span text:style-name="Strong_20_Emphasis">Figure </text:span>, we choose an audience from 18 to 35 years old, around 12000-34000 personne touched by our advertisement. On a period of 1 month we have to pay 16€ per day Thomas J Law, 2020. <text:span text:style-name="Emphasis"><text:a xlink:type="simple" xlink:href="https://www.oberlo.com/blog/facebook-advertising-cost" text:style-name="Internet_20_link" text:visited-style-name="Visited_20_Internet_20_Link">How Much Does Facebook Advertising Cost in 2021?.</text:a></text:span>. </text:p>
      <text:p text:style-name="Plugin_Wrap_Paragraph_Centered">
<draw:frame draw:style-name="mediacenter" draw:name="36" text:anchor-type="paragraph" draw:z-index="36" svg:width="10.583333333333cm" svg:height="7.8032910628019cm"><draw:image xlink:href="Pictures/d17e101af7ab2d6e5bf6e8b5493e3126.png" xlink:type="simple" xlink:show="embed" xlink:actuate="onLoad"/></draw:frame>
</text:p>
      <text:p text:style-name="Text_20_body">Facebook Ad Facebook, 2021. <text:span text:style-name="Emphasis"><text:a xlink:type="simple" xlink:href="https://about.facebook.com/company-info/" text:style-name="Internet_20_link" text:visited-style-name="Visited_20_Internet_20_Link">Facebook.</text:a></text:span> [Accessed in May 2021].
</text:p>
      <text:p text:style-name="Text_20_body"><text:span text:style-name="Strong_20_Emphasis">Instagram</text:span> ads cost more than Facebook ads because there is less space available. In addition, the ads can be more varied and longer (stories, IGTV video, images,…). The brand pays about 23% more than for Facebook Akvile DeFazio, 2021. <text:span text:style-name="Emphasis"><text:a xlink:type="simple" xlink:href="https://www.wordstream.com/blog/ws/2021/02/08/instagram-ads-cost" text:style-name="Internet_20_link" text:visited-style-name="Visited_20_Internet_20_Link">How Much Do Instagram Ads Cost in 2021? (+ How to Make the Most of Your Budget).</text:a></text:span>.</text:p>
      <text:p text:style-name="Text_20_body">The prices of ads on <text:span text:style-name="Strong_20_Emphasis">Linkedin</text:span> depend on the target, the objectives and the competition. They vary from 2€ and run up to 4 or 5€ per click Igor Belogolovsky, 2021. <text:span text:style-name="Emphasis"><text:a xlink:type="simple" xlink:href="https://neilpatel.com/blog/guide-to-linkedin-ads1/" text:style-name="Internet_20_link" text:visited-style-name="Visited_20_Internet_20_Link">The Guide To LinkedIn Ads – Part I: The Basics.</text:a></text:span>.</text:p>
      <text:list text:style-name="List_20_1" text:continue-numbering="false">
        <text:list-item>
          <text:p text:style-name="LastListParagraph_List_20_1_Content_First"> Flyers</text:p>
        </text:list-item>
      </text:list>
      <text:p text:style-name="Text_20_body">For 1000 flyers we are going to pay 102.5€ Printplace, 2021. <text:span text:style-name="Emphasis"><text:a xlink:type="simple" xlink:href="https://www.printplace.com/cheap-flyers" text:style-name="Internet_20_link" text:visited-style-name="Visited_20_Internet_20_Link">Affordable Flyer Printing.</text:a></text:span>.</text:p>
      <text:list text:style-name="List_20_1" text:continue-numbering="false">
        <text:list-item>
          <text:p text:style-name="LastListParagraph_List_20_1_Content_First"> Website</text:p>
        </text:list-item>
      </text:list>
      <text:p text:style-name="Text_20_body">We would like to create a website to place a video presentation of our product, instructions for use and our objectives in order to inform our potential renters. We want to create a showcase website, that is to say a static website that does not have to move or evolve much over time, the price is usually quite low and therefore very affordable, it varies between 500 and 1000 €, through a freelance or a small agency.</text:p>
      <text:p text:style-name="Text_20_body">If we assume that our marketing campaign lasts 1 month, we obtain the costs listed in <text:span text:style-name="Strong_20_Emphasis">Table </text:span> :</text:p>
      <text:p text:style-name="Text_20_body">summary of costs
</text:p>
      <table:table table:style-name="Table">
        <table:table-column/>
        <table:table-column/>
        <table:table-row>
          <table:table-cell office:value-type="string" table:style-name="tableheader">
            <text:p text:style-name="Table_20_Heading"> Advertisement </text:p>
          </table:table-cell>
          <table:table-cell office:value-type="string" table:style-name="tableheader">
            <text:p text:style-name="Table_20_Heading"> price (€ )</text:p>
          </table:table-cell>
        </table:table-row>
        <table:table-row>
          <table:table-cell office:value-type="string" table:style-name="tablecell">
            <text:p text:style-name="tablealignleft"> Facebook      </text:p>
          </table:table-cell>
          <table:table-cell office:value-type="string" table:style-name="tablecell">
            <text:p text:style-name="tablealigncenter">    496    </text:p>
          </table:table-cell>
        </table:table-row>
        <table:table-row>
          <table:table-cell office:value-type="string" table:style-name="tablecell">
            <text:p text:style-name="tablealignleft"> Instagram     </text:p>
          </table:table-cell>
          <table:table-cell office:value-type="string" table:style-name="tablecell">
            <text:p text:style-name="tablealigncenter">    610    </text:p>
          </table:table-cell>
        </table:table-row>
        <table:table-row>
          <table:table-cell office:value-type="string" table:style-name="tablecell">
            <text:p text:style-name="tablealignleft"> Linkedin      </text:p>
          </table:table-cell>
          <table:table-cell office:value-type="string" table:style-name="tablecell">
            <text:p text:style-name="tablealigncenter">   135.88  </text:p>
          </table:table-cell>
        </table:table-row>
        <table:table-row>
          <table:table-cell office:value-type="string" table:style-name="tablecell">
            <text:p text:style-name="tablealignleft"> Website       </text:p>
          </table:table-cell>
          <table:table-cell office:value-type="string" table:style-name="tablecell">
            <text:p text:style-name="tablealigncenter">   1000    </text:p>
          </table:table-cell>
        </table:table-row>
        <table:table-row>
          <table:table-cell office:value-type="string" table:style-name="tablecell">
            <text:p text:style-name="tablealignleft"> Flyers        </text:p>
          </table:table-cell>
          <table:table-cell office:value-type="string" table:style-name="tablecell">
            <text:p text:style-name="tablealigncenter">   102.5   </text:p>
          </table:table-cell>
        </table:table-row>
        <table:table-row>
          <table:table-cell office:value-type="string" table:style-name="tableheader">
            <text:p text:style-name="Table_20_Heading"> Total (€)     </text:p>
          </table:table-cell>
          <table:table-cell office:value-type="string" table:style-name="tableheader">
            <text:p text:style-name="Table_20_Heading">  2344.38  </text:p>
          </table:table-cell>
        </table:table-row>
      </table:table>
      <text:h text:style-name="Heading_20_3" text:outline-level="3"><text:bookmark-start text:name="__RefHeading___strategy_control_44"/><text:bookmark-start text:name="strategy_control"/>4.8 Strategy Control<text:bookmark-end text:name="__RefHeading___strategy_control_44"/><text:bookmark-end text:name="strategy_control"/></text:h>
      <text:p text:style-name="Text_20_body">We have to use the Plan-Do-Check-Act method in <text:span text:style-name="Strong_20_Emphasis">Figure </text:span> to analyse the project and the aspects we have to improve or change to get better returns from consumers. It is a continuous cycle that always returns to its starting point in order to start again at another stage of the project to continuously seek the best possible improvements Pierre Veyrat, 2018. <text:span text:style-name="Emphasis"><text:a xlink:type="simple" xlink:href="https://www.heflo.com/fr/blog/gestion-dentreprise/cycle-pdca/" text:style-name="Internet_20_link" text:visited-style-name="Visited_20_Internet_20_Link">Cycle PDCA : une méthode clé dans l’amélioration des processus.</text:a></text:span>.</text:p>
      <text:p text:style-name="Plugin_Wrap_Paragraph_Centered">
<draw:frame draw:style-name="mediacenter" draw:name="37" text:anchor-type="paragraph" draw:z-index="37" svg:width="15.875cm" svg:height="11.90625cm"><draw:image xlink:href="Pictures/d2658891363f3b9f14ff48830d48e879.png" xlink:type="simple" xlink:show="embed" xlink:actuate="onLoad"/></draw:frame>
</text:p>
      <text:p text:style-name="Text_20_body">Plan-Do-Check-Act diagram unknown, 2021. <text:span text:style-name="Emphasis"><text:a xlink:type="simple" xlink:href="http://www.house-of-control.nl/uploads/images/planning-deming.png" text:style-name="Internet_20_link" text:visited-style-name="Visited_20_Internet_20_Link">Act Plan Do Check.</text:a></text:span>
</text:p>
      <text:list text:style-name="List_20_1" text:continue-numbering="false">
        <text:list-item>
          <text:p text:style-name="List_20_1_Content_First"> <text:span text:style-name="Strong_20_Emphasis">Plan:</text:span> Problems are defined and objectives and methods for improving and correcting these problems are planned</text:p>
        </text:list-item>
        <text:list-item>
          <text:p text:style-name="List_20_1_Content"> <text:span text:style-name="Strong_20_Emphasis">Do:</text:span> Implement the chosen method and measure the results</text:p>
        </text:list-item>
        <text:list-item>
          <text:p text:style-name="List_20_1_Content"> <text:span text:style-name="Strong_20_Emphasis">Check:</text:span> Check the results and ask what did or did not work and why</text:p>
        </text:list-item>
        <text:list-item>
          <text:p text:style-name="List_20_1_Content_Last"> <text:span text:style-name="Strong_20_Emphasis">Act:</text:span> Take action if the results are not good and reuse those that have worked</text:p>
        </text:list-item>
      </text:list>
      <text:p text:style-name="Text_20_body">In our case we want to check the sales targets set at different dates during the year. We will use the do check act method at each stage to check the figures. We are spreading our objectives over 5 years, from 2022 to 2026. We want to start by targeting Portuguese festival organisers in 2022 and then expand across Europe to include 2 to 3 countries each year until 2026. we have listed these objectives in <text:span text:style-name="Strong_20_Emphasis">Table </text:span>. We will check if our targets are met each year in September.</text:p>
      <text:p text:style-name="Text_20_body">ScanGo Objectives from 2022 to 2026</text:p>
      <table:table table:style-name="Table">
        <table:table-column/>
        <table:table-column/>
        <table:table-column/>
        <table:table-column/>
        <table:table-column/>
        <table:table-column/>
        <table:table-row>
          <table:table-cell office:value-type="string" table:style-name="tableheader">
            <text:p text:style-name="Table_20_Heading"> Sales objectives/ year </text:p>
          </table:table-cell>
          <table:table-cell office:value-type="string" table:style-name="tableheader">
            <text:p text:style-name="Table_20_Heading">  2022  </text:p>
          </table:table-cell>
          <table:table-cell office:value-type="string" table:style-name="tableheader">
            <text:p text:style-name="Table_20_Heading">  2023  </text:p>
          </table:table-cell>
          <table:table-cell office:value-type="string" table:style-name="tableheader">
            <text:p text:style-name="Table_20_Heading">  2024  </text:p>
          </table:table-cell>
          <table:table-cell office:value-type="string" table:style-name="tableheader">
            <text:p text:style-name="Table_20_Heading">  2025  </text:p>
          </table:table-cell>
          <table:table-cell office:value-type="string" table:style-name="tableheader">
            <text:p text:style-name="Table_20_Heading">  2026  </text:p>
          </table:table-cell>
        </table:table-row>
        <table:table-row>
          <table:table-cell office:value-type="string" table:style-name="tablecell">
            <text:p text:style-name="tablealignleft"> Portugal               </text:p>
          </table:table-cell>
          <table:table-cell office:value-type="string" table:style-name="tablecell">
            <text:p text:style-name="tablealignleft"> 70 000 </text:p>
          </table:table-cell>
          <table:table-cell office:value-type="string" table:style-name="tablecell">
            <text:p text:style-name="tablealignleft"> 90 000 </text:p>
          </table:table-cell>
          <table:table-cell office:value-type="string" table:style-name="tablecell">
            <text:p text:style-name="tablealignleft"> 110000 </text:p>
          </table:table-cell>
          <table:table-cell office:value-type="string" table:style-name="tablecell">
            <text:p text:style-name="tablealignleft"> 130000 </text:p>
          </table:table-cell>
          <table:table-cell office:value-type="string" table:style-name="tablecell">
            <text:p text:style-name="tablealignleft"> 150000 </text:p>
          </table:table-cell>
        </table:table-row>
        <table:table-row>
          <table:table-cell office:value-type="string" table:style-name="tablecell">
            <text:p text:style-name="tablealignleft"> Spain/Italy		 </text:p>
          </table:table-cell>
          <table:table-cell office:value-type="string" table:style-name="tablecell">
            <text:p text:style-name="tablealigncenter">    X   </text:p>
          </table:table-cell>
          <table:table-cell office:value-type="string" table:style-name="tablecell">
            <text:p text:style-name="tablealignleft"> 150000 </text:p>
          </table:table-cell>
          <table:table-cell office:value-type="string" table:style-name="tablecell">
            <text:p text:style-name="tablealignleft"> 170000 </text:p>
          </table:table-cell>
          <table:table-cell office:value-type="string" table:style-name="tablecell">
            <text:p text:style-name="tablealignleft"> 190000 </text:p>
          </table:table-cell>
          <table:table-cell office:value-type="string" table:style-name="tablecell">
            <text:p text:style-name="tablealignleft"> 210000 </text:p>
          </table:table-cell>
        </table:table-row>
        <table:table-row>
          <table:table-cell office:value-type="string" table:style-name="tablecell">
            <text:p text:style-name="tablealignleft"> France/Germany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left"> 150000 </text:p>
          </table:table-cell>
          <table:table-cell office:value-type="string" table:style-name="tablecell">
            <text:p text:style-name="tablealignleft"> 170000 </text:p>
          </table:table-cell>
          <table:table-cell office:value-type="string" table:style-name="tablecell">
            <text:p text:style-name="tablealignleft"> 190000 </text:p>
          </table:table-cell>
        </table:table-row>
        <table:table-row>
          <table:table-cell office:value-type="string" table:style-name="tablecell">
            <text:p text:style-name="tablealignleft"> Belgium/Switzerland/UK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left"> 150000 </text:p>
          </table:table-cell>
          <table:table-cell office:value-type="string" table:style-name="tablecell">
            <text:p text:style-name="tablealignleft"> 170000 </text:p>
          </table:table-cell>
        </table:table-row>
        <table:table-row>
          <table:table-cell office:value-type="string" table:style-name="tablecell">
            <text:p text:style-name="tablealignleft"> Romania/Poland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left"> 150000 </text:p>
          </table:table-cell>
        </table:table-row>
        <table:table-row>
          <table:table-cell office:value-type="string" table:style-name="tablecell">
            <text:p text:style-name="tablealignleft"> Number of scanners     </text:p>
          </table:table-cell>
          <table:table-cell office:value-type="string" table:style-name="tablecell">
            <text:p text:style-name="tablealigncenter">    7   </text:p>
          </table:table-cell>
          <table:table-cell office:value-type="string" table:style-name="tablecell">
            <text:p text:style-name="tablealigncenter">   24   </text:p>
          </table:table-cell>
          <table:table-cell office:value-type="string" table:style-name="tablecell">
            <text:p text:style-name="tablealigncenter">   43   </text:p>
          </table:table-cell>
          <table:table-cell office:value-type="string" table:style-name="tablecell">
            <text:p text:style-name="tablealigncenter">   64   </text:p>
          </table:table-cell>
          <table:table-cell office:value-type="string" table:style-name="tablecell">
            <text:p text:style-name="tablealigncenter">   87   </text:p>
          </table:table-cell>
        </table:table-row>
        <table:table-row>
          <table:table-cell office:value-type="string" table:style-name="tablecell">
            <text:p text:style-name="tablealignleft"> Total (€)		 </text:p>
          </table:table-cell>
          <table:table-cell office:value-type="string" table:style-name="tablecell">
            <text:p text:style-name="tablealignleft"> 70 000 </text:p>
          </table:table-cell>
          <table:table-cell office:value-type="string" table:style-name="tablecell">
            <text:p text:style-name="tablealignleft"> 24000  </text:p>
          </table:table-cell>
          <table:table-cell office:value-type="string" table:style-name="tablecell">
            <text:p text:style-name="tablealignright">  43000 </text:p>
          </table:table-cell>
          <table:table-cell office:value-type="string" table:style-name="tablecell">
            <text:p text:style-name="tablealignleft"> 64 000 </text:p>
          </table:table-cell>
          <table:table-cell office:value-type="string" table:style-name="tablecell">
            <text:p text:style-name="tablealignleft"> 87 000 </text:p>
          </table:table-cell>
        </table:table-row>
      </table:table>
      <text:p text:style-name="Text_20_body">To further analyse our results we will use this second method which is to define if we have answered the <text:span text:style-name="Strong_20_Emphasis">Six Steps Of The Strategic Control Process</text:span> Pierre Leconte, 2021. <text:span text:style-name="Emphasis"><text:a xlink:type="simple" xlink:href="https://www.clearpointstrategy.com/strategic-control-process/" text:style-name="Internet_20_link" text:visited-style-name="Visited_20_Internet_20_Link">Strategic Control: Breaking Down The Process &amp; Techniques.</text:a></text:span>:</text:p>
      <text:list text:style-name="List_20_1" text:continue-numbering="false">
        <text:list-item>
          <text:p text:style-name="LastListParagraph_List_20_1_Content_First"> Determine what to control</text:p>
        </text:list-item>
      </text:list>
      <text:p text:style-name="Text_20_body">Our main objective is to meet the needs of our users who are between 18 and 35 years old and participate in festivals. We want to facilitate and fluidify their movements in real time in the festival in order to optimize the space and direct them to the different activities and stages.</text:p>
      <text:list text:style-name="List_20_1" text:continue-numbering="false">
        <text:list-item>
          <text:p text:style-name="LastListParagraph_List_20_1_Content_First"> Set standards</text:p>
        </text:list-item>
      </text:list>
      <text:p text:style-name="Text_20_body">We will compare the performance of our product with that of existing products from the competition that are very similar to ours. Mainly QR code companies, companies that offer location-based services. 
We will be able to compare prices, materials, target audience, innovations.</text:p>
      <text:list text:style-name="List_20_1" text:continue-numbering="false">
        <text:list-item>
          <text:p text:style-name="LastListParagraph_List_20_1_Content_First"> Measure performance</text:p>
        </text:list-item>
      </text:list>
      <text:p text:style-name="Text_20_body">We analyse and discuss our performance every week by updating our checklist (looking at what is done or still to be done, how to optimise our time). It is also possible to use different tools to visualise this performance.</text:p>
      <text:list text:style-name="List_20_1" text:continue-numbering="false">
        <text:list-item>
          <text:p text:style-name="LastListParagraph_List_20_1_Content_First"> Compare performance</text:p>
        </text:list-item>
      </text:list>
      <text:p text:style-name="Text_20_body">The performance of the competition is analysed in order to compare the results with our own and to point out any internal problems that might endanger the brand.</text:p>
      <text:list text:style-name="List_20_1" text:continue-numbering="false">
        <text:list-item>
          <text:p text:style-name="LastListParagraph_List_20_1_Content_First"> Analyze deviations</text:p>
        </text:list-item>
      </text:list>
      <text:p text:style-name="Text_20_body">We need to determine why the performance was less than expected. In 2021, the world is experiencing a pandemic that is strongly affecting the economy of every country, it is an uncontrollable external factor. </text:p>
      <text:list text:style-name="List_20_1" text:continue-numbering="false">
        <text:list-item>
          <text:p text:style-name="LastListParagraph_List_20_1_Content_First"> Decide if corrective action is needed</text:p>
        </text:list-item>
      </text:list>
      <text:p text:style-name="Text_20_body">Finally, actions are considered to close the gap and three options are chosen: taking action to correct performance, revising the standard, or taking no action.</text:p>
      <text:h text:style-name="Heading_20_3" text:outline-level="3"><text:bookmark-start text:name="__RefHeading___summary_45"/><text:bookmark-start text:name="summary2"/>4.9 Summary<text:bookmark-end text:name="__RefHeading___summary_45"/><text:bookmark-end text:name="summary2"/></text:h>
      <text:p text:style-name="Text_20_body">In conclusion, we have now clearly defined our main target and our user target which are respectively the festival organizers and the festival-goers and determined our objectives which are to extend our scanner rent service to Europe festivals in the next 5 years.
Based on this market/economic analysis, the team decided to create a product used indoors and outdoors and an application intended for festival goers because we want to orchestrate and fluidize the crowd. Consequently, the team decided to create a scanner which uses the NFC module and can redirect users to an application that gives a map updated in real time and proposes activities to do in consequence and finally it gives the number of people in each area of the festival.
We will now focus on our main objectives regarding the eco efficiency in the next chapter.</text:p>
      <text:h text:style-name="Heading_20_2" text:outline-level="2"><text:bookmark-start text:name="__RefHeading___eco-efficiency_measures_for_sustainability_46"/><text:bookmark-start text:name="eco-efficiency_measures_for_sustainability"/>5. Eco-efficiency Measures for Sustainability<text:bookmark-end text:name="__RefHeading___eco-efficiency_measures_for_sustainability_46"/><text:bookmark-end text:name="eco-efficiency_measures_for_sustainability"/></text:h>
      <text:h text:style-name="Heading_20_3" text:outline-level="3"><text:bookmark-start text:name="__RefHeading___introduction_47"/><text:bookmark-start text:name="introduction3"/>5.1 Introduction<text:bookmark-end text:name="__RefHeading___introduction_47"/><text:bookmark-end text:name="introduction3"/></text:h>
      <text:p text:style-name="Text_20_body">Eco-efficiency is a concept used by companies to achieve much more sustainable development, taking into account environmental impacts. In this sense, this concept contributes to satisfying human needs and providing quality of life without environmental impacts and spending the minimum of non-renewable natural resources.
The main objective of eco-efficiency is to bring more profitability using less raw materials, the results of which are notorious in nature. This concept is mostly applied by companies, but it can also be applied by those who want to have more sustainable habits in their daily lives. There are eight fundamental aspects that must be considered when it comes to eco-efficiency, namely:</text:p>
      <text:p text:style-name="Text_20_body">- Reduce the consumption of materials with goods and services;</text:p>
      <text:p text:style-name="Text_20_body">- Reduce energy consumption with goods and services;</text:p>
      <text:p text:style-name="Text_20_body">- Minimize the release of toxic substances;</text:p>
      <text:p text:style-name="Text_20_body">- Expand the sustainable use of renewable resources;</text:p>
      <text:p text:style-name="Text_20_body">- Promote the recycling of used materials;</text:p>
      <text:p text:style-name="Text_20_body">- Maximize the conscious use of renewable resources, promoting sustainability;</text:p>
      <text:p text:style-name="Text_20_body">- Extend the useful life of the items;</text:p>
      <text:p text:style-name="Text_20_body">- Assist in educating the public about the management of natural and energy resources.</text:p>
      <text:p text:style-name="Text_20_body">The crowd orchestration presents opportunities for society and in that sense we want to exploit our ideas to the maximum in order to obtain an innovative product that significantly improves the lives of its consumers, but without forgetting the need to guarantee environmental sustainability. For this we will take into account all regulations on pollution, energy efficiency, human rights, etc John R. Ehrenfeld, 2005. <text:span text:style-name="Emphasis"><text:a xlink:type="simple" xlink:href="http://www.businessperformance.org/sites/default/files/Eco-efficiency%20JIE.pdf" text:style-name="Internet_20_link" text:visited-style-name="Visited_20_Internet_20_Link">Eco-efficiency Philosophy, Theory, and Tools.</text:a></text:span>.Below is the eco efficiency logo in <text:span text:style-name="Strong_20_Emphasis">Figure </text:span>.</text:p>
      <text:p text:style-name="Plugin_Wrap_Paragraph_Centered">
<draw:frame draw:style-name="media" draw:name="38" text:anchor-type="as-char" draw:z-index="38" svg:width="10.583333333333cm" svg:height="7.9272844272844cm"><draw:image xlink:href="Pictures/296469051996eb2f52f663c8c888c0e6.png" xlink:type="simple" xlink:show="embed" xlink:actuate="onLoad"/></draw:frame>
</text:p>
      <text:p text:style-name="Text_20_body">Logo of Eco-efficiency  
</text:p>
      <text:h text:style-name="Heading_20_3" text:outline-level="3"><text:bookmark-start text:name="__RefHeading___environmental_48"/><text:bookmark-start text:name="environmental"/>5.2 Environmental<text:bookmark-end text:name="__RefHeading___environmental_48"/><text:bookmark-end text:name="environmental"/></text:h>
      <text:p text:style-name="Text_20_body">As is well known, nowadays global warming is a very serious problem and many companies daily compromise the “health” of our planet, spending more and more natural resources and polluting the environment, thus aggravating this problem, as shown <text:span text:style-name="Strong_20_Emphasis">Figure </text:span>.
In this sense, measures must be taken to avoid these problems as much as possible, as it is extremely necessary to follow an environmental approach. To do this, we aim to reduce gas emissions as much as possible, favor energy savings and use less natural resources and raw materials, make an attractive product and satisfy customers and make our product different from all other products so that differentiate in the market Janne Hukkinen, 2001. <text:span text:style-name="Emphasis"><text:a xlink:type="simple" xlink:href="https://www.sciencedirect.com/science/article/abs/pii/S0921800901002178" text:style-name="Internet_20_link" text:visited-style-name="Visited_20_Internet_20_Link">Eco-efficiency as abandonment of nature.</text:a></text:span> Iberdrola, 2021. <text:span text:style-name="Emphasis"><text:a xlink:type="simple" xlink:href="https://www.iberdrola.com/compromisso-social/eco-design-produtos-sustentaveis" text:style-name="Internet_20_link" text:visited-style-name="Visited_20_Internet_20_Link">Ecodesign: how to make products sustainable and satisfy the consumer.</text:a></text:span>.</text:p>
      <text:p text:style-name="Text_20_body">In case of need, we will use materials that can be reused / recyclable and we will adopt an ecodesign that respects the following 3 certifications:</text:p>
      <text:p text:style-name="Text_20_body"><text:span text:style-name="Strong_20_Emphasis">Cradle to Cradle (C2C):</text:span> The system certifies and promotes the innovation of sustainable products based on 5 aspects: material health, reuse of materials, use of renewable energies, water management and social responsibility;</text:p>
      <text:p text:style-name="Text_20_body"><text:span text:style-name="Strong_20_Emphasis">ISO 14062:</text:span> International environmental management standard that assesses the integration of environmental aspects in product design and development ISO, 2021. <text:span text:style-name="Emphasis"><text:a xlink:type="simple" xlink:href="https://www.iso.org/standard/33020.html" text:style-name="Internet_20_link" text:visited-style-name="Visited_20_Internet_20_Link">ISO/TR 14062:2002 Environmental management — Integrating environmental aspects into product design and development.</text:a></text:span>;</text:p>
      <text:p text:style-name="Text_20_body"><text:span text:style-name="Strong_20_Emphasis">ISO 14001:</text:span> Standard that allows companies to certify their commitment to the defense of the environment with the management of the ecological risks of the activity they carry out ISO, 2016. <text:span text:style-name="Emphasis"><text:a xlink:type="simple" xlink:href="http://www.certif.pt/iso14001.asp" text:style-name="Internet_20_link" text:visited-style-name="Visited_20_Internet_20_Link">Certificação de Sistemas de Gestão Ambiental.</text:a></text:span>.</text:p>
      <text:p text:style-name="Text_20_body">On the other hand, generally speaking, we also encourage the reduction of their carbon footprints, packaging waste, as companies should know that by having a positive impact on the environment, this can also contribute positively to their financial market.</text:p>
      <text:p text:style-name="Text_20_body">Thus, we are committed to innovating in sustainability and green supply. To do this, specifically with our product, as previously stated, we will reduce greenhouse gas emissions and explore new low-carbon market opportunities, for which our energy will be obtained through solar panels.</text:p>
      <text:p text:style-name="Plugin_Wrap_Paragraph_Centered">
<draw:frame draw:style-name="media" draw:name="39" text:anchor-type="as-char" draw:z-index="39" svg:width="10.583333333333cm" svg:height="7.0555555555556cm"><draw:image xlink:href="Pictures/79a78cd50e818641d1107fc996e50acb.jpg" xlink:type="simple" xlink:show="embed" xlink:actuate="onLoad"/></draw:frame>
</text:p>
      <text:p text:style-name="Text_20_body">Impact that human acts can have on the “health” of our planet 
</text:p>
      <text:p text:style-name="Plugin_Wrap_Paragraph_Centered">
<draw:frame draw:style-name="media" draw:name="40" text:anchor-type="as-char" draw:z-index="40" svg:width="10.583333333333cm" svg:height="18.814814814815cm"><draw:image xlink:href="Pictures/99d2197eb8068f33375d80b9f92d32ef.jpeg" xlink:type="simple" xlink:show="embed" xlink:actuate="onLoad"/></draw:frame>
</text:p>
      <text:p text:style-name="Text_20_body">Design of our initial product idea 
</text:p>
      <text:p text:style-name="Text_20_body">As you can see in <text:span text:style-name="Strong_20_Emphasis">Figure </text:span>, our idea is to implement a solar battery, that is, a battery that accumulates electrical energy generated by photovoltaic solar panels so that they can be used at night or on cloudy days. The advantages of this is that solar energy does not pollute during its use which makes it an economically viable solution. One of the problems is that they can have high cost values, and as we have a small budget we may be limited in that regard.</text:p>
      <text:h text:style-name="Heading_20_3" text:outline-level="3"><text:bookmark-start text:name="__RefHeading___economical_49"/><text:bookmark-start text:name="economical"/>5.3 Economical<text:bookmark-end text:name="__RefHeading___economical_49"/><text:bookmark-end text:name="economical"/></text:h>
      <text:p text:style-name="Text_20_body">The economic pillar of sustainability is an important point to be addressed. The mistake of many companies is to want to profit at all costs (<text:span text:style-name="Strong_20_Emphasis">Figure </text:span>), when this should not be the objective of the economic pillar. Therefore, compliance, adequate governance and risk management must be taken into account. As for governance, it is important that the boards of directors align themselves with the interests of the shareholders, as well as with the community of the company and the customers.</text:p>
      <text:p text:style-name="Text_20_body">It is important to know whether a company uses accounting and transparent methods so that shareholders can vote on important issues and can be guaranteed to avoid conflicts. The economic pillar also provides extreme measures for companies such as abandoning fossil fuels, chemical fertilizers, etc.</text:p>
      <text:p text:style-name="Text_20_body">On the other hand, it is important to note that it is crucial to save as much material and size as possible, even to limit damage to the environment. This product was also not made to make money, since the main focus is to make world events more organized.</text:p>
      <text:p text:style-name="Text_20_body">The main objective of this team is to be focused above all on improving the quality of life of the users of this product, that is, working so that they can enjoy the most of the events, without wasting a lot of time in vain due to the lack of organization.</text:p>
      <text:p text:style-name="Plugin_Wrap_Paragraph_Centered">
<draw:frame draw:style-name="media" draw:name="41" text:anchor-type="as-char" draw:z-index="41" svg:width="10.583333333333cm" svg:height="7.0616379310345cm"><draw:image xlink:href="Pictures/c94a1aa23bd9b53d76a6f7c96e1b9f06.jpg" xlink:type="simple" xlink:show="embed" xlink:actuate="onLoad"/></draw:frame>
</text:p>
      <text:p text:style-name="Text_20_body">Economical graphic 
</text:p>
      <text:h text:style-name="Heading_20_3" text:outline-level="3"><text:bookmark-start text:name="__RefHeading___social_50"/><text:bookmark-start text:name="social"/>5.4 Social<text:bookmark-end text:name="__RefHeading___social_50"/><text:bookmark-end text:name="social"/></text:h>
      <text:p text:style-name="Text_20_body">The social pillar is very important for the success of a company. A sustainable business must have the support and approval of all its employees or any other type of interested parties that work directly or indirectly with the company. In fact, there are several ways to guarantee this type of support, but in short what must be done is to treat employees fairly and ethically. There are many companies that offer maternity, parenting benefits, allow flexible scheduling and even knowledge opportunities such as training, internships, etc. Therefore, a company must be aware of all its actions and act humanely towards its workers, otherwise the work environment will be heavy and negative, which will only contribute negatively to the future work of the company. It is also important to reiterate that it is essential to have job security, in order to avoid tragedies.</text:p>
      <text:p text:style-name="Text_20_body">In our case, with the company responsible for our product we intend above all to win the trust of employees so that there is a minimum of friendship, which will allow a good team and work spirit. On the other hand, we will respect all the human rights and respect the privacy of the employees. We will also set monthly goals and if those are reached there will be several rewards. Finally, we will demonstrate a sustainability effort through technology, thus attracting the youngest talents, which will always allow us to have alternative and creative solutions.</text:p>
      <text:p text:style-name="Text_20_body">We will also create social networks with our companies and bet on promoting the product through them, since these days our target audience (young people) spend most of their time on social networks. In this way, we aim to captivate young people with our product.</text:p>
      <text:h text:style-name="Heading_20_3" text:outline-level="3"><text:bookmark-start text:name="__RefHeading___life_cycle_analysis_51"/><text:bookmark-start text:name="life_cycle_analysis"/>5.5 Life Cycle Analysis<text:bookmark-end text:name="__RefHeading___life_cycle_analysis_51"/><text:bookmark-end text:name="life_cycle_analysis"/></text:h>
      <text:p text:style-name="Text_20_body">Life cycle analysis is a scientific method that allows assessing the environmental impact of any type of product / service. According to ISSO 14040 ACV it is the compilation of assessment of inputs, outputs and potential environmental impacts of the product throughout its life cycle. This study is done from the acquisition of raw material or generation from natural resources to its final disposal. This process includes:</text:p>
      <text:p text:style-name="Text_20_body">- Compilation of an inventory of inputs of relevant energy and materials inserted and environmental emissions;</text:p>
      <text:p text:style-name="Text_20_body">- Environmental impact assessment;</text:p>
      <text:p text:style-name="Text_20_body">- Interpretation of results.</text:p>
      <text:p text:style-name="Text_20_body">In this way, it is possible to compare the environmental impact of different products that have the same function and, thus, one can improve the processes and support public policies and the basis for decision making.
The life cycle has four different phases that are interdependent with each other and all follow the ISO 14040 and 14044 standards Jason Hill, 2010. <text:span text:style-name="Emphasis"><text:a xlink:type="simple" xlink:href="https://www.sciencedirect.com/topics/earth-and-planetary-sciences/life-cycle-analysis" text:style-name="Internet_20_link" text:visited-style-name="Visited_20_Internet_20_Link">Life Cycle Analysis.</text:a></text:span>:</text:p>
      <text:p text:style-name="Text_20_body"><text:span text:style-name="Strong_20_Emphasis">1. Definition of objective and scope:</text:span></text:p>
      <text:p text:style-name="Text_20_body">Firstly, the life cycle, as shown <text:span text:style-name="Strong_20_Emphasis">Figure </text:span>, has a very explicit definition that determines the context of the study and explains how and for whom the results will be announced and there are several technical details that can be named:</text:p>
      <text:p text:style-name="Text_20_body">- Functional unit that allows alternative products / services to be compared and studied;</text:p>
      <text:p text:style-name="Text_20_body">- System boundaries;</text:p>
      <text:p text:style-name="Text_20_body">- Assumptions and limitations;</text:p>
      <text:p text:style-name="Text_20_body">- Allocation procedures;</text:p>
      <text:p text:style-name="Text_20_body">- Method and impact categories selected.</text:p>
      <text:p text:style-name="Text_20_body"><text:span text:style-name="Strong_20_Emphasis">2. Inventory analysis:</text:span></text:p>
      <text:p text:style-name="Text_20_body">Involves the creation of an elementary flow inventory for a product system.</text:p>
      <text:p text:style-name="Text_20_body"><text:span text:style-name="Strong_20_Emphasis">3. Impact assessment:</text:span></text:p>
      <text:p text:style-name="Text_20_body">The importance of potential impacts on the environment is assessed.</text:p>
      <text:p text:style-name="Text_20_body"><text:span text:style-name="Strong_20_Emphasis">4. Interpretation:</text:span></text:p>
      <text:p text:style-name="Text_20_body">Systematic technique to identify, quantify, check and evaluate the information of the results.</text:p>
      <text:p text:style-name="Text_20_body">Life Cycle Analysis has 6 stages, namely:</text:p>
      <text:p text:style-name="Text_20_body">- Resources, Materials; </text:p>
      <text:p text:style-name="Text_20_body">- Manufacturing, Production; </text:p>
      <text:p text:style-name="Text_20_body">- Assembly; </text:p>
      <text:p text:style-name="Text_20_body">- Retail, Distribution; </text:p>
      <text:p text:style-name="Text_20_body">- Use; </text:p>
      <text:p text:style-name="Text_20_body">- Recycle.</text:p>
      <text:p text:style-name="Plugin_Wrap_Paragraph_Centered">
<draw:frame draw:style-name="media" draw:name="42" text:anchor-type="as-char" draw:z-index="42" svg:width="10.583333333333cm" svg:height="7.6870873074101cm"><draw:image xlink:href="Pictures/7a25913e1d44bb2b57fbd1f1e41cbe39.png" xlink:type="simple" xlink:show="embed" xlink:actuate="onLoad"/></draw:frame>
</text:p>
      <text:p text:style-name="Text_20_body">Life Cycle Analysis Logo  
</text:p>
      <text:h text:style-name="Heading_20_3" text:outline-level="3"><text:bookmark-start text:name="__RefHeading___summary_52"/><text:bookmark-start text:name="summary3"/>5.6 Summary<text:bookmark-end text:name="__RefHeading___summary_52"/><text:bookmark-end text:name="summary3"/></text:h>
      <text:p text:style-name="Text_20_body">Sustainability is a very important factor to take into account throughout our project. As we are going to work directly with people, we have to be ensure the product respects them, as they cannot in any way feel observed or invaded in their privacy. On the other hand, as already mentioned, we will always adopt, whenever possible, measures that take into account the environmental aspect.</text:p>
      <text:p text:style-name="Text_20_body">Our product will work directly with mobile phones or other electronic devices and, in this sense, it is important to reiterate that electronic sustainability includes environmental issues that must be taken into account and that is why toxic chemicals, recycled, and, reduce carbon emissions generated from the use of the devices.</text:p>
      <text:p text:style-name="Text_20_body">We also intend to create a list of environmental, health and safety objectives in order that the users themselves and even the employees of the company feel motivated to respect the environment of our planet. </text:p>
      <text:p text:style-name="Text_20_body">On the other hand, we are going to be strict with our suppliers and for that reason we are going to present social and environmental sustainability clauses. Therefore, we want our company to be as transparent as possible. For that, we will have an open communication with workers and our customers, be clear and precise and recognize possible problems and find solutions in the project. </text:p>
      <text:p text:style-name="Text_20_body">The next chapter is about Ethical issues and is interconnected with eco-efficiency.</text:p>
      <text:h text:style-name="Heading_20_2" text:outline-level="2"><text:bookmark-start text:name="__RefHeading___ethical_and_deontological_concerns_53"/><text:bookmark-start text:name="ethical_and_deontological_concerns"/>6. Ethical and Deontological Concerns<text:bookmark-end text:name="__RefHeading___ethical_and_deontological_concerns_53"/><text:bookmark-end text:name="ethical_and_deontological_concerns"/></text:h>
      <text:p text:style-name="Text_20_body">The aim of this chapter is to present the ethical aspect of our project. In this chapter will be discussed: engineering ethics, sales, and marketing ethics, environmental ethics and liability.  </text:p>
      <text:h text:style-name="Heading_20_3" text:outline-level="3"><text:bookmark-start text:name="__RefHeading___introduction_54"/><text:bookmark-start text:name="introduction4"/>6.1 Introduction<text:bookmark-end text:name="__RefHeading___introduction_54"/><text:bookmark-end text:name="introduction4"/></text:h>
      <text:p text:style-name="Text_20_body">The word deontology derives from the Greek words for duty (deon) and science (or study) of (logos). The doctrine of duties and obligations, and a view opposed to consequentialism - if one wants to achieve a good result, one must reach it by the right road (“the end does not justify the means”).  Deontology is in an ethical theory- formulated by Immanuel Kant, which assumes the existence of moral norms that should be universally applied and have the character of moral laws. Kant  believed that ethical actions follow universal moral laws, such as “Don’t lie”, “Don’t steal”, “Don’t cheat” Ethics Unwrapped, 2021. <text:span text:style-name="Emphasis"><text:a xlink:type="simple" xlink:href="https://ethicsunwrapped.utexas.edu/glossary/deontology" text:style-name="Internet_20_link" text:visited-style-name="Visited_20_Internet_20_Link">Deontology.</text:a></text:span> [Accessed in April 2021].. Deontology requires that people follow rules and perform their duties The Ethics Centre, 2016. <text:span text:style-name="Emphasis"><text:a xlink:type="simple" xlink:href="https://ethics.org.au/ethics-explainer-deontology/" text:style-name="Internet_20_link" text:visited-style-name="Visited_20_Internet_20_Link">Ethics Explainer: Deontology.</text:a></text:span> [Accessed in April 2021]..</text:p>
      <text:p text:style-name="Text_20_body">Ethics a branch of philosophy concerned with the study of morality and the creation of systems of thought from which moral principles can be derived. Ethics is based on well-founded standards of right and wrong that prescribe what humans ought to do, usually in terms of rights, obligations, benefits to society, fairness, or specific virtues. Personality, mentality, values, culture, education, social environment, personal experience shape individual morality. It is very important to consider the influence of society and the people producing the product when creating a product because each of us has a different vision of the word “ethical” S.J., Thomas Shanks Claire Andre Manuel Velasquez, Michael J. Meyer, 1987. <text:span text:style-name="Emphasis">Issues in Ethics.</text:span> Santa Clara University..</text:p>
      <text:p text:style-name="Text_20_body">Deontological ethics “in philosophy, ethical theories that place special emphasis on the relationship between duty and the morality of human actions. Our behavior is often impacted by the words “must” or “should”. In deontological ethics, an action is considered morally good, not because the product of the action is good, but because of the characteristic of the action.  Deontological ethics also raises awareness of the consequences of each individual's action” Brian Duignan, 2015. <text:span text:style-name="Emphasis"><text:a xlink:type="simple" xlink:href="https://www.britannica.com/topic/deontological-ethics" text:style-name="Internet_20_link" text:visited-style-name="Visited_20_Internet_20_Link">Deontological ethics.</text:a></text:span> [Accessed in April 2021]..</text:p>
      <text:p text:style-name="Text_20_body">Our device has a great connection with deontology, as it contributes to the improvement of the pandemic situation in the world. Our task is to design a device that solves the problem of disorganization and overpopulation in festivals. </text:p>
      <text:h text:style-name="Heading_20_3" text:outline-level="3"><text:bookmark-start text:name="__RefHeading___engineering_ethics_55"/><text:bookmark-start text:name="engineering_ethics"/>6.2 Engineering Ethics<text:bookmark-end text:name="__RefHeading___engineering_ethics_55"/><text:bookmark-end text:name="engineering_ethics"/></text:h>
      <text:p text:style-name="Text_20_body">Engineers should demonstrate honesty and integrity. They must act in accordance with the standard of professional behavior and adhere to the principles of ethical conduct. Engineering has a direct and vital impact on the quality of life for all people. Therefore, it is important that the work performed by engineers is fair, impartial and just, and dedicated to protecting safety and welfare.
Fundamental canons, rules of practice, and professional obligations are below National Society of Professional Engineers, 2007. <text:span text:style-name="Emphasis"><text:a xlink:type="simple" xlink:href="https://web.archive.org/web/20081202180723/http://www.nspe.org/resources/pdfs/Ethics/CodeofEthics/Code-2007-July.pdf" text:style-name="Internet_20_link" text:visited-style-name="Visited_20_Internet_20_Link">Code of Ethics for Engineers.</text:a></text:span> [Accessed in April 2021].: </text:p>
      <text:h text:style-name="Heading_20_5" text:outline-level="5"><text:bookmark-start text:name="__RefHeading___i._fundamental_canons_56"/><text:bookmark-start text:name="i._fundamental_canons"/>I. Fundamental Canons<text:bookmark-end text:name="__RefHeading___i._fundamental_canons_56"/><text:bookmark-end text:name="i._fundamental_canons"/></text:h>
      <text:p text:style-name="Text_20_body">Engineers, in the fulfillment of their professional duties, shall:</text:p>
      <text:list text:style-name="List_20_1" text:continue-numbering="false">
        <text:list-item>
          <text:p text:style-name="List_20_1_Content_First"> Hold paramount the safety, health, and welfare of the public.</text:p>
        </text:list-item>
        <text:list-item>
          <text:p text:style-name="List_20_1_Content"> Perform services only in areas of their competence.</text:p>
        </text:list-item>
        <text:list-item>
          <text:p text:style-name="List_20_1_Content"> Issue public statements only in an objective and truthful manner.</text:p>
        </text:list-item>
        <text:list-item>
          <text:p text:style-name="List_20_1_Content"> Act for each employer or client as faithful agents or trustees.</text:p>
        </text:list-item>
        <text:list-item>
          <text:p text:style-name="List_20_1_Content"> Avoid deceptive acts.</text:p>
        </text:list-item>
        <text:list-item>
          <text:p text:style-name="List_20_1_Content_Last"> Conduct themselves honorably, responsibly, ethically, and lawfully so as to enhance the honor, reputation, and usefulness of the profession.</text:p>
        </text:list-item>
      </text:list>
      <text:h text:style-name="Heading_20_5" text:outline-level="5"><text:bookmark-start text:name="__RefHeading___ii._professional_obligations_57"/><text:bookmark-start text:name="ii._professional_obligations"/>II. Professional Obligations<text:bookmark-end text:name="__RefHeading___ii._professional_obligations_57"/><text:bookmark-end text:name="ii._professional_obligations"/></text:h>
      <text:list text:style-name="List_20_1" text:continue-numbering="false">
        <text:list-item>
          <text:p text:style-name="List_20_1_Content_First"> Engineers shall be guided in all their relations by the highest standards of honesty and integrity.</text:p>
        </text:list-item>
        <text:list-item>
          <text:p text:style-name="List_20_1_Content"> Engineers shall at all times strive to serve the public interest.</text:p>
        </text:list-item>
        <text:list-item>
          <text:p text:style-name="List_20_1_Content"> Engineers shall avoid all conduct or practice that deceives the public.</text:p>
        </text:list-item>
        <text:list-item>
          <text:p text:style-name="List_20_1_Content"> Engineers shall not disclose, without consent, confidential information concerning the business affairs or technical processes of any present or former client or employer, or public body on which they serve.</text:p>
        </text:list-item>
        <text:list-item>
          <text:p text:style-name="List_20_1_Content"> Engineers shall not be influenced in their professional duties by conflicting interests.</text:p>
        </text:list-item>
        <text:list-item>
          <text:p text:style-name="List_20_1_Content"> Engineers shall not attempt to obtain employment or advancement or professional engagements by untruthfully criticizing other engineers, or by other improper or questionable methods.</text:p>
        </text:list-item>
        <text:list-item>
          <text:p text:style-name="List_20_1_Content"> Engineers shall not attempt to injure, maliciously or falsely, directly or indirectly, the professional reputation, prospects, practice, or employment of other engineers. Engineers who believe others are guilty of unethical or illegal practice shall present such information to the proper authority for action.</text:p>
        </text:list-item>
        <text:list-item>
          <text:p text:style-name="List_20_1_Content"> Engineers shall accept personal responsibility for their professional activities, provided, however, that engineers may seek indemnification for services arising out of their practice for other than gross negligence, where the engineer's interests cannot otherwise be protected.</text:p>
        </text:list-item>
        <text:list-item>
          <text:p text:style-name="List_20_1_Content_Last"> Engineers shall give credit for engineering work to those to whom credit is due, and will recognize the proprietary interests of others National Society of Professional Engineers, 2019. <text:span text:style-name="Emphasis"><text:a xlink:type="simple" xlink:href="https://www.nspe.org/resources/ethics/code-ethics" text:style-name="Internet_20_link" text:visited-style-name="Visited_20_Internet_20_Link">Code of Ethics.</text:a></text:span> [Accessed in April 2021]..</text:p>
        </text:list-item>
      </text:list>
      <text:p text:style-name="Text_20_body">It is the inevitable duty of an engineer to take care of the prestige of his profession, to perform it properly. Engineers and their employers must take care of continuous improvement of their knowledge and especially of their profession, disseminate their knowledge, share their experience, create opportunities for education and training of employees.The engineer should work only within the scope of his/her competence. Any decision must be argued based on well-established reasoning. Engineers must properly inform buyers about any information that concerns them. As professionals, engineers are expected to commit to high standards of conduct (NSPE). An engineer should reject any article that could lead to a dangerous situation that threatens human rights, because the main objective of the project should be to ensure the welfare and development of the society. After using someone else's work, achievements etc the engineer must remember to mention the source of the information to prevent plagiarism.</text:p>
      <text:p text:style-name="Text_20_body">In conclusion, the engineering profession involves the use of ethical standards. One should avoid mistakes and approach this profession with great responsibility.  The purpose of this profession is to create something new, to improve the quality of human life. </text:p>
      <text:h text:style-name="Heading_20_3" text:outline-level="3"><text:bookmark-start text:name="__RefHeading___sales_and_marketing_ethics_58"/><text:bookmark-start text:name="sales_and_marketing_ethics"/>6.3 Sales and Marketing Ethics<text:bookmark-end text:name="__RefHeading___sales_and_marketing_ethics_58"/><text:bookmark-end text:name="sales_and_marketing_ethics"/></text:h>
      <text:p text:style-name="Text_20_body">More and more people believe that marketing is used to manipulate audiences to “push” products they don't need. People are more aware of ads that mislead them. Ethics in sales and marketing refers to behavior toward the customer. Through ethical behavior, the customer is treated with respect, honesty, sincerity and integrity. The customer's choices should be paramount. Ethics in marketing means that every marketing expression inspires the customer to buy, but does not mislead the customer.  PipeDrive, 2021. <text:span text:style-name="Emphasis"><text:a xlink:type="simple" xlink:href="https://www.pipedrive.com/en/blog/sales-ethics" text:style-name="Internet_20_link" text:visited-style-name="Visited_20_Internet_20_Link">Sales Ethics: Is There a Code of Ethics for Marketing and Sales?.</text:a></text:span> [Accessed in April 2021]. D. Kirk Davidson, 2002. <text:span text:style-name="Emphasis">The moral dimension of marketing : essays on business ethics.</text:span> Chicago, Ill. : American Marketing Association..</text:p>
      <text:p text:style-name="Text_20_body">Business ethics is a reaction against inappropriate practices that have a negative impact on society. Ethical behavior will help you maximize your efforts in sales and marketing, both short-term and in the long run. 
It is worth mentioning that nowadays many companies do not adhere to ethical values. Often a lot of products do not bring as many benefits to the customer as promised. We come across production for quantity rather than quality. Because of this, we often encounter products whose capabilities are exaggerated, which do not bring any benefits, or which do not work properly.  In social media we can meet many famous people who promote a product, so that we believe that by buying the product we have made the best choice because it was advertised by a person we adore, admire.
Every company is struggling to win in the competition of the market. The constant presence of competition in the market inevitably leads to a clash between different players. To avoid this phenomenon, ethical marketing can be used. If we want our product to be sold in an ethical way, we must work in an honest way,. In the field of sales and marketing, as in any other field, there are many regulations and standards that must be followed. 
Some general ethical marketing principles have been created Nicky LaMarco, 2018. <text:span text:style-name="Emphasis"><text:a xlink:type="simple" xlink:href="https://smallbusiness.chron.com/ethical-practices-sales-marketing-64319.html" text:style-name="Internet_20_link" text:visited-style-name="Visited_20_Internet_20_Link">Ethical Practices in Sales &amp; Marketing.</text:a></text:span> [Accessed in April 2021].:</text:p>
      <text:list text:style-name="List_20_1" text:continue-numbering="false">
        <text:list-item>
          <text:p text:style-name="List_20_1_Content_First"> Truth and honesty are appreciated and respected in all types and marketing channels.</text:p>
        </text:list-item>
        <text:list-item>
          <text:p text:style-name="List_20_1_Content"> Marketing personnel must be guided in their professional activity by their personal ethics.</text:p>
        </text:list-item>
        <text:list-item>
          <text:p text:style-name="List_20_1_Content"> Advertising for your product should not be confused with news and entertainment.</text:p>
        </text:list-item>
        <text:list-item>
          <text:p text:style-name="List_20_1_Content"> The marketers will be honest and transparent about who sponsors their products.</text:p>
        </text:list-item>
        <text:list-item>
          <text:p text:style-name="List_20_1_Content"> Consumers must be treated fairly.</text:p>
        </text:list-item>
        <text:list-item>
          <text:p text:style-name="List_20_1_Content"> Consumer privacy is appreciated and respected at all times and at all costs.</text:p>
        </text:list-item>
        <text:list-item>
          <text:p text:style-name="List_20_1_Content"> Marketing must comply with rules and regulations issued by the government or organizations.</text:p>
        </text:list-item>
        <text:list-item>
          <text:p text:style-name="List_20_1_Content_Last"> Ethics should be discussed openly and honestly in all marketing decisions.</text:p>
        </text:list-item>
      </text:list>
      <text:p text:style-name="Text_20_body">Our team wants to create an unique product, so we follow all the rules and laws to keep everything in the ethical realm. We want to be honest with our customers as well as possible competitors. We will advertise our product clearly and truthfully to our audience. Our team will be guided by personal ethics in their professional activities.</text:p>
      <text:p text:style-name="Text_20_body">Our next topic discussed will be environmental ethics, which refers to the environmental aspect of our product, which we will also emphasize. </text:p>
      <text:h text:style-name="Heading_20_3" text:outline-level="3"><text:bookmark-start text:name="__RefHeading___environmental_ethics_59"/><text:bookmark-start text:name="environmental_ethics"/>6.4 Environmental Ethics<text:bookmark-end text:name="__RefHeading___environmental_ethics_59"/><text:bookmark-end text:name="environmental_ethics"/></text:h>
      <text:p text:style-name="Text_20_body">Environmental ethics is the relationship between humans and the environment and teaches what role ethics plays in this. Environmental ethics teaches that humans are part of society as well as plants, humans, animals. Therefore, it is important to follow laws, morals, and ethics because without the aforementioned beings, there would be no ecosystem Rinkesh, 2019. <text:span text:style-name="Emphasis"><text:a xlink:type="simple" xlink:href="https://www.conserve-energy-future.com/environmental-ethics.php" text:style-name="Internet_20_link" text:visited-style-name="Visited_20_Internet_20_Link">What are Environmental Ethics?.</text:a></text:span> [Accessed in April 2021]..</text:p>
      <text:p text:style-name="Text_20_body">When designing a product, it is important to use environmentally friendly elements in order to protect ecological systems. The most important requirement is to create products from materials that can be recycled and dismantled. The final product must have a positive impact on our planet. Therefore, we will strive to ensure that our scanner achieves maximum performance with minimum energy consumption. We will also ensure that the materials are environmentally friendly. Thanks to use new modules such as NFC, reducing our environmental impact by offering rental and reusing packaging, and finally, adapting to government restrictions. Another thing is that our app can be used at different events, not just festivals, so its versatility can benefit on many levels.</text:p>
      <text:h text:style-name="Heading_20_3" text:outline-level="3"><text:bookmark-start text:name="__RefHeading___liability_60"/><text:bookmark-start text:name="liability"/>6.5 Liability<text:bookmark-end text:name="__RefHeading___liability_60"/><text:bookmark-end text:name="liability"/></text:h>
      <text:p text:style-name="Text_20_body">All companies that create and sell a product are responsible for it. Liability is the legal aspect by which a company is protected from harm and provides a guarantee that the product is compliant. The product must be easy and safe to use. </text:p>
      <text:h text:style-name="Heading_20_5" text:outline-level="5"><text:bookmark-start text:name="__RefHeading___regarding_our_project_we_will_comply_with_the_following_eu_directives_61"/><text:bookmark-start text:name="regarding_our_project_we_will_comply_with_the_following_eu_directives"/>Regarding our project, we will comply with the following EU Directives:<text:bookmark-end text:name="__RefHeading___regarding_our_project_we_will_comply_with_the_following_eu_directives_61"/><text:bookmark-end text:name="regarding_our_project_we_will_comply_with_the_following_eu_directives"/></text:h>
      <text:list text:style-name="Numbering_20_1" text:continue-numbering="false">
        <text:list-item>
          <text:p text:style-name="Numbering_20_1_Content_First"> Machinery legislation (2006/42/CE 2006‐05‐1705‐05‐1717) guarantees a high level of protection for EU workers and citizens, ensures the safety of the machinery and its components entering the European market .</text:p>
        </text:list-item>
        <text:list-item>
          <text:p text:style-name="Numbering_20_1_Content"> Electromagnetic Compatibility Directive (EMC) (2004/108/EC 2004-12-15) Electrical devices can interfere with each other due to the nature of electric current. EMC is intended to regulate side effects (for example, electromagnetic radiation) between electronic components .</text:p>
        </text:list-item>
        <text:list-item>
          <text:p text:style-name="Numbering_20_1_Content"> Low Voltage Directive (LVD) (2014/35/EU) ensures that electrical equipment within certain voltage limits provides a high level of protection for European citizens, and benefits fully from the single market .</text:p>
        </text:list-item>
        <text:list-item>
          <text:p text:style-name="Numbering_20_1_Content"> Radio Equipment Directive (RED) (2014/32/EU) establishes a regulatory framework for placing radio equipment on the market.  Ensures no interference and data security regulation in radio communication with other devices European Comission, 2016. <text:span text:style-name="Emphasis"><text:a xlink:type="simple" xlink:href="https://ec.europa.eu/growth/sectors/electrical-engineering/red-directive_en" text:style-name="Internet_20_link" text:visited-style-name="Visited_20_Internet_20_Link">Radio Equipment Directive (RED).</text:a></text:span> [Accessed in April 2021]..</text:p>
        </text:list-item>
        <text:list-item>
          <text:p text:style-name="Numbering_20_1_Content_Last"> Restriction of Hazardous Substances (ROHS) (2014/32/EU) in Electrical and Electronic Equipment Directive- restricting the use of hazardous substances in electrical and electronic equipment to protect the environment and public health .</text:p>
        </text:list-item>
      </text:list>
      <text:p text:style-name="Text_20_body">Besides EU Directives we will make sure that the logo and product name will not infringe the property of another company. We also intend to register our brand with the team to ensure that we have the right to use the name and logo of our product.</text:p>
      <text:h text:style-name="Heading_20_3" text:outline-level="3"><text:bookmark-start text:name="__RefHeading___summary_62"/><text:bookmark-start text:name="summary4"/>6.6 Summary<text:bookmark-end text:name="__RefHeading___summary_62"/><text:bookmark-end text:name="summary4"/></text:h>
      <text:p text:style-name="Text_20_body">Any company that decides to launch a product should observe ethical codes in order to protect the environment and create a good reputation among customers. Our team is committed to ensure that the product will be of the best quality, with high standards and fair to competitors and customers. Our device will use environmentally friendly materials.
Also, we will use engineering knowledge and take all the valuable tips from the coordinating teachers. In this way, the product will not be defective nor dangerous for the consumer. We have include referencs to all used sources.</text:p>
      <text:p text:style-name="Text_20_body">The next chapter will be about the development of our project.</text:p>
      <text:h text:style-name="Heading_20_2" text:outline-level="2"><text:bookmark-start text:name="__RefHeading___project_development_63"/><text:bookmark-start text:name="project_development"/>7. Project Development<text:bookmark-end text:name="__RefHeading___project_development_63"/><text:bookmark-end text:name="project_development"/></text:h>
      <text:h text:style-name="Heading_20_3" text:outline-level="3"><text:bookmark-start text:name="__RefHeading___introduction_64"/><text:bookmark-start text:name="introduction5"/>7.1 Introduction<text:bookmark-end text:name="__RefHeading___introduction_64"/><text:bookmark-end text:name="introduction5"/></text:h>
      <text:p text:style-name="Text_20_body">Taking into consideration the previous chapters, we will showcase the process of bringing our ideas to life and creating the concept from the early sketches all the way to the final version. Our team's choices are justified by tables comparing each component by price, features and the characteristics.</text:p>
      <text:h text:style-name="Heading_20_3" text:outline-level="3"><text:bookmark-start text:name="__RefHeading___architecture_65"/><text:bookmark-start text:name="architecture"/>7.2 Architecture<text:bookmark-end text:name="__RefHeading___architecture_65"/><text:bookmark-end text:name="architecture"/></text:h>
      <text:p text:style-name="Text_20_body">While creating our black box diagram, we did not take into consideration the internal components and their links to one another. Only the inputs and outputs of the external components were relevant. </text:p>
      <text:p text:style-name="Text_20_body">The first version of black box diagram presents the user's smartphone that shares data with the internal NFC module of the scanner. The NFC scanner is connected to the power grid (initial idea was to apply our device on indoors events). The counting system receives information about scanned smartphones and counts people that entered a given zone of the event. The team did not choose the final back-end system that would be responsible for counting festival participants’ smartphones scanned in the given area. Our device is equipped with a QR code printer that generates code to be scanned by the user’s phone, and then the given code enables the user to be put through to the application updated in real-time according to the information about the crowd density provided by the NFC scanner-counting system connection. Festival attendees will get information about different concerts, crowd density and incentives about alternative activities according to the crowd density in the exact zones.</text:p>
      <text:p text:style-name="Text_20_body">The initial black box diagram is represented below as <text:span text:style-name="Strong_20_Emphasis">Figure </text:span>.</text:p>
      <text:p text:style-name="Plugin_Wrap_Paragraph_Centered">
<draw:frame draw:style-name="media" draw:name="43" text:anchor-type="as-char" draw:z-index="43" svg:width="10.583333333333cm" svg:height="12.978412789585cm"><draw:image xlink:href="Pictures/26b844d17205140c0e47563de1f580a9.png" xlink:type="simple" xlink:show="embed" xlink:actuate="onLoad"/></draw:frame>
</text:p>
      <text:p text:style-name="Text_20_body">Initial black box diagram
</text:p>
      <text:p text:style-name="Text_20_body">Along the way we found ways to improve our concept and the way it operates. The QR code printer was not a good addition since it had many disadvantages, some of which are the creation of queues, unnecessary use of paper, etc.</text:p>
      <text:p text:style-name="Text_20_body">Keeping this in mind, we moved on to an updated black box diagram illustrated in <text:span text:style-name="Strong_20_Emphasis">Figure </text:span>. The user presents his smartphone to our scanner which has an NFC module integrated. ESP32 system connects with a remote database thanks to the integrated WiFi module. ESP32 is responsible for counting festival participants’ smartphones scanned in the given area. The user will be redirected to the ScanGo application which gives the user a map of the festival which is updated in real-time, providing information such as the crowd density, possible paths to take to reach different stages, incentives for alternative activities and concerts taking place.</text:p>
      <text:p text:style-name="Plugin_Wrap_Paragraph_Centered">
<draw:frame draw:style-name="mediacenter" draw:name="44" text:anchor-type="paragraph" draw:z-index="44" svg:width="21.166666666667cm" style:rel-width="100%" svg:height="11.90625cm" style:rel-height="scale"><draw:image xlink:href="Pictures/301fbb6ad6d56079216cd1d528ef4c50.png" xlink:type="simple" xlink:show="embed" xlink:actuate="onLoad"/></draw:frame>
</text:p>
      <text:p text:style-name="Text_20_body">Final Black Box diagram
</text:p>
      <text:h text:style-name="Heading_20_4" text:outline-level="4"><text:bookmark-start text:name="__RefHeading___exterior_design_66"/><text:bookmark-start text:name="exterior_design"/>7.2.1 Exterior design<text:bookmark-end text:name="__RefHeading___exterior_design_66"/><text:bookmark-end text:name="exterior_design"/></text:h>
      <text:p text:style-name="Text_20_body">At first we decided to use only one steel post to support the scanner. Placing two scanners back to back makes it more convenient and this way more people will be able to use our product at one time. An early sketch containing the front and side view is represented in <text:span text:style-name="Strong_20_Emphasis">Figure </text:span>.</text:p>
      <text:p text:style-name="Plugin_Wrap_Paragraph_Centered">
<draw:frame draw:style-name="mediacenter" draw:name="45" text:anchor-type="paragraph" draw:z-index="45" svg:width="21.166666666667cm" style:rel-width="100%" svg:height="11.90625cm" style:rel-height="scale"><draw:image xlink:href="Pictures/f67fc29484801aae489a3ca089a5c77e.png" xlink:type="simple" xlink:show="embed" xlink:actuate="onLoad"/></draw:frame>
</text:p>
      <text:p text:style-name="Text_20_body">Initial sketches
</text:p>
      <text:p text:style-name="Text_20_body">After putting the main idea on a piece of paper we have transposed the scanned sketches on an illustrating software. Afterwards we traced the images so we can get both views with clean and sharp lines. The digital version is represented in <text:span text:style-name="Strong_20_Emphasis">Figure </text:span>. </text:p>
      <text:p text:style-name="Plugin_Wrap_Paragraph_Centered">
<draw:frame draw:style-name="mediacenter" draw:name="46" text:anchor-type="paragraph" draw:z-index="46" svg:width="21.166666666667cm" style:rel-width="100%" svg:height="11.90625cm" style:rel-height="scale"><draw:image xlink:href="Pictures/d9070b6253c4ccb15110f01223c40af4.png" xlink:type="simple" xlink:show="embed" xlink:actuate="onLoad"/></draw:frame>
</text:p>
      <text:p text:style-name="Text_20_body">Front and side view
</text:p>
      <text:p text:style-name="Text_20_body">The team moved on to a more modern and improved shape of the scanner, while placing two of them back to back creating a pentagonal shape. The scanner is composed of three rectangular pieces hollow on the inside, with the internal walls having a thickness of 5 mm. With this shape (<text:span text:style-name="Strong_20_Emphasis">Figure </text:span> ), the internal components are protected from external factors such as weather, people with bad intentions trying to steal, etc.</text:p>
      <text:p text:style-name="Plugin_Wrap_Paragraph_Centered">
<draw:frame draw:style-name="mediacenter" draw:name="47" text:anchor-type="paragraph" draw:z-index="47" svg:width="15.875cm" svg:height="10.766912402428cm"><draw:image xlink:href="Pictures/8393bdff98867661649302201b1615c4.png" xlink:type="simple" xlink:show="embed" xlink:actuate="onLoad"/></draw:frame>
</text:p>
      <text:p text:style-name="Text_20_body">Shape
</text:p>
      <text:p text:style-name="Text_20_body">The scanner is dimensioned so that it is easy to access for every user, with the total height of 130 cm. The inclination angle of 30 degrees provides a good water flow in case of rain. The total dimensions are shown in <text:span text:style-name="Strong_20_Emphasis">Figure </text:span>.</text:p>
      <text:p text:style-name="Plugin_Wrap_Paragraph_Centered">
<draw:frame draw:style-name="mediacenter" draw:name="48" text:anchor-type="paragraph" draw:z-index="48" svg:width="15.875cm" svg:height="12.988636363636cm"><draw:image xlink:href="Pictures/a5bbc1fc2e803b2287dabf367c74aa6d.png" xlink:type="simple" xlink:show="embed" xlink:actuate="onLoad"/></draw:frame>
</text:p>
      <text:p text:style-name="Text_20_body">Scanner dimensions
</text:p>
      <text:h text:style-name="Heading_20_4" text:outline-level="4"><text:bookmark-start text:name="__RefHeading___microcontroller_pins_67"/><text:bookmark-start text:name="microcontroller_pins"/>7.2.2 Microcontroller pins<text:bookmark-end text:name="__RefHeading___microcontroller_pins_67"/><text:bookmark-end text:name="microcontroller_pins"/></text:h>
      <text:p text:style-name="Text_20_body">On average, a typical microcontroller can have from 6 to 60 pins on it, to which you’re expected to attach communications connections, power connections and input and output connections. Every microcontroller’s pins can be configured differently, and most times one pin will have more than only one function. This process of combining functions to one pin is called pin multiplexing.</text:p>
      <text:p text:style-name="Text_20_body">Every pin has a different name, specific to the hardware used. The pin numbering usually starts from the top left corner, which is often marked with a dot .</text:p>
      <text:p text:style-name="Text_20_body">We have created a pin diagram illustrated in <text:span text:style-name="Strong_20_Emphasis">Figure </text:span> to display the connections between the ESP32 microcontroller and the NFC Module.</text:p>
      <text:p text:style-name="Plugin_Wrap_Paragraph_Centered">
<draw:frame draw:style-name="mediacenter" draw:name="49" text:anchor-type="paragraph" draw:z-index="49" svg:width="21.166666666667cm" style:rel-width="100%" svg:height="11.90625cm" style:rel-height="scale"><draw:image xlink:href="Pictures/d5a46a48bdef140ffc4aaf924d32651f.png" xlink:type="simple" xlink:show="embed" xlink:actuate="onLoad"/></draw:frame>
</text:p>
      <text:p text:style-name="Text_20_body">Pin diagram ESP32Learning, 2017. <text:span text:style-name="Emphasis"><text:a xlink:type="simple" xlink:href="http://www.esp32learning.com/code/esp32-and-rfid-rc522-module-example.php" text:style-name="Internet_20_link" text:visited-style-name="Visited_20_Internet_20_Link">ESP32 and RFID-RC522 module example.</text:a></text:span>
</text:p>
      <text:h text:style-name="Heading_20_3" text:outline-level="3"><text:bookmark-start text:name="__RefHeading___components_68"/><text:bookmark-start text:name="components"/>7.3 Components<text:bookmark-end text:name="__RefHeading___components_68"/><text:bookmark-end text:name="components"/></text:h>
      <text:p text:style-name="Text_20_body">RFID vs NFC </text:p>
      <text:p text:style-name="Text_20_body">Radio Frequency IDentification and Near Field Communication are wireless communication technologies with many similarities.</text:p>
      <text:p text:style-name="Text_20_body">RFID’s main purpose is to track and analyse automatically a tag attached to an object using radio waves. RFID has uses such as: tracking personnel, managing inventory, tracking products, managing the supply chain ab&amp;r, 2020. <text:span text:style-name="Emphasis"><text:a xlink:type="simple" xlink:href="https://www.abr.com/what-is-rfid-how-does-rfid-work/" text:style-name="Internet_20_link" text:visited-style-name="Visited_20_Internet_20_Link">What is RFID and How Does RFID Work?.</text:a></text:span> [Accessed in April 2021].. </text:p>
      <text:p text:style-name="Text_20_body">NFC is a wireless form of data exchange, that allows devices to communicate by being in the proximity or touching. Just like Wi-Fi or Bluetooth, NFC is a wireless technology that sends information using radio waves. Its principle is based on RFID which existed before Near Field Communication that transferred signals using electromagnetic induction.</text:p>
      <text:p text:style-name="Text_20_body">We chose to use NFC in our product since most of today’s smartphones have it integrated straight from the factory and it has advantages such asRobert Triggs, 2019. <text:span text:style-name="Emphasis"><text:a xlink:type="simple" xlink:href="https://www.androidauthority.com/what-is-nfc-270730/" text:style-name="Internet_20_link" text:visited-style-name="Visited_20_Internet_20_Link">What is NFC and how does it work.</text:a></text:span> [Accessed in April 2021].:</text:p>
      <text:list text:style-name="List_20_1" text:continue-numbering="false">
        <text:list-item>
          <text:p text:style-name="List_20_1_Content_First">  versatility: it is capable of doing more than just wireless payments;</text:p>
        </text:list-item>
        <text:list-item>
          <text:p text:style-name="List_20_1_Content">   convenient: effortless fast scanning without having to reach for wallet;</text:p>
        </text:list-item>
        <text:list-item>
          <text:p text:style-name="List_20_1_Content">   instant linking between the devices;</text:p>
        </text:list-item>
        <text:list-item>
          <text:p text:style-name="List_20_1_Content">   already implemented;</text:p>
        </text:list-item>
        <text:list-item>
          <text:p text:style-name="List_20_1_Content_Last">   enhanced safetyPriya Viswanathan, 2021. <text:span text:style-name="Emphasis"><text:a xlink:type="simple" xlink:href="https://www.lifewire.com/near-field-communication-pros-and-cons-4042334" text:style-name="Internet_20_link" text:visited-style-name="Visited_20_Internet_20_Link">Near Field Communication: Pros and Cons.</text:a></text:span> [Accessed in April 2021]..</text:p>
        </text:list-item>
      </text:list>
      <text:h text:style-name="Heading_20_4" text:outline-level="4"><text:bookmark-start text:name="__RefHeading___components_comparison_69"/><text:bookmark-start text:name="components_comparison"/>7.3.1 Components comparison<text:bookmark-end text:name="__RefHeading___components_comparison_69"/><text:bookmark-end text:name="components_comparison"/></text:h>
      <text:p text:style-name="Text_20_body">A comparison of the microcontrollers can be found in <text:span text:style-name="Strong_20_Emphasis">Table </text:span>:</text:p>
      <text:p text:style-name="Text_20_body">Components comparison
</text:p>
      <table:table table:style-name="Table">
        <table:table-column/>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Price          </text:p>
          </table:table-cell>
          <table:table-cell office:value-type="string" table:style-name="tableheader">
            <text:p text:style-name="Table_20_Heading">  Size     </text:p>
          </table:table-cell>
          <table:table-cell office:value-type="string" table:style-name="tableheader">
            <text:p text:style-name="Table_20_Heading"> Pros and cons     </text:p>
          </table:table-cell>
          <table:table-cell office:value-type="string" table:style-name="tableheader">
            <text:p text:style-name="Table_20_Heading">  Picture      	 </text:p>
          </table:table-cell>
        </table:table-row>
        <table:table-row>
          <table:table-cell office:value-type="string" table:style-name="tablecell">
            <text:p text:style-name="tablealignright">  Seeeduino V4.2 Seed Studio, 2018. <text:span text:style-name="Emphasis"><text:a xlink:type="simple" xlink:href="https://wiki.seeedstudio.com/Seeeduino_v4.2/" text:style-name="Internet_20_link" text:visited-style-name="Visited_20_Internet_20_Link">Seeeduino v4.2.</text:a></text:span> [Accessed in April 2021]. </text:p>
          </table:table-cell>
          <table:table-cell office:value-type="string" table:style-name="tablecell">
            <text:p text:style-name="tablealignleft"> 10,60 € </text:p>
          </table:table-cell>
          <table:table-cell office:value-type="string" table:style-name="tablecell">
            <text:p text:style-name="tablealignleft"> 68.6 mm x 53.4 mm </text:p>
          </table:table-cell>
          <table:table-cell office:value-type="string" table:style-name="tablecell">
            <text:p text:style-name="tablealignleft"> + Cheap  + Use of a micro-USB port for powering and programming the board.</text:p>
          </table:table-cell>
          <table:table-cell office:value-type="string" table:style-name="tablecell">
            <text:p text:style-name="tablealignleft"> <draw:frame draw:style-name="mediacenter" draw:name="50" text:anchor-type="paragraph" draw:z-index="50" svg:width="5.2916666666667cm" style:rel-width="100%" svg:height="3.96875cm" style:rel-height="scale"><draw:image xlink:href="Pictures/3242ecb62f2d46bae1719de70af18db9.jpg" xlink:type="simple" xlink:show="embed" xlink:actuate="onLoad"/></draw:frame></text:p>
          </table:table-cell>
        </table:table-row>
        <table:table-row>
          <table:table-cell office:value-type="string" table:style-name="tablecell">
            <text:p text:style-name="tablealignright">  Arduino Uno Arduino.cc, 2021. <text:span text:style-name="Emphasis"><text:a xlink:type="simple" xlink:href="https://store.arduino.cc/arduino-uno-rev3" text:style-name="Internet_20_link" text:visited-style-name="Visited_20_Internet_20_Link">ARDUINO UNO REV3.</text:a></text:span> [Accessed in April 2021]. </text:p>
          </table:table-cell>
          <table:table-cell office:value-type="string" table:style-name="tablecell">
            <text:p text:style-name="tablealignleft"> 15,50 € + 4,50 € Shipping    </text:p>
          </table:table-cell>
          <table:table-cell office:value-type="string" table:style-name="tablecell">
            <text:p text:style-name="tablealignleft"> 68.6 mm × 53.3 mm </text:p>
          </table:table-cell>
          <table:table-cell office:value-type="string" table:style-name="tablecell">
            <text:p text:style-name="tablealignleft"> +Reliable; +Accessible due to its popularity; -Size; -Small processing power.   </text:p>
          </table:table-cell>
          <table:table-cell office:value-type="string" table:style-name="tablecell">
            <text:p text:style-name="tablealignleft"><draw:frame draw:style-name="mediacenter" draw:name="51" text:anchor-type="paragraph" draw:z-index="51" svg:width="5.2916666666667cm" style:rel-width="100%" svg:height="5.2916666666667cm" style:rel-height="scale"><draw:image xlink:href="Pictures/2fd6fabc454e5b9151409a4df4c82137.jpg" xlink:type="simple" xlink:show="embed" xlink:actuate="onLoad"/></draw:frame> </text:p>
          </table:table-cell>
        </table:table-row>
        <table:table-row>
          <table:table-cell office:value-type="string" table:style-name="tablecell">
            <text:p text:style-name="tablealignright">  Arduino Nano Ranjit Bhinge, 2020. <text:span text:style-name="Emphasis"><text:a xlink:type="simple" xlink:href="https://www.quora.com/What-is-the-difference-between-the-Arduino-Nano-and-the-Arduino-Uno" text:style-name="Internet_20_link" text:visited-style-name="Visited_20_Internet_20_Link">What is the difference between the Arduino Nano and the Arduino Uno?.</text:a></text:span> [Accessed in April 2021]. </text:p>
          </table:table-cell>
          <table:table-cell office:value-type="string" table:style-name="tablecell">
            <text:p text:style-name="tablealignleft"> 11,90 € + 3,70 € Shipping    </text:p>
          </table:table-cell>
          <table:table-cell office:value-type="string" table:style-name="tablecell">
            <text:p text:style-name="tablealignleft"> 18 mm x 45 mm </text:p>
          </table:table-cell>
          <table:table-cell office:value-type="string" table:style-name="tablecell">
            <text:p text:style-name="tablealignleft"> +Smaller size than Arduino Uno; +Size -Uses a Mini-B USB port.   </text:p>
          </table:table-cell>
          <table:table-cell office:value-type="string" table:style-name="tablecell">
            <text:p text:style-name="tablealignleft"> <draw:frame draw:style-name="mediacenter" draw:name="52" text:anchor-type="paragraph" draw:z-index="52" svg:width="5.2916666666667cm" style:rel-width="100%" svg:height="4.2756666666667cm" style:rel-height="scale"><draw:image xlink:href="Pictures/adae306daf4a7d3e9ea0f41003b095e4.jpg" xlink:type="simple" xlink:show="embed" xlink:actuate="onLoad"/></draw:frame> </text:p>
          </table:table-cell>
        </table:table-row>
        <table:table-row>
          <table:table-cell office:value-type="string" table:style-name="tablecell">
            <text:p text:style-name="tablealigncenter">  Seeeduino Nano Seed Studio, 2018. <text:span text:style-name="Emphasis"><text:a xlink:type="simple" xlink:href="https://wiki.seeedstudio.com/Seeeduino-Nano/" text:style-name="Internet_20_link" text:visited-style-name="Visited_20_Internet_20_Link">Seeeduino Nano.</text:a></text:span> [Accessed in April 2021].   </text:p>
          </table:table-cell>
          <table:table-cell office:value-type="string" table:style-name="tablecell">
            <text:p text:style-name="tablealignleft"> 7.71 € + 4 € Shipping    </text:p>
          </table:table-cell>
          <table:table-cell office:value-type="string" table:style-name="tablecell">
            <text:p text:style-name="tablealignleft"> 43 mm x 18 mm </text:p>
          </table:table-cell>
          <table:table-cell office:value-type="string" table:style-name="tablecell">
            <text:p text:style-name="tablealignleft"> +Price; +Size.    </text:p>
          </table:table-cell>
          <table:table-cell office:value-type="string" table:style-name="tablecell">
            <text:p text:style-name="tablealignleft"><draw:frame draw:style-name="mediacenter" draw:name="53" text:anchor-type="paragraph" draw:z-index="53" svg:width="5.2916666666667cm" style:rel-width="100%" svg:height="3.96875cm" style:rel-height="scale"><draw:image xlink:href="Pictures/aa679a42dd42918288bda5ef4b2b050a.png" xlink:type="simple" xlink:show="embed" xlink:actuate="onLoad"/></draw:frame> </text:p>
          </table:table-cell>
        </table:table-row>
        <table:table-row>
          <table:table-cell office:value-type="string" table:style-name="tablecell">
            <text:p text:style-name="tablealignright">  PocketBeagle Beagleboard, 2021. <text:span text:style-name="Emphasis"><text:a xlink:type="simple" xlink:href="https://beagleboard.org/p/products/pocketbeagle" text:style-name="Internet_20_link" text:visited-style-name="Visited_20_Internet_20_Link">PocketBeagle.</text:a></text:span> </text:p>
          </table:table-cell>
          <table:table-cell office:value-type="string" table:style-name="tablecell">
            <text:p text:style-name="tablealignleft"> 25,10 € </text:p>
          </table:table-cell>
          <table:table-cell office:value-type="string" table:style-name="tablecell">
            <text:p text:style-name="tablealignleft"> 56 mm x 35 mm x 5 mm </text:p>
          </table:table-cell>
          <table:table-cell office:value-type="string" table:style-name="tablecell">
            <text:p text:style-name="tablealigncenter">  +Has space for analog inputs, digital IOs and other peripherals- Wi-fi &amp; Bluetooth not integrated;    </text:p>
          </table:table-cell>
          <table:table-cell office:value-type="string" table:style-name="tablecell">
            <text:p text:style-name="tablealignleft"> <draw:frame draw:style-name="mediacenter" draw:name="54" text:anchor-type="paragraph" draw:z-index="54" svg:width="5.2916666666667cm" style:rel-width="100%" svg:height="2.5962239583333cm" style:rel-height="scale"><draw:image xlink:href="Pictures/ac3d250a198f0f2249647820469a9b90.jpg" xlink:type="simple" xlink:show="embed" xlink:actuate="onLoad"/></draw:frame></text:p>
          </table:table-cell>
        </table:table-row>
        <table:table-row>
          <table:table-cell office:value-type="string" table:style-name="tablecell">
            <text:p text:style-name="tablealignright">  NodeMCU v2 Make-it, 2019. <text:span text:style-name="Emphasis"><text:a xlink:type="simple" xlink:href="https://www.make-it.ca/nodemcu-arduino/nodemcu-details-specifications/" text:style-name="Internet_20_link" text:visited-style-name="Visited_20_Internet_20_Link">The Importance of Effective Communication in Project Management.</text:a></text:span> [Accessed in March 2021]. </text:p>
          </table:table-cell>
          <table:table-cell office:value-type="string" table:style-name="tablecell">
            <text:p text:style-name="tablealignleft"> 6,13 € + 0.83 € Shipping</text:p>
          </table:table-cell>
          <table:table-cell office:value-type="string" table:style-name="tablecell">
            <text:p text:style-name="tablealignleft"> 49 mm x 24.5 mm x 13 mm </text:p>
          </table:table-cell>
          <table:table-cell office:value-type="string" table:style-name="tablecell">
            <text:p text:style-name="tablealignleft"> +Price  </text:p>
          </table:table-cell>
          <table:table-cell office:value-type="string" table:style-name="tablecell">
            <text:p text:style-name="tablealignleft"><draw:frame draw:style-name="mediacenter" draw:name="55" text:anchor-type="paragraph" draw:z-index="55" svg:width="5.2916666666667cm" style:rel-width="100%" svg:height="3.96875cm" style:rel-height="scale"><draw:image xlink:href="Pictures/bc94264e0e9831dbb0814805bfc3121d.jpg" xlink:type="simple" xlink:show="embed" xlink:actuate="onLoad"/></draw:frame> </text:p>
          </table:table-cell>
        </table:table-row>
        <table:table-row>
          <table:table-cell office:value-type="string" table:style-name="tablecell">
            <text:p text:style-name="tablealignright">  Raspberry Pi Zero W Lucy Hattersley, 2018. <text:span text:style-name="Emphasis"><text:a xlink:type="simple" xlink:href="https://magpi.raspberrypi.org/articles/raspberry-pi-specs-benchmarks" text:style-name="Internet_20_link" text:visited-style-name="Visited_20_Internet_20_Link">Raspberry Pi 4.</text:a></text:span> </text:p>
          </table:table-cell>
          <table:table-cell office:value-type="string" table:style-name="tablecell">
            <text:p text:style-name="tablealignleft"> 27,50 € + 4.50 € Shipping   </text:p>
          </table:table-cell>
          <table:table-cell office:value-type="string" table:style-name="tablecell">
            <text:p text:style-name="tablealignleft"> 65 mm x 30.5 mm x 5 mm </text:p>
          </table:table-cell>
          <table:table-cell office:value-type="string" table:style-name="tablecell">
            <text:p text:style-name="tablealignleft"> + Wi-fi &amp; Bluetooth integrated; + Adaptability;  Expensive   </text:p>
          </table:table-cell>
          <table:table-cell office:value-type="string" table:style-name="tablecell">
            <text:p text:style-name="tablealignleft"> <draw:frame draw:style-name="mediacenter" draw:name="56" text:anchor-type="paragraph" draw:z-index="56" svg:width="5.2916666666667cm" style:rel-width="100%" svg:height="5.2916666666667cm" style:rel-height="scale"><draw:image xlink:href="Pictures/242ccd33cfed167185637a53f8b4cdfc.jpg" xlink:type="simple" xlink:show="embed" xlink:actuate="onLoad"/></draw:frame></text:p>
          </table:table-cell>
        </table:table-row>
        <table:table-row>
          <table:table-cell office:value-type="string" table:style-name="tablecell">
            <text:p text:style-name="tablealignright">  Atmega John Teel, 2020. <text:span text:style-name="Emphasis"><text:a xlink:type="simple" xlink:href="https://predictabledesigns.com/atmega-versus-stm32-which-microcontroller-is-best-for-your-application/" text:style-name="Internet_20_link" text:visited-style-name="Visited_20_Internet_20_Link">ATmega versus STM32 – Which Microcontroller is Best for Your Application.</text:a></text:span> [Accessed in April 2021].</text:p>
          </table:table-cell>
          <table:table-cell office:value-type="string" table:style-name="tablecell">
            <text:p text:style-name="tablealignleft"> 10.64 €    </text:p>
          </table:table-cell>
          <table:table-cell office:value-type="string" table:style-name="tablecell">
            <text:p text:style-name="tablealignleft"> 37.4 mm x 6.76 mm x 3.28 mm </text:p>
          </table:table-cell>
          <table:table-cell office:value-type="string" table:style-name="tablecell">
            <text:p text:style-name="tablealignleft"> -Due to the larger feature size of their internal transistors, it withstands electrostatic discharge.   </text:p>
          </table:table-cell>
          <table:table-cell office:value-type="string" table:style-name="tablecell">
            <text:p text:style-name="tablealignleft"> <draw:frame draw:style-name="mediacenter" draw:name="57" text:anchor-type="paragraph" draw:z-index="57" svg:width="5.2916666666667cm" style:rel-width="100%" svg:height="5.2916666666667cm" style:rel-height="scale"><draw:image xlink:href="Pictures/211e29d9c2f5603834eafad9d7fe8d18.jpg" xlink:type="simple" xlink:show="embed" xlink:actuate="onLoad"/></draw:frame></text:p>
          </table:table-cell>
        </table:table-row>
        <table:table-row>
          <table:table-cell office:value-type="string" table:style-name="tablecell">
            <text:p text:style-name="tablealignleft"> ESP32 Espressif Systems (Shanghai), 2021. <text:span text:style-name="Emphasis"><text:a xlink:type="simple" xlink:href="https://www.espressif.com/sites/default/files/documentation/esp32-wroom-32_datasheet_en.pdf" text:style-name="Internet_20_link" text:visited-style-name="Visited_20_Internet_20_Link">ESP32­-WROOM­-32.</text:a></text:span> </text:p>
          </table:table-cell>
          <table:table-cell office:value-type="string" table:style-name="tablecell">
            <text:p text:style-name="tablealignleft"> 12 € </text:p>
          </table:table-cell>
          <table:table-cell office:value-type="string" table:style-name="tablecell">
            <text:p text:style-name="tablealignleft">18.00 mm × 25.50 mm × 3.10 mm </text:p>
          </table:table-cell>
          <table:table-cell office:value-type="string" table:style-name="tablecell">
            <text:p text:style-name="tablealignleft"> +Wi-Fi &amp; Bluetooth integrated; +Fast speed; - Not recommended for beginners </text:p>
          </table:table-cell>
          <table:table-cell office:value-type="string" table:style-name="tablecell">
            <text:p text:style-name="tablealignleft"> <draw:frame draw:style-name="mediacenter" draw:name="58" text:anchor-type="paragraph" draw:z-index="58" svg:width="5.2916666666667cm" style:rel-width="100%" svg:height="5.2916666666667cm" style:rel-height="scale"><draw:image xlink:href="Pictures/b99c6b11afb4da328d041e230c205f10.jpeg" xlink:type="simple" xlink:show="embed" xlink:actuate="onLoad"/></draw:frame></text:p>
          </table:table-cell>
        </table:table-row>
      </table:table>
      <text:p text:style-name="Text_20_body">Firstly, we wanted to implement the Arduino Uno system. It is one of the most common Arduino boards available, and it has some user-friendly features, including large 2.54mm pitched sockets for connecting to external devices and a large USB B connector.
Next, we were suggested to focus on the ESP32 system rather than the Arduino Uno according to complexity of ESP32. Our team did the research about the differences between Arduino Uno and ESP32 and presented the results in <text:span text:style-name="Strong_20_Emphasis">Table </text:span>:</text:p>
      <text:p text:style-name="Text_20_body">Arduino Uno vs ESP32
</text:p>
      <table:table table:style-name="Table">
        <table:table-column/>
        <table:table-column/>
        <table:table-row>
          <table:table-cell office:value-type="string" table:style-name="tableheader">
            <text:p text:style-name="Table_20_Heading"> Arduino Uno </text:p>
          </table:table-cell>
          <table:table-cell office:value-type="string" table:style-name="tableheader">
            <text:p text:style-name="Table_20_Heading"> ESP32 </text:p>
          </table:table-cell>
        </table:table-row>
        <table:table-row>
          <table:table-cell office:value-type="string" table:style-name="tablecell">
            <text:p text:style-name="tablealignleft">No wifi module integrated </text:p>
          </table:table-cell>
          <table:table-cell office:value-type="string" table:style-name="tablecell">
            <text:p text:style-name="tablealignleft">Wifi module included </text:p>
          </table:table-cell>
        </table:table-row>
        <table:table-row>
          <table:table-cell office:value-type="string" table:style-name="tablecell">
            <text:p text:style-name="tablealignleft">No Bluetooth integrated </text:p>
          </table:table-cell>
          <table:table-cell office:value-type="string" table:style-name="tablecell">
            <text:p text:style-name="tablealignleft">Bluetooth integrated </text:p>
          </table:table-cell>
        </table:table-row>
        <table:table-row>
          <table:table-cell office:value-type="string" table:style-name="tablecell">
            <text:p text:style-name="tablealignleft">Easier configuration </text:p>
          </table:table-cell>
          <table:table-cell office:value-type="string" table:style-name="tablecell">
            <text:p text:style-name="tablealignleft">Longer configuration </text:p>
          </table:table-cell>
        </table:table-row>
        <table:table-row>
          <table:table-cell office:value-type="string" table:style-name="tablecell">
            <text:p text:style-name="tablealignleft">Better choice for new makers </text:p>
          </table:table-cell>
          <table:table-cell office:value-type="string" table:style-name="tablecell">
            <text:p text:style-name="tablealignleft">More demanding according to programming skills; advanced version of Arduino </text:p>
          </table:table-cell>
        </table:table-row>
        <table:table-row>
          <table:table-cell office:value-type="string" table:style-name="tablecell">
            <text:p text:style-name="tablealignleft">More expensive </text:p>
          </table:table-cell>
          <table:table-cell office:value-type="string" table:style-name="tablecell">
            <text:p text:style-name="tablealignleft">Cheaper </text:p>
          </table:table-cell>
        </table:table-row>
        <table:table-row>
          <table:table-cell office:value-type="string" table:style-name="tablecell">
            <text:p text:style-name="tablealignleft">Slower </text:p>
          </table:table-cell>
          <table:table-cell office:value-type="string" table:style-name="tablecell">
            <text:p text:style-name="tablealignleft">Faster </text:p>
          </table:table-cell>
        </table:table-row>
        <table:table-row>
          <table:table-cell office:value-type="string" table:style-name="tablecell">
            <text:p text:style-name="tablealignleft">Downloading the Arduino IDE and plugging in Arduino required; any modifications are required </text:p>
          </table:table-cell>
          <table:table-cell office:value-type="string" table:style-name="tablecell">
            <text:p text:style-name="tablealignleft">Additional libraries required in order to use Arduino IDE </text:p>
          </table:table-cell>
        </table:table-row>
      </table:table>
      <text:p text:style-name="Text_20_body">To sum up, the ESP32 dev kit is actually cheaper than Arduino Uno, which means that we get a more powerful board for a lower price. At the level where you use your existing Arduino skills to work with the ESP32, we can treat the ESP32 as a supercharged Arduino Uno: faster, better in many respects Tech Explorations, 2020. <text:span text:style-name="Emphasis"><text:a xlink:type="simple" xlink:href="https://techexplorations.com/guides/esp32/begin/esp32ard/" text:style-name="Internet_20_link" text:visited-style-name="Visited_20_Internet_20_Link">The ESP32 compared to the Arduino.</text:a></text:span>. 
The ESP32 is a powerful 32 bit microcontroller with integrated Wi-Fi and Bluetooth 4.2. Due to the low cost combined with great power and the opportunity to connect the ESP32 to many other electronic devices, the microcontroller is well suited for IoT projects Diyi0t, 2020. <text:span text:style-name="Emphasis"><text:a xlink:type="simple" xlink:href="https://diyi0t.com/esp32-tutorial-what-do-you-have-to-know-about-the-esp32-microcontroller/" text:style-name="Internet_20_link" text:visited-style-name="Visited_20_Internet_20_Link">What do you have to know about the ESP32 microcontroller?.</text:a></text:span> .</text:p>
      <text:p text:style-name="Text_20_body">Batteries comparison can be found in <text:span text:style-name="Strong_20_Emphasis">Table </text:span>:</text:p>
      <text:p text:style-name="Text_20_body">Batteries comparison
</text:p>
      <table:table table:style-name="Table">
        <table:table-column/>
        <table:table-column/>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Price </text:p>
          </table:table-cell>
          <table:table-cell office:value-type="string" table:style-name="tableheader">
            <text:p text:style-name="Table_20_Heading"> Size </text:p>
          </table:table-cell>
          <table:table-cell office:value-type="string" table:style-name="tableheader">
            <text:p text:style-name="Table_20_Heading"> Characteristics </text:p>
          </table:table-cell>
          <table:table-cell office:value-type="string" table:style-name="tableheader">
            <text:p text:style-name="Table_20_Heading"> Pros and cons </text:p>
          </table:table-cell>
          <table:table-cell office:value-type="string" table:style-name="tableheader">
            <text:p text:style-name="Table_20_Heading"> Picture </text:p>
          </table:table-cell>
        </table:table-row>
        <table:table-row>
          <table:table-cell office:value-type="string" table:style-name="tablecell">
            <text:p text:style-name="tablealignleft">LiFePO4 Battery Electrofun, 2021. <text:span text:style-name="Emphasis"><text:a xlink:type="simple" xlink:href="https://www.electrofun.pt/baterias-e-pilhas/bateria-lithium-26650-37v-3500ma-recarregavel" text:style-name="Internet_20_link" text:visited-style-name="Visited_20_Internet_20_Link">BATERIA LITHIUM 26650.</text:a></text:span> </text:p>
          </table:table-cell>
          <table:table-cell office:value-type="string" table:style-name="tablecell">
            <text:p text:style-name="tablealignleft"> 3.99 € + 4.50 € Shipping </text:p>
          </table:table-cell>
          <table:table-cell office:value-type="string" table:style-name="tablecell">
            <text:p text:style-name="tablealignleft">32 mm x 70 </text:p>
          </table:table-cell>
          <table:table-cell office:value-type="string" table:style-name="tablecell">
            <text:p text:style-name="tablealignleft"> Number of recharges: 5000; minimum discharge voltage: 2,5 V; maximum charge voltage: 3.65 V; working voltage: 3.0V - 3.2V; Energy density: 100 Wh/kg … 265 Wh/kg </text:p>
          </table:table-cell>
          <table:table-cell office:value-type="string" table:style-name="tablecell">
            <text:p text:style-name="tablealignleft"> +Suitable for the ESP32 when the main goal is to power a circuit for a maximum time; - Very complicated to charge the battery while in use  </text:p>
          </table:table-cell>
          <table:table-cell office:value-type="string" table:style-name="tablecell">
            <text:p text:style-name="tablealignleft"><draw:frame draw:style-name="mediacenter" draw:name="59" text:anchor-type="paragraph" draw:z-index="59" svg:width="5.2916666666667cm" style:rel-width="100%" svg:height="3.3072916666667cm" style:rel-height="scale"><draw:image xlink:href="Pictures/6bbcba43189eb07f679dd8bdb7f33a09.jpg" xlink:type="simple" xlink:show="embed" xlink:actuate="onLoad"/></draw:frame> </text:p>
          </table:table-cell>
        </table:table-row>
        <table:table-row>
          <table:table-cell office:value-type="string" table:style-name="tablecell">
            <text:p text:style-name="tablealignleft">AAA NiMH Batteries Electrofun, 2021. <text:span text:style-name="Emphasis"><text:a xlink:type="simple" xlink:href="https://www.electrofun.pt/baterias-e-pilhas/bateria-ni-mh-aaa-12v-800ma-4x-blister" text:style-name="Internet_20_link" text:visited-style-name="Visited_20_Internet_20_Link">BATERIA NI-MH AAA.</text:a></text:span> </text:p>
          </table:table-cell>
          <table:table-cell office:value-type="string" table:style-name="tablecell">
            <text:p text:style-name="tablealignleft"> 6,13 € + 4.50 € Shipping</text:p>
          </table:table-cell>
          <table:table-cell office:value-type="string" table:style-name="tablecell">
            <text:p text:style-name="tablealignleft">10.5 mm in diameter and 44.5 mm in length </text:p>
          </table:table-cell>
          <table:table-cell office:value-type="string" table:style-name="tablecell">
            <text:p text:style-name="tablealignleft">Minimum discharge voltage: 0.8V; Working voltage: 1.2 … 1.25V; Maximum charge voltage: 1.4V; Number of recharges: 1000; Energy density: 60 Wh/kg … 120 Wh/kg</text:p>
          </table:table-cell>
          <table:table-cell office:value-type="string" table:style-name="tablecell">
            <text:p text:style-name="tablealignleft"> -Low energy density </text:p>
          </table:table-cell>
          <table:table-cell office:value-type="string" table:style-name="tablecell">
            <text:p text:style-name="tablealignleft"><draw:frame draw:style-name="mediacenter" draw:name="60" text:anchor-type="paragraph" draw:z-index="60" svg:width="5.2916666666667cm" style:rel-width="100%" svg:height="5.2916666666667cm" style:rel-height="scale"><draw:image xlink:href="Pictures/e212bbf92e64778ad777bed64c353dc9.jpg" xlink:type="simple" xlink:show="embed" xlink:actuate="onLoad"/></draw:frame> </text:p>
          </table:table-cell>
        </table:table-row>
        <table:table-row>
          <table:table-cell office:value-type="string" table:style-name="tablecell">
            <text:p text:style-name="tablealignleft">9V Alkaline Block Battery (6 AA Alkaline Batteries connected in series) Solectro, 2021. <text:span text:style-name="Emphasis"><text:a xlink:type="simple" xlink:href="https://solectroshop.com/pt/baterias-convencionais/253-9v-e-bloco-varta-industrial-4022-6f22-6lr61-580mah-stack.html?gclid=CjwKCAjw7J6EBhBDEiwA5UUM2oWPDKGPxCyGpRiITD9ufsniOtc_kGfn9dvgjcmzfmsswJRm9WwTxhoCuQAQAvD_BwE" text:style-name="Internet_20_link" text:visited-style-name="Visited_20_Internet_20_Link">Bateria 9V/E Bloco Varta Industrial.</text:a></text:span> </text:p>
          </table:table-cell>
          <table:table-cell office:value-type="string" table:style-name="tablecell">
            <text:p text:style-name="tablealignleft">1,75 € + 4.99 € Shipping </text:p>
          </table:table-cell>
          <table:table-cell office:value-type="string" table:style-name="tablecell">
            <text:p text:style-name="tablealignleft">48.5 mm x 17.5 mm x 26.5 mm</text:p>
          </table:table-cell>
          <table:table-cell office:value-type="string" table:style-name="tablecell">
            <text:p text:style-name="tablealignleft">Minimum discharge voltage: 6V; Working voltage: 9V; Maximum charge voltage: 9.9V; Number of recharges: 500; Energy density: 80 Wh/kg</text:p>
          </table:table-cell>
          <table:table-cell office:value-type="string" table:style-name="tablecell">
            <text:p text:style-name="tablealignleft"> +No external components needed; - short lifespan of battery powered system </text:p>
          </table:table-cell>
          <table:table-cell office:value-type="string" table:style-name="tablecell">
            <text:p text:style-name="tablealignleft"><draw:frame draw:style-name="mediacenter" draw:name="61" text:anchor-type="paragraph" draw:z-index="61" svg:width="5.2916666666667cm" style:rel-width="100%" svg:height="5.2916666666667cm" style:rel-height="scale"><draw:image xlink:href="Pictures/7a0f5c7bce85874d6ccfb6c3faaec568.jpg" xlink:type="simple" xlink:show="embed" xlink:actuate="onLoad"/></draw:frame> </text:p>
          </table:table-cell>
        </table:table-row>
        <table:table-row>
          <table:table-cell office:value-type="string" table:style-name="tablecell">
            <text:p text:style-name="tablealignleft">AA Alkaline Battery Farnell, 2021. <text:span text:style-name="Emphasis"><text:a xlink:type="simple" xlink:href="https://pt.farnell.com/energizer/629563/alkaline-battery-1-5v-n-2pk/dp/2507362" text:style-name="Internet_20_link" text:visited-style-name="Visited_20_Internet_20_Link">Energizer 629563.</text:a></text:span> </text:p>
          </table:table-cell>
          <table:table-cell office:value-type="string" table:style-name="tablecell">
            <text:p text:style-name="tablealignleft"> 6,68 € + 14,00 € Shipping</text:p>
          </table:table-cell>
          <table:table-cell office:value-type="string" table:style-name="tablecell">
            <text:p text:style-name="tablealignleft">49.2–50.5 mm x 13.5–14.5 mm </text:p>
          </table:table-cell>
          <table:table-cell office:value-type="string" table:style-name="tablecell">
            <text:p text:style-name="tablealignleft">Minimum discharge voltage: 1V; Working voltage: 1.5V; Maximum charge voltage: 1.65V; Number of recharges: 500; Energy density: 80 Wh/kg </text:p>
          </table:table-cell>
          <table:table-cell office:value-type="string" table:style-name="tablecell">
            <text:p text:style-name="tablealignleft">-When the ESP32 starts up, it pulls so much current out of the AA alkaline batteries that the voltage drops entirely to zero, resetting/crashing the ESP32 </text:p>
          </table:table-cell>
          <table:table-cell office:value-type="string" table:style-name="tablecell">
            <text:p text:style-name="tablealignleft"><draw:frame draw:style-name="mediacenter" draw:name="62" text:anchor-type="paragraph" draw:z-index="62" svg:width="5.2916666666667cm" style:rel-width="100%" svg:height="5.2916666666667cm" style:rel-height="scale"><draw:image xlink:href="Pictures/784c317435266309f39000f5e93c5179.jpg" xlink:type="simple" xlink:show="embed" xlink:actuate="onLoad"/></draw:frame> </text:p>
          </table:table-cell>
        </table:table-row>
      </table:table>
      <text:p text:style-name="Text_20_body">The team focused on finding the best type of ESP32 and the battery that will be able to charge our device for many hours of festival. Our choice is TTGO ESP32 with battery 18650 support and OLED display (0.96 inch). The device has a built-in battery charger for battery 18650 and micro USB port that can be connected to the solar panel responsible for charging our device. </text:p>
      <text:p text:style-name="Text_20_body">The following <text:span text:style-name="Strong_20_Emphasis">Figure </text:span> depicts TTGO ESP32:</text:p>
      <text:p text:style-name="Plugin_Wrap_Paragraph_Centered">
<draw:frame draw:style-name="mediacenter" draw:name="63" text:anchor-type="paragraph" draw:z-index="63" svg:width="10.583333333333cm" svg:height="10.583333333333cm"><draw:image xlink:href="Pictures/a719a976c243d443023b658e423eb52b.jpeg" xlink:type="simple" xlink:show="embed" xlink:actuate="onLoad"/></draw:frame>
</text:p>
      <text:p text:style-name="Text_20_body">TTGO ESP32 Botnroll, 2021. <text:span text:style-name="Emphasis"><text:a xlink:type="simple" xlink:href="https://www.botnroll.com/pt/esp/3387-wemos-ttgo-esp32-suporte-bateria-18650-display-oled-0-96inch.html" text:style-name="Internet_20_link" text:visited-style-name="Visited_20_Internet_20_Link">WEMOS TTGO ESP32 + SUPORTE BATERIA 18650 + DISPLAY OLED.</text:a></text:span> 
</text:p>
      <text:p text:style-name="Text_20_body">In the 3D model we have modeled the connection between the solar panel and the ESP32 microcontroller, using a micro USB cable. <text:span text:style-name="Strong_20_Emphasis">Figure </text:span> showcases a close-up of the two components attached.</text:p>
      <text:p text:style-name="Plugin_Wrap_Paragraph_Centered">
<draw:frame draw:style-name="mediacenter" draw:name="64" text:anchor-type="paragraph" draw:z-index="64" svg:width="21.166666666667cm" style:rel-width="100%" svg:height="11.90625cm" style:rel-height="scale"><draw:image xlink:href="Pictures/93fce2175fbc072361e79f52dc06e9ea.png" xlink:type="simple" xlink:show="embed" xlink:actuate="onLoad"/></draw:frame>
</text:p>
      <text:p text:style-name="Text_20_body">ESP32 and Solar panel connection
</text:p>
      <text:p text:style-name="Text_20_body">The chosen battery is battery rechargeable XTAR 18650 3000mAh Li-ion presented in <text:span text:style-name="Strong_20_Emphasis">Figure </text:span> below:</text:p>
      <text:p text:style-name="Plugin_Wrap_Paragraph_Centered">
<draw:frame draw:style-name="mediacenter" draw:name="65" text:anchor-type="paragraph" draw:z-index="65" svg:width="7.9375cm" style:rel-width="100%" svg:height="7.9375cm" style:rel-height="scale"><draw:image xlink:href="Pictures/bf173f8619bf3187b8dae726ccf00d00.jpg" xlink:type="simple" xlink:show="embed" xlink:actuate="onLoad"/></draw:frame>
</text:p>
      <text:p text:style-name="Text_20_body">XTAR 18650 Solectro, 2021. <text:span text:style-name="Emphasis"><text:a xlink:type="simple" xlink:href="https://solectroshop.com/pt/li-ion-bateria/1912-bateria-recarregavel-xtar-18650-3000mah-li-ion.html?gclid=Cj0KCQjws-OEBhCkARIsAPhOkIafFaFooXI45WQPlu0rNfRz0EqfMDerMtgha4svr-UQ1kapbALlKWwaAsJYEALw_wcB" text:style-name="Internet_20_link" text:visited-style-name="Visited_20_Internet_20_Link">Bateria recarregável XTAR 18650 3000mAh Li-ion.</text:a></text:span>
</text:p>
      <text:p text:style-name="Text_20_body">The team wanted to implement the idea of solar panel charging in the device to use it for outdoor festivals. On our list of materials there was a portable monocrystalline silicon solar panel in a PET package, with an integrated voltage regulator output of 5V with a USB plug. It can supply plenty of power in various environments to prevent the system from shutting down. 
The solar panel and other electronic components are included in the following <text:span text:style-name="Strong_20_Emphasis">Table </text:span>:</text:p>
      <text:p text:style-name="Text_20_body">Power table of the internal components
</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Component </text:p>
          </table:table-cell>
          <table:table-cell office:value-type="string" table:style-name="tableheader">
            <text:p text:style-name="Table_20_Heading"> Provider </text:p>
          </table:table-cell>
          <table:table-cell office:value-type="string" table:style-name="tableheader">
            <text:p text:style-name="Table_20_Heading"> I (A) </text:p>
          </table:table-cell>
          <table:table-cell office:value-type="string" table:style-name="tableheader">
            <text:p text:style-name="Table_20_Heading"> Ah </text:p>
          </table:table-cell>
          <table:table-cell office:value-type="string" table:style-name="tableheader">
            <text:p text:style-name="Table_20_Heading"> U (V) </text:p>
          </table:table-cell>
          <table:table-cell office:value-type="string" table:style-name="tableheader">
            <text:p text:style-name="Table_20_Heading"> P (W) = I x U </text:p>
          </table:table-cell>
          <table:table-cell office:value-type="string" table:style-name="tableheader">
            <text:p text:style-name="Table_20_Heading"> P (kW) </text:p>
          </table:table-cell>
          <table:table-cell office:value-type="string" table:style-name="tableheader">
            <text:p text:style-name="Table_20_Heading"> kWh </text:p>
          </table:table-cell>
        </table:table-row>
        <table:table-row>
          <table:table-cell office:value-type="string" table:style-name="tablecell">
            <text:p text:style-name="tablealignleft"> ESP32 wemos </text:p>
          </table:table-cell>
          <table:table-cell office:value-type="string" table:style-name="tablecell">
            <text:p text:style-name="tablealignleft"> botnroll </text:p>
          </table:table-cell>
          <table:table-cell office:value-type="string" table:style-name="tablecell">
            <text:p text:style-name="tablealignleft"> 0.5 </text:p>
          </table:table-cell>
          <table:table-cell office:value-type="string" table:style-name="tablecell">
            <text:p text:style-name="tablealignleft"> 4 </text:p>
          </table:table-cell>
          <table:table-cell office:value-type="string" table:style-name="tablecell">
            <text:p text:style-name="tablealignleft"> 3.6 </text:p>
          </table:table-cell>
          <table:table-cell office:value-type="string" table:style-name="tablecell">
            <text:p text:style-name="tablealignleft"> 1.8 </text:p>
          </table:table-cell>
          <table:table-cell office:value-type="string" table:style-name="tablecell">
            <text:p text:style-name="tablealignleft"> 0.0018 </text:p>
          </table:table-cell>
          <table:table-cell office:value-type="string" table:style-name="tablecell">
            <text:p text:style-name="tablealignleft"> 0.0144 </text:p>
          </table:table-cell>
        </table:table-row>
        <table:table-row>
          <table:table-cell office:value-type="string" table:style-name="tablecell">
            <text:p text:style-name="tablealignleft"> Bateria de Lítio Samsung INR18650 25R </text:p>
          </table:table-cell>
          <table:table-cell office:value-type="string" table:style-name="tablecell">
            <text:p text:style-name="tablealignleft"> innpo </text:p>
          </table:table-cell>
          <table:table-cell office:value-type="string" table:style-name="tablecell">
            <text:p text:style-name="tablealignleft"> - </text:p>
          </table:table-cell>
          <table:table-cell office:value-type="string" table:style-name="tablecell">
            <text:p text:style-name="tablealignleft"> 2.6 </text:p>
          </table:table-cell>
          <table:table-cell office:value-type="string" table:style-name="tablecell">
            <text:p text:style-name="tablealignleft"> 3.7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0.00962 </text:p>
          </table:table-cell>
        </table:table-row>
        <table:table-row>
          <table:table-cell office:value-type="string" table:style-name="tablecell">
            <text:p text:style-name="tablealignleft"> Solar panel </text:p>
          </table:table-cell>
          <table:table-cell office:value-type="string" table:style-name="tablecell">
            <text:p text:style-name="tablealignleft"> botnroll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5 </text:p>
          </table:table-cell>
          <table:table-cell office:value-type="string" table:style-name="tablecell">
            <text:p text:style-name="tablealignleft"> 5 </text:p>
          </table:table-cell>
          <table:table-cell office:value-type="string" table:style-name="tablecell">
            <text:p text:style-name="tablealignleft"> 0.005 </text:p>
          </table:table-cell>
          <table:table-cell office:value-type="string" table:style-name="tablecell">
            <text:p text:style-name="tablealignleft"> 0.005 </text:p>
          </table:table-cell>
        </table:table-row>
        <table:table-row>
          <table:table-cell office:value-type="string" table:style-name="tablecell">
            <text:p text:style-name="tablealignleft"> Diode LED </text:p>
          </table:table-cell>
          <table:table-cell office:value-type="string" table:style-name="tablecell">
            <text:p text:style-name="tablealignleft"> ptrobotics </text:p>
          </table:table-cell>
          <table:table-cell office:value-type="string" table:style-name="tablecell">
            <text:p text:style-name="tablealignleft"> 0.02 </text:p>
          </table:table-cell>
          <table:table-cell office:value-type="string" table:style-name="tablecell">
            <text:p text:style-name="tablealignleft"> - </text:p>
          </table:table-cell>
          <table:table-cell office:value-type="string" table:style-name="tablecell">
            <text:p text:style-name="tablealignleft"> 3.4 </text:p>
          </table:table-cell>
          <table:table-cell office:value-type="string" table:style-name="tablecell">
            <text:p text:style-name="tablealignleft"> 0.068 </text:p>
          </table:table-cell>
          <table:table-cell office:value-type="string" table:style-name="tablecell">
            <text:p text:style-name="tablealignleft"> 0.000068 </text:p>
          </table:table-cell>
          <table:table-cell office:value-type="string" table:style-name="tablecell">
            <text:p text:style-name="tablealignleft"> 0.000544 </text:p>
          </table:table-cell>
        </table:table-row>
        <table:table-row>
          <table:table-cell office:value-type="string" table:style-name="tablecell">
            <text:p text:style-name="tablealignleft"> NFC module </text:p>
          </table:table-cell>
          <table:table-cell office:value-type="string" table:style-name="tablecell">
            <text:p text:style-name="tablealignleft"> electrofun </text:p>
          </table:table-cell>
          <table:table-cell office:value-type="string" table:style-name="tablecell">
            <text:p text:style-name="tablealignleft"> 0.03 </text:p>
          </table:table-cell>
          <table:table-cell office:value-type="string" table:style-name="tablecell">
            <text:p text:style-name="tablealignleft"> - </text:p>
          </table:table-cell>
          <table:table-cell office:value-type="string" table:style-name="tablecell">
            <text:p text:style-name="tablealignleft"> 3.3 </text:p>
          </table:table-cell>
          <table:table-cell office:value-type="string" table:style-name="tablecell">
            <text:p text:style-name="tablealignleft"> 0.099 </text:p>
          </table:table-cell>
          <table:table-cell office:value-type="string" table:style-name="tablecell">
            <text:p text:style-name="tablealignleft"> 0.000099 </text:p>
          </table:table-cell>
          <table:table-cell office:value-type="string" table:style-name="tablecell">
            <text:p text:style-name="tablealignleft"> 0.000792 </text:p>
          </table:table-cell>
        </table:table-row>
      </table:table>
      <text:p text:style-name="Text_20_body">According to the power table results we got to know that our ESP32 wemos would handle the internal components that are provided in the List of materials in Deliverables.</text:p>
      <text:p text:style-name="Text_20_body">From the specification of the ESP32 Espressif Systems, 2021. <text:span text:style-name="Emphasis"><text:a xlink:type="simple" xlink:href="https://www.espressif.com/sites/default/files/documentation/esp32_datasheet_en.pdf?fbclid=IwAR0j3scxtUUToyMe5pNYnROykxxVH4mvMZ9wbW08h2o_TWZwwu1hfOC-Jz8" text:style-name="Internet_20_link" text:visited-style-name="Visited_20_Internet_20_Link">ESP32 Series.</text:a></text:span> we could calculate the power consumption of the device and the battery work time. Results of the calculations are presented in <text:span text:style-name="Strong_20_Emphasis">Figure </text:span>:</text:p>
      <text:p text:style-name="Plugin_Wrap_Paragraph_Centered">
<draw:frame draw:style-name="mediacenter" draw:name="66" text:anchor-type="paragraph" draw:z-index="66" svg:width="18.520833333333cm" style:rel-width="100%" svg:height="6.0597068470685cm" style:rel-height="scale"><draw:image xlink:href="Pictures/779d16b06ee9f2c19c7d4aea6d7b1d0f.png" xlink:type="simple" xlink:show="embed" xlink:actuate="onLoad"/></draw:frame>
</text:p>
      <text:p text:style-name="Text_20_body">Power consumption of ESP32
</text:p>
      <text:p text:style-name="Text_20_body">From the calculations based on the specification of ESP32 and the data about the battery we know that our device can work for 16 hours.</text:p>
      <text:p text:style-name="Text_20_body">The teachers provided us with other components than TTGO ESP32 and rechargeable XTAR 18650 3000mAh Li-ion. The final components are the LOLIN32 microcontroller and the compatible battery 103450 3.7 V 1800mAh that comes along with the JST connector, which allows it to connect directly to the ESP32 board. When it is connected, the board is constantly running, therefore we needed to include the power switch into the battery circuit in order to be able to turn it off and on. Mentioned components are presented respectively in <text:span text:style-name="Strong_20_Emphasis">Figure </text:span> and <text:span text:style-name="Strong_20_Emphasis">Figure </text:span> :</text:p>
      <text:p text:style-name="Plugin_Wrap_Paragraph_Centered">
<draw:frame draw:style-name="mediacenter" draw:name="67" text:anchor-type="paragraph" draw:z-index="67" svg:width="10.583333333333cm" svg:height="6.4740537240537cm"><draw:image xlink:href="Pictures/436fe3f0d69db76ad34af59c10491f81.png" xlink:type="simple" xlink:show="embed" xlink:actuate="onLoad"/></draw:frame>
</text:p>
      <text:p text:style-name="Text_20_body">LOLIN32 component
</text:p>
      <text:p text:style-name="Plugin_Wrap_Paragraph_Centered">
<draw:frame draw:style-name="mediacenter" draw:name="68" text:anchor-type="paragraph" draw:z-index="68" svg:width="10.583333333333cm" svg:height="10.658749010293cm"><draw:image xlink:href="Pictures/76d9af8f3dd0b70565e7b4cbe11ef18c.png" xlink:type="simple" xlink:show="embed" xlink:actuate="onLoad"/></draw:frame>
</text:p>
      <text:p text:style-name="Text_20_body">Battery 103450
</text:p>
      <text:p text:style-name="Text_20_body">The teachers provided us the solar panel with the dimensions 120×120 mm and 5V voltage regulator to connect with the panel. The received solar panel does not have USB plug, only wires already mounted to the panel. Mentioned components are presented in the <text:span text:style-name="Strong_20_Emphasis">Figure </text:span> and <text:span text:style-name="Strong_20_Emphasis">Figure </text:span> :</text:p>
      <text:p text:style-name="Plugin_Wrap_Paragraph_Centered">
<draw:frame draw:style-name="mediacenter" draw:name="69" text:anchor-type="paragraph" draw:z-index="69" svg:width="15.875cm" svg:height="11.90625cm"><draw:image xlink:href="Pictures/00b427b02b00aea7417f1980d2301f66.jpg" xlink:type="simple" xlink:show="embed" xlink:actuate="onLoad"/></draw:frame>
</text:p>
      <text:p text:style-name="Text_20_body"> Solar panel 
</text:p>
      <text:p text:style-name="Plugin_Wrap_Paragraph_Centered">
<draw:frame draw:style-name="mediacenter" draw:name="70" text:anchor-type="paragraph" draw:z-index="70" svg:width="10.583333333333cm" svg:height="9.4966517857143cm"><draw:image xlink:href="Pictures/d1553345932e6b9b436ced6762230a7a.png" xlink:type="simple" xlink:show="embed" xlink:actuate="onLoad"/></draw:frame>
</text:p>
      <text:p text:style-name="Text_20_body"> KIS-3R33S 5V solar panel regulator. 
</text:p>
      <text:h text:style-name="Heading_20_4" text:outline-level="4"><text:bookmark-start text:name="__RefHeading___d_printing_materials_70"/><text:bookmark-start text:name="d_printing_materials"/>7.3.2 3D Printing materials<text:bookmark-end text:name="__RefHeading___d_printing_materials_70"/><text:bookmark-end text:name="d_printing_materials"/></text:h>
      <text:p text:style-name="Text_20_body">We decided to print some of the parts of the device in the 3D printer. Our team needed to compare PLA and ABS - two of the most popular 3D printing materials. All can be extruded on basic 3D printers and they are among the most affordable filaments available today. <text:span text:style-name="Strong_20_Emphasis">Table </text:span> shows the comparison between PLA and ABS:</text:p>
      <text:p text:style-name="Text_20_body">PLA vs ABS
</text:p>
      <table:table table:style-name="Table">
        <table:table-column/>
        <table:table-column/>
        <table:table-row>
          <table:table-cell office:value-type="string" table:style-name="tableheader">
            <text:p text:style-name="Table_20_Heading"> PLA </text:p>
          </table:table-cell>
          <table:table-cell office:value-type="string" table:style-name="tableheader">
            <text:p text:style-name="Table_20_Heading"> ABS </text:p>
          </table:table-cell>
        </table:table-row>
        <table:table-row>
          <table:table-cell office:value-type="string" table:style-name="tablecell">
            <text:p text:style-name="tablealignleft">Higher strength </text:p>
          </table:table-cell>
          <table:table-cell office:value-type="string" table:style-name="tablecell">
            <text:p text:style-name="tablealignleft">Lower strength </text:p>
          </table:table-cell>
        </table:table-row>
        <table:table-row>
          <table:table-cell office:value-type="string" table:style-name="tablecell">
            <text:p text:style-name="tablealignleft">Higher printability </text:p>
          </table:table-cell>
          <table:table-cell office:value-type="string" table:style-name="tablecell">
            <text:p text:style-name="tablealignleft">Lower printability</text:p>
          </table:table-cell>
        </table:table-row>
        <table:table-row>
          <table:table-cell office:value-type="string" table:style-name="tablecell">
            <text:p text:style-name="tablealignleft">Higher stiffness </text:p>
          </table:table-cell>
          <table:table-cell office:value-type="string" table:style-name="tablecell">
            <text:p text:style-name="tablealignleft">Lower stiffness </text:p>
          </table:table-cell>
        </table:table-row>
        <table:table-row>
          <table:table-cell office:value-type="string" table:style-name="tablecell">
            <text:p text:style-name="tablealignleft">Lower durability </text:p>
          </table:table-cell>
          <table:table-cell office:value-type="string" table:style-name="tablecell">
            <text:p text:style-name="tablealignleft">Higher durability </text:p>
          </table:table-cell>
        </table:table-row>
        <table:table-row>
          <table:table-cell office:value-type="string" table:style-name="tablecell">
            <text:p text:style-name="tablealignleft">Lower heat resistance </text:p>
          </table:table-cell>
          <table:table-cell office:value-type="string" table:style-name="tablecell">
            <text:p text:style-name="tablealignleft">Higher heat resistance </text:p>
          </table:table-cell>
        </table:table-row>
        <table:table-row>
          <table:table-cell office:value-type="string" table:style-name="tablecell">
            <text:p text:style-name="tablealignleft">Same chemical resistance as in case of ABS </text:p>
          </table:table-cell>
          <table:table-cell office:value-type="string" table:style-name="tablecell">
            <text:p text:style-name="tablealignleft">Same chemical resistance as in case of PLA </text:p>
          </table:table-cell>
        </table:table-row>
      </table:table>
      <text:p text:style-name="Text_20_body">ABS, while weaker and less rigid than PLA, is a tougher filament. ABS is a bit more durable, but it does require more effort to print than PLA because it’s more heat resistant and prone to warping. 
PLA is a user-friendly thermoplastic with a higher strength and stiffness than ABS. With a low melting temperature and minimal warping, PLA is one of the easiest materials to 3D print successfully, that is why we would like to use this filament in small elements 3D printing Markforged, 2019. <text:span text:style-name="Emphasis"><text:a xlink:type="simple" xlink:href="https://markforged.com/resources/blog/pla-abs-nylon" text:style-name="Internet_20_link" text:visited-style-name="Visited_20_Internet_20_Link">PLA vs ABS vs Nylon.</text:a></text:span> .</text:p>
      <text:h text:style-name="Heading_20_4" text:outline-level="4"><text:bookmark-start text:name="__RefHeading___ground_anchors_71"/><text:bookmark-start text:name="ground_anchors"/>7.3.3 Ground anchors<text:bookmark-end text:name="__RefHeading___ground_anchors_71"/><text:bookmark-end text:name="ground_anchors"/></text:h>
      <text:p text:style-name="Text_20_body">ScanGo scanner will consist of two parts as presented on <text:span text:style-name="Strong_20_Emphasis">Figure .</text:span> To place stably our bottom part on the ground we took into consideration two possible choices. First of them was a ground screw that replaces the need to dig traditional foundations and lay concrete. As the name would suggest, these foundations are screwed into the ground to depths typically between 1.2m and 5.0m. Ground screws offer an efficient, practical, and mess-free installation, allowing to progress with the build immediately. <text:span text:style-name="Strong_20_Emphasis">Figure </text:span> shows different types of screws and how they are fixed in the ground No more digging, 2021. <text:span text:style-name="Emphasis"><text:a xlink:type="simple" xlink:href="https://nomoredigging.co.uk/faqs/how-do-ground-screws-work/" text:style-name="Internet_20_link" text:visited-style-name="Visited_20_Internet_20_Link">How do ground screws work?.</text:a></text:span>.</text:p>
      <text:p text:style-name="Text_20_body">In comparison to concrete foundations, when using ground screws you avoid any unnecessary surface sealing of the soil. The soil ecosystem is not disturbed and it remains intact. With ground screws, you can plan exactly where you want your foundations to go so that you can avoid damaging these cables running under your foundation Krinner, 2020. <text:span text:style-name="Emphasis"><text:a xlink:type="simple" xlink:href="https://www.krinner.io/en/foundation-construction/the-krinner-blog/details/five-advantages-of-ground-screws-over-concrete-foundations/" text:style-name="Internet_20_link" text:visited-style-name="Visited_20_Internet_20_Link">Five advantages of ground screws over concrete foundations.</text:a></text:span>.</text:p>
      <text:p text:style-name="Plugin_Wrap_Paragraph_Centered">
<draw:frame draw:style-name="mediacenter" draw:name="71" text:anchor-type="paragraph" draw:z-index="71" svg:width="15.875cm" svg:height="6.4920910493827cm"><draw:image xlink:href="Pictures/1fcf6f27dd4319a2e7523dd1811352a7.png" xlink:type="simple" xlink:show="embed" xlink:actuate="onLoad"/></draw:frame>
</text:p>
      <text:p text:style-name="Text_20_body">Ground screw anchoring NiRain, 2021. <text:span text:style-name="Emphasis"><text:a xlink:type="simple" xlink:href="https://www.krinner.io/en/foundation-construction/the-krinner-blog/details/five-advantages-of-ground-screws-over-concrete-foundations/" text:style-name="Internet_20_link" text:visited-style-name="Visited_20_Internet_20_Link">Isometric vector illustration steel screw.</text:a></text:span>
</text:p>
      <text:p text:style-name="Text_20_body">To visualise how the ground screw would be attached to our scanner, the team created it in 3D format and the result can be seen in <text:span text:style-name="Strong_20_Emphasis">Figure </text:span></text:p>
      <text:p text:style-name="Plugin_Wrap_Paragraph_Centered">
<draw:frame draw:style-name="mediacenter" draw:name="72" text:anchor-type="paragraph" draw:z-index="72" svg:width="15.875cm" svg:height="15.576223337516cm"><draw:image xlink:href="Pictures/fda8a5911065c819db832d82343d6083.png" xlink:type="simple" xlink:show="embed" xlink:actuate="onLoad"/></draw:frame>
</text:p>
      <text:p text:style-name="Text_20_body">Ground screw 3D model
</text:p>
      <text:p text:style-name="Text_20_body">Despite all of the advantages that ground screw has, its cost is relatively high, and special construction machinery is needed, that is why we considered another choice which are angle brackets/corner which are a small pieces of metal that have been angled to form an L shape to provide a secure join between two pieces of material. Most types of angle brackets are designed for universal application and they are easy to use Doityourself Staff, 2010. <text:span text:style-name="Emphasis"><text:a xlink:type="simple" xlink:href="https://www.doityourself.com/stry/3-advantages-to-using-an-angle-bracket-over-a-screw" text:style-name="Internet_20_link" text:visited-style-name="Visited_20_Internet_20_Link">3 Advantages to Using an Angle Bracket over a Screw.</text:a></text:span>. The high quality of ground screws come with a high price tag. While prices of angle brackets start from 30 cents Music store, 2021. <text:span text:style-name="Emphasis"><text:a xlink:type="simple" xlink:href="https://www.musicstore.com/pt_PT/EUR/MUSIC-STORE-Corner-Brace-3-42-x-28-mm/art-PAH0018981-000?campaign=GShopping/PT&amp;ProgramUUID=.lrAqJarRCcAAAFlFltyjI.C&amp;gclid=Cj0KCQjw7pKFBhDUARIsAFUoMDZh-ljpFnFLPB1xE_kQ9aCoiJJAGCvmnvEQefw5mNhlPFT4iEhjwOIaAsiwEALw_wcB" text:style-name="Internet_20_link" text:visited-style-name="Visited_20_Internet_20_Link">MUSIC STORE Corner Brace.</text:a></text:span> to over 35 euros Eibabo, 2021. <text:span text:style-name="Emphasis"><text:a xlink:type="simple" xlink:href="https://www.eibabo.pt/obo/suporte-angular-de-montagem-para-trilho-de-perfil-bw-64-32-a2-eb18207643?utm_source=Portals&amp;utm_medium=CPC&amp;utm_campaign=eibabo-PT_GoogleShopping_PT&amp;gclid=Cj0KCQjw7pKFBhDUARIsAFUoMDZ1TcmQ_n9UfOneaeilgYYdK9lHuotKxV9oejyruL61wF9TPiPxgGkaAu3OEALw_wcB" text:style-name="Internet_20_link" text:visited-style-name="Visited_20_Internet_20_Link">Suporte angular de montagem para trilho de perfil.</text:a></text:span> depending on the type, ground screws placed over flat ground and using average soil conditions cost around 100 euros fleur ami, 2021. <text:span text:style-name="Emphasis"><text:a xlink:type="simple" xlink:href="https://www.fleur-ami.com/pt/Plantadores-e-vasos/S-rie/DIVISION/DIVIS-O-PREMIUM-parafuso-de-terra/" text:style-name="Internet_20_link" text:visited-style-name="Visited_20_Internet_20_Link">DIVISÃO/PREMIUM parafuso de terra.</text:a></text:span>. <text:span text:style-name="Strong_20_Emphasis">Figure .</text:span> shows an image of an angle bracket.</text:p>
      <text:p text:style-name="Plugin_Wrap_Paragraph_Centered">
<draw:frame draw:style-name="mediacenter" draw:name="73" text:anchor-type="paragraph" draw:z-index="73" svg:width="10.583333333333cm" svg:height="10.583333333333cm"><draw:image xlink:href="Pictures/b3276df7ccbb3665c4d3e0cbac305933.jpg" xlink:type="simple" xlink:show="embed" xlink:actuate="onLoad"/></draw:frame>
</text:p>
      <text:p text:style-name="Text_20_body">Angle bracket
</text:p>
      <text:h text:style-name="Heading_20_4" text:outline-level="4"><text:bookmark-start text:name="__RefHeading___solar_chimney_72"/><text:bookmark-start text:name="solar_chimney"/>7.3.4 Solar chimney<text:bookmark-end text:name="__RefHeading___solar_chimney_72"/><text:bookmark-end text:name="solar_chimney"/></text:h>
      <text:p text:style-name="Text_20_body">In order to take full advantage of the shape of our device, we will drill holes in the bottom and top of it (<text:span text:style-name="Strong_20_Emphasis">Figure </text:span>) to create a solar chimney effect. The scanner is tall and empty on the inside, so the warm air will travel through the bottom holes and will exit to the top, cooling our internal components. Once the hot air rises up, it draws in more air from the bottom. This will be used to drive passive ventilation. How the airflow is produced can be visible in <text:span text:style-name="Strong_20_Emphasis">Figure </text:span> designingbuildings, 2021. <text:span text:style-name="Emphasis"><text:a xlink:type="simple" xlink:href="https://www.designingbuildings.co.uk/wiki/Solar_chimney" text:style-name="Internet_20_link" text:visited-style-name="Visited_20_Internet_20_Link">Solar chimney.</text:a></text:span>:</text:p>
      <text:p text:style-name="Plugin_Wrap_Paragraph_Centered">
<draw:frame draw:style-name="mediacenter" draw:name="74" text:anchor-type="paragraph" draw:z-index="74" svg:width="10.583333333333cm" svg:height="8.7842777194823cm"><draw:image xlink:href="Pictures/70fd995eb0f5b3d69954a2161f5e3bd7.png" xlink:type="simple" xlink:show="embed" xlink:actuate="onLoad"/></draw:frame>
</text:p>
      <text:p text:style-name="Text_20_body">Holes drilled
</text:p>
      <text:p text:style-name="Plugin_Wrap_Paragraph_Centered">
<draw:frame draw:style-name="mediacenter" draw:name="75" text:anchor-type="paragraph" draw:z-index="75" svg:width="15.875cm" svg:height="8.9296875cm"><draw:image xlink:href="Pictures/0e776e0f18b8bba95637d619e413853e.png" xlink:type="simple" xlink:show="embed" xlink:actuate="onLoad"/></draw:frame>
</text:p>
      <text:p text:style-name="Text_20_body">Airflow
</text:p>
      <text:p text:style-name="Text_20_body">As a result of the airflow created inside the device, dust and other particles can get in and damage the internal components. This is why they will be placed as seen in <text:span text:style-name="Strong_20_Emphasis">Figure </text:span> inside of a box. They will consantly be thermally in contact with the airflow just divided by the walls of the box.</text:p>
      <text:p text:style-name="Plugin_Wrap_Paragraph_Centered">
<draw:frame draw:style-name="mediacenter" draw:name="76" text:anchor-type="paragraph" draw:z-index="76" svg:width="13.229166666667cm" svg:height="9.2443288119738cm"><draw:image xlink:href="Pictures/13b70489e78904fff205c6a8c5ae8a06.png" xlink:type="simple" xlink:show="embed" xlink:actuate="onLoad"/></draw:frame>
</text:p>
      <text:p text:style-name="Text_20_body">Components box
</text:p>
      <text:h text:style-name="Heading_20_3" text:outline-level="3"><text:bookmark-start text:name="__RefHeading___wooden_concept_73"/><text:bookmark-start text:name="wooden_concept"/>7.4 Wooden concept<text:bookmark-end text:name="__RefHeading___wooden_concept_73"/><text:bookmark-end text:name="wooden_concept"/></text:h>
      <text:p text:style-name="Text_20_body">To bring our idea to life we decided to create the prototype out of wood, as represented in <text:span text:style-name="Strong_20_Emphasis">Figure .</text:span> The material used for the bottom and middle part of the support is pine wood and the top and internal components box of the scanner is plywood.</text:p>
      <text:p text:style-name="Plugin_Wrap_Paragraph_Centered">
<draw:frame draw:style-name="mediacenter" draw:name="77" text:anchor-type="paragraph" draw:z-index="77" svg:width="15.875cm" svg:height="10.767247658689cm"><draw:image xlink:href="Pictures/5a3934d4c5186d3867f2dd3d0d7e4adc.png" xlink:type="simple" xlink:show="embed" xlink:actuate="onLoad"/></draw:frame>
</text:p>
      <text:p text:style-name="Text_20_body">Wooden concept
</text:p>
      <text:h text:style-name="Heading_20_4" text:outline-level="4"><text:bookmark-start text:name="__RefHeading___connectors_74"/><text:bookmark-start text:name="connectors"/>7.4.1 Connectors<text:bookmark-end text:name="__RefHeading___connectors_74"/><text:bookmark-end text:name="connectors"/></text:h>
      <text:p text:style-name="Text_20_body">The base and the pillar are connected by brackets which are fastened to the inner part of the pillar with screws. The way they are fixed is visible in <text:span text:style-name="Strong_20_Emphasis">Figure </text:span>. On the other side, two metal parts are also attached with screws (<text:span text:style-name="Strong_20_Emphasis">Figure </text:span>). This gave us the outline of our prototype. </text:p>
      <text:p text:style-name="Plugin_Wrap_Paragraph_Centered">
<draw:frame draw:style-name="mediacenter" draw:name="78" text:anchor-type="paragraph" draw:z-index="78" svg:width="10.583333333333cm" svg:height="21.166666666667cm"><draw:image xlink:href="Pictures/fe539e719f464b5c2ab3709e6ff1792f.jpg" xlink:type="simple" xlink:show="embed" xlink:actuate="onLoad"/></draw:frame>
</text:p>
      <text:p text:style-name="Text_20_body">Internal connection between pillar and base
</text:p>
      <text:p text:style-name="Plugin_Wrap_Paragraph_Centered">
<draw:frame draw:style-name="mediacenter" draw:name="79" text:anchor-type="paragraph" draw:z-index="79" svg:width="10.583333333333cm" svg:height="14.111111111111cm"><draw:image xlink:href="Pictures/b12fdba6ad3e9c4185ba4f2e064a4d64.jpeg" xlink:type="simple" xlink:show="embed" xlink:actuate="onLoad"/></draw:frame>
</text:p>
      <text:p text:style-name="Text_20_body">External connection between pillar and base
</text:p>
      <text:p text:style-name="Text_20_body">We then created our box in which the components will be placed and scanning completed, which is the upper part of the prototype. The box was glued together, but for enforcement on the inside of it a wooden frame was created. This way it is more stable and it opened the door for fixing it to the main pillar using angl brackets. These connectors are shown in the <text:span text:style-name="Strong_20_Emphasis">Figure </text:span>.</text:p>
      <text:p text:style-name="Plugin_Wrap_Paragraph_Centered">
<draw:frame draw:style-name="mediacenter" draw:name="80" text:anchor-type="paragraph" draw:z-index="80" svg:width="10.583333333333cm" svg:height="21.166666666667cm"><draw:image xlink:href="Pictures/83cecccd567cc2826a0a815de4972d66.jpg" xlink:type="simple" xlink:show="embed" xlink:actuate="onLoad"/></draw:frame>
</text:p>
      <text:p text:style-name="Text_20_body">Internal connection between pillar and upper part of prototype
</text:p>
      <text:p text:style-name="Text_20_body">We attached plywood to the top of the box using rubber and screws, thanks to this attachment we can open and close our box. It shows <text:span text:style-name="Strong_20_Emphasis">Figure </text:span> and <text:span text:style-name="Strong_20_Emphasis">Figure </text:span>.</text:p>
      <text:p text:style-name="Plugin_Wrap_Paragraph_Centered">
<draw:frame draw:style-name="mediacenter" draw:name="81" text:anchor-type="paragraph" draw:z-index="81" svg:width="10.583333333333cm" svg:height="14.111111111111cm"><draw:image xlink:href="Pictures/38511960b7ecf611abdf2dcb6e8edb96.jpeg" xlink:type="simple" xlink:show="embed" xlink:actuate="onLoad"/></draw:frame>
</text:p>
      <text:p text:style-name="Text_20_body">Rubber
</text:p>
      <text:p text:style-name="Plugin_Wrap_Paragraph_Centered">
<draw:frame draw:style-name="mediacenter" draw:name="82" text:anchor-type="paragraph" draw:z-index="82" svg:width="10.583333333333cm" svg:height="14.111111111111cm"><draw:image xlink:href="Pictures/3e7ecd069d65e595fe0a97d526d4e9fe.jpeg" xlink:type="simple" xlink:show="embed" xlink:actuate="onLoad"/></draw:frame>
</text:p>
      <text:p text:style-name="Text_20_body">Upper part of the box
</text:p>
      <text:h text:style-name="Heading_20_3" text:outline-level="3"><text:bookmark-start text:name="__RefHeading___packaging_75"/><text:bookmark-start text:name="packaging"/>7.5 Packaging<text:bookmark-end text:name="__RefHeading___packaging_75"/><text:bookmark-end text:name="packaging"/></text:h>
      <text:p text:style-name="Text_20_body">We want to offer a service to festival organisers by renting out our scanners and installing and uninstalling them as well as transporting them from one festival to another. For this we need a packaging that is resistant because it will be handled several times for installation and transport. That's why we chose to place an easy-to-handle opening/closing on the top of the packaging, which doesn't require tape or tearing the cardboard. The “ears” on either side of the lid will fit into the slots and stabilise the whole thing. In addition, we have reinforced the strength on the underside to prevent damage.</text:p>
      <text:p text:style-name="Text_20_body">To create the packaging we used the Picador software. The result is a 3D version of the packaging, which you can see at different step of the assemblage in the <text:span text:style-name="Strong_20_Emphasis">Figure </text:span>,<text:span text:style-name="Strong_20_Emphasis">Figure </text:span>, and <text:span text:style-name="Strong_20_Emphasis">Figure </text:span> .</text:p>
      <text:p text:style-name="Plugin_Wrap_Paragraph_Centered">
<draw:frame draw:style-name="mediacenter" draw:name="83" text:anchor-type="paragraph" draw:z-index="83" svg:width="10.583333333333cm" svg:height="7.9659498207885cm"><draw:image xlink:href="Pictures/0e8f46a66d37670f01a831a7f02f0f01.png" xlink:type="simple" xlink:show="embed" xlink:actuate="onLoad"/></draw:frame>
</text:p>
      <text:p text:style-name="Text_20_body">Packaging design
</text:p>
      <text:p text:style-name="Plugin_Wrap_Paragraph_Centered">
<draw:frame draw:style-name="mediacenter" draw:name="84" text:anchor-type="paragraph" draw:z-index="84" svg:width="10.583333333333cm" svg:height="13.703726453726cm"><draw:image xlink:href="Pictures/bd888acc8b87d1911ea35300b72aa36d.png" xlink:type="simple" xlink:show="embed" xlink:actuate="onLoad"/></draw:frame>
</text:p>
      <text:p text:style-name="Text_20_body">Assembled packaging
</text:p>
      <text:p text:style-name="Plugin_Wrap_Paragraph_Centered">
<draw:frame draw:style-name="mediacenter" draw:name="85" text:anchor-type="paragraph" draw:z-index="85" svg:width="10.583333333333cm" svg:height="9.2408386187456cm"><draw:image xlink:href="Pictures/5f9d5e198379ca85ebda8aeefa3a24c0.png" xlink:type="simple" xlink:show="embed" xlink:actuate="onLoad"/></draw:frame>
</text:p>
      <text:p text:style-name="Text_20_body">Closed packaging
</text:p>
      <text:p text:style-name="Text_20_body">This packaging is made of corrugated cardboard, as you can see in <text:span text:style-name="Strong_20_Emphasis">Figure </text:span> for a better resistance to shocks. Inside we will find wedges made of honeycomb cardboard, which replaces the traditional expanded polystyrene which is not recycled and is often found in nature. This cardboard can be used for a variety of shapes, which will allow us to adapt to our scanner and protect it as well as possible.</text:p>
      <text:p text:style-name="Plugin_Wrap_Paragraph_Centered">
<draw:frame draw:style-name="mediacenter" draw:name="86" text:anchor-type="paragraph" draw:z-index="86" svg:width="10.583333333333cm" svg:height="10.583333333333cm"><draw:image xlink:href="Pictures/e10d76a93e9ad40c16611e698e1ca147.jpg" xlink:type="simple" xlink:show="embed" xlink:actuate="onLoad"/></draw:frame>
</text:p>
      <text:p text:style-name="Text_20_body">honeycomb cardboard COFRAPLAC, 2021. <text:span text:style-name="Emphasis"><text:a xlink:type="simple" xlink:href="https://www.moncoffrage.com/cofraplac-plaque-de-carton-alveolaire-pour-joint-de-dilatation.html" text:style-name="Internet_20_link" text:visited-style-name="Visited_20_Internet_20_Link">COFRAPLAC plaque de carton alvéolaire pour joint de dilatation.</text:a></text:span>
</text:p>
      <text:h text:style-name="Heading_20_3" text:outline-level="3"><text:bookmark-start text:name="__RefHeading___functionalities_76"/><text:bookmark-start text:name="functionalities"/>7.6 Functionalities<text:bookmark-end text:name="__RefHeading___functionalities_76"/><text:bookmark-end text:name="functionalities"/></text:h>
      <text:p text:style-name="Text_20_body">We are going to develop the functionalities of our product which are essential for the consumer.</text:p>
      <text:list text:style-name="List_20_1" text:continue-numbering="false">
        <text:list-item>
          <text:p text:style-name="List_20_1_Content_First"> The first function of our scanner is to connect with the users' phones thanks to the NFC module (every phone is equipped with an NFC module, which is a wireless form of data exchange that allows devices to communicate with each other by coming close or touching them).</text:p>
        </text:list-item>
        <text:list-item>
          <text:p text:style-name="List_20_1_Content"> The second function will be the ability, after connection, to open ScanGo application on the user's phone that will give access to a map of the festival.</text:p>
        </text:list-item>
        <text:list-item>
          <text:p text:style-name="List_20_1_Content"> The third function will be to provide real-time information to the festival-goer about the different concerts and activities by indicating them on the map via the application. Moreover it will give the current number of people in the chosen area.</text:p>
        </text:list-item>
        <text:list-item>
          <text:p text:style-name="List_20_1_Content"> This saves time for festival goers and reduces the risk of overcrowding for the organisers.</text:p>
        </text:list-item>
        <text:list-item>
          <text:p text:style-name="List_20_1_Content_Last"> We offer a multi-day scanner rental service with transport, installation and start-up of the scanners. This saves organisers time and money as they can adapt the number of scanners they wish to hire each year.</text:p>
        </text:list-item>
      </text:list>
      <text:h text:style-name="Heading_20_3" text:outline-level="3"><text:bookmark-start text:name="__RefHeading___tests_and_results_77"/><text:bookmark-start text:name="tests_and_results"/>7.7 Tests and Results<text:bookmark-end text:name="__RefHeading___tests_and_results_77"/><text:bookmark-end text:name="tests_and_results"/></text:h>
      <text:h text:style-name="Heading_20_4" text:outline-level="4"><text:bookmark-start text:name="__RefHeading___device_tests_78"/><text:bookmark-start text:name="device_tests"/>7.7.1 Device tests<text:bookmark-end text:name="__RefHeading___device_tests_78"/><text:bookmark-end text:name="device_tests"/></text:h>
      <text:h text:style-name="Heading_20_5" text:outline-level="5"><text:bookmark-start text:name="__RefHeading___configuration_of_back-end_system_-_esp32_79"/><text:bookmark-start text:name="configuration_of_back-end_system_-_esp32"/>7.7.1.1 Configuration of back-end system - ESP32<text:bookmark-end text:name="__RefHeading___configuration_of_back-end_system_-_esp32_79"/><text:bookmark-end text:name="configuration_of_back-end_system_-_esp32"/></text:h>
      <text:p text:style-name="Text_20_body">First of all, to start working with our ESP32 system (in our case the component received from the tutors was WEMOS LOLIN32) the configuration was performed and based on installing the ESP32 Board in Arduino IDE. 
<text:span text:style-name="Strong_20_Emphasis">Figure </text:span> presents the steps of ESP32 configuration:</text:p>
      <text:p text:style-name="Plugin_Wrap_Paragraph_Centered">
<draw:frame draw:style-name="mediacenter" draw:name="87" text:anchor-type="paragraph" draw:z-index="87" svg:width="31.75cm" style:rel-width="100%" svg:height="31.75cm" style:rel-height="scale"><draw:image xlink:href="Pictures/1d7623e9e07bfea2094981cdb124ecd1.png" xlink:type="simple" xlink:show="embed" xlink:actuate="onLoad"/></draw:frame>
</text:p>
      <text:p text:style-name="Text_20_body">Configuration steps of ESP32
</text:p>
      <text:p text:style-name="Text_20_body">First step is to open the preferences in the Arduino IDE. Next we have to paste the URL visible in <text:span text:style-name="Strong_20_Emphasis">Figure </text:span> in the additional boards manager section. After that we can go to the board manager and type “ESP32” in the search box to find the board we want to install. As a result all available types of ESP32 are available in our Arduino IDE. 
Next step was to run the given program presented in <text:span text:style-name="Strong_20_Emphasis">Figure </text:span>. </text:p>
      <text:p text:style-name="Plugin_Wrap_Paragraph_Centered">
<draw:frame draw:style-name="mediacenter" draw:name="88" text:anchor-type="paragraph" draw:z-index="88" svg:width="19.84375cm" style:rel-width="100%" svg:height="19.84375cm" style:rel-height="scale"><draw:image xlink:href="Pictures/6d4f45727637e89087403852440b9baa.png" xlink:type="simple" xlink:show="embed" xlink:actuate="onLoad"/></draw:frame>
</text:p>
      <text:p text:style-name="Text_20_body">SimpleTime program code
</text:p>
      <text:h text:style-name="Heading_20_5" text:outline-level="5"><text:bookmark-start text:name="__RefHeading___diode_led_80"/><text:bookmark-start text:name="diode_led"/>7.7.1.2 Diode LED<text:bookmark-end text:name="__RefHeading___diode_led_80"/><text:bookmark-end text:name="diode_led"/></text:h>
      <text:p text:style-name="Text_20_body">To check if diode LED connection works, we used following components:</text:p>
      <text:list text:style-name="List_20_1" text:continue-numbering="false">
        <text:list-item>
          <text:p text:style-name="List_20_1_Content_First"> Lolin32 microcontroller;</text:p>
        </text:list-item>
        <text:list-item>
          <text:p text:style-name="List_20_1_Content"> diode LED;</text:p>
        </text:list-item>
        <text:list-item>
          <text:p text:style-name="List_20_1_Content"> resistor 100 Ohm;</text:p>
        </text:list-item>
        <text:list-item>
          <text:p text:style-name="List_20_1_Content"> jumpers;</text:p>
        </text:list-item>
        <text:list-item>
          <text:p text:style-name="List_20_1_Content_Last"> breadboard.</text:p>
        </text:list-item>
      </text:list>
      <text:p text:style-name="Text_20_body">The connections between Pins were as follows:</text:p>
      <text:list text:style-name="Numbering_20_1" text:continue-numbering="false">
        <text:list-item>
          <text:p text:style-name="Numbering_20_1_Content_First"> Pin 33 → resistor;</text:p>
        </text:list-item>
        <text:list-item>
          <text:p text:style-name="Numbering_20_1_Content"> Resistor → (-) diode LED;</text:p>
        </text:list-item>
        <text:list-item>
          <text:p text:style-name="Numbering_20_1_Content_Last"> Pin GND → (+) diode LED.</text:p>
        </text:list-item>
      </text:list>
      <text:p text:style-name="Text_20_body">To make diode LED blink we applied a “Blink” program from examples as depicted in <text:span text:style-name="Strong_20_Emphasis">Figure </text:span>:</text:p>
      <text:p text:style-name="Plugin_Wrap_Paragraph_Centered">
<draw:frame draw:style-name="mediacenter" draw:name="89" text:anchor-type="paragraph" draw:z-index="89" svg:width="19.84375cm" style:rel-width="100%" svg:height="10.66905647986cm" style:rel-height="scale"><draw:image xlink:href="Pictures/b7fcb938bc3b59d4f7a09f93636d8f07.png" xlink:type="simple" xlink:show="embed" xlink:actuate="onLoad"/></draw:frame>
</text:p>
      <text:p text:style-name="Text_20_body">Blink program choice
</text:p>
      <text:p text:style-name="Text_20_body">Some modifications of the code were required since WEMOS LOLIN32 does not have the LED light built-in. Modifications are presented on <text:span text:style-name="Strong_20_Emphasis">Figure </text:span> and <text:span text:style-name="Strong_20_Emphasis">Figure </text:span>:</text:p>
      <text:p text:style-name="Plugin_Wrap_Paragraph_Centered">
<draw:frame draw:style-name="mediacenter" draw:name="90" text:anchor-type="paragraph" draw:z-index="90" svg:width="19.84375cm" style:rel-width="100%" svg:height="10.641869469027cm" style:rel-height="scale"><draw:image xlink:href="Pictures/57f22966f1af23e69b4109f0449589d1.png" xlink:type="simple" xlink:show="embed" xlink:actuate="onLoad"/></draw:frame>
</text:p>
      <text:p text:style-name="Text_20_body">Code program before modifications
</text:p>
      <text:p text:style-name="Plugin_Wrap_Paragraph_Centered">
<draw:frame draw:style-name="mediacenter" draw:name="91" text:anchor-type="paragraph" draw:z-index="91" svg:width="19.84375cm" style:rel-width="100%" svg:height="10.763306095406cm" style:rel-height="scale"><draw:image xlink:href="Pictures/4166c45bd20ee07c2e8feee61d126b5b.png" xlink:type="simple" xlink:show="embed" xlink:actuate="onLoad"/></draw:frame>
</text:p>
      <text:p text:style-name="Text_20_body">Code program after modifications
</text:p>
      <text:p text:style-name="Text_20_body">Diode LED is on during the whole work of the device, it turns off when the device is not charged.</text:p>
      <text:h text:style-name="Heading_20_5" text:outline-level="5"><text:bookmark-start text:name="__RefHeading___nfc_module_81"/><text:bookmark-start text:name="nfc_module"/>7.7.1.3 NFC Module<text:bookmark-end text:name="__RefHeading___nfc_module_81"/><text:bookmark-end text:name="nfc_module"/></text:h>
      <text:p text:style-name="Text_20_body">Next step was to investigate NFC module work. Firstly the following connections between ESP32 and NFC modules were created as presented on the following <text:span text:style-name="Strong_20_Emphasis">Figure </text:span>:</text:p>
      <text:p text:style-name="Plugin_Wrap_Paragraph_Centered">
<draw:frame draw:style-name="mediacenter" draw:name="92" text:anchor-type="paragraph" draw:z-index="92" svg:width="21.166666666667cm" style:rel-width="100%" svg:height="9.290786654423cm" style:rel-height="scale"><draw:image xlink:href="Pictures/d35936dffcb329fe9b43c9804edc2bac.png" xlink:type="simple" xlink:show="embed" xlink:actuate="onLoad"/></draw:frame>
</text:p>
      <text:p text:style-name="Text_20_body">Connections between ESP32 and NFC module Fernando K, 2018. <text:span text:style-name="Emphasis"><text:a xlink:type="simple" xlink:href="https://www.fernandok.com/2018/02/esp32-com-rfid-controle-de-acesso.html" text:style-name="Internet_20_link" text:visited-style-name="Visited_20_Internet_20_Link">ESP32 com RFID: Controle de Acesso.</text:a></text:span>
</text:p>
      <text:p text:style-name="Text_20_body">On the same webpage as <text:span text:style-name="Strong_20_Emphasis">Figure </text:span> there was a program responsible for NFC communication which we adjusted to our needs. In <text:span text:style-name="Strong_20_Emphasis">Figure </text:span> one can find the code of this program:</text:p>
      <text:p text:style-name="Plugin_Wrap_Paragraph_Centered">
<draw:frame draw:style-name="mediacenter" draw:name="93" text:anchor-type="paragraph" draw:z-index="93" svg:width="19.84375cm" style:rel-width="100%" svg:height="15.168830765408cm" style:rel-height="scale"><draw:image xlink:href="Pictures/9034bb3baa16a6c1082bcb7c9eca94ff.png" xlink:type="simple" xlink:show="embed" xlink:actuate="onLoad"/></draw:frame>
</text:p>
      <text:p text:style-name="Text_20_body">NFC communication program code
</text:p>
      <text:p text:style-name="Text_20_body">First we needed to initialize the MFRC522 in order to make it work. Then we also initialized WiFi connection using the network name and password. Next the program was waiting for the device with NFC turned on. When the smartphone is scanned, the program makes the HTTP request to the server in order to send the data to the database.</text:p>
      <text:h text:style-name="Heading_20_5" text:outline-level="5"><text:bookmark-start text:name="__RefHeading___battery_connection_solar_panel_power_switch_82"/><text:bookmark-start text:name="battery_connection_solar_panel_power_switch"/>7.7.1.4 Battery connection, solar panel, power switch<text:bookmark-end text:name="__RefHeading___battery_connection_solar_panel_power_switch_82"/><text:bookmark-end text:name="battery_connection_solar_panel_power_switch"/></text:h>
      <text:p text:style-name="Text_20_body">In our prototype we used battery 103450 provided by the teachers. The battery is connected to the LOLIN32 through the built-in charge port. LOLIN32 connects with the solar panel through the wires with the usage of voltage stabilizer. The circuit is turned on using the power switch placed on the back side of the scanner. The final circuit diagram is presented in the <text:span text:style-name="Strong_20_Emphasis">Figure </text:span>:</text:p>
      <text:p text:style-name="Plugin_Wrap_Paragraph_Centered">
<draw:frame draw:style-name="mediacenter" draw:name="94" text:anchor-type="paragraph" draw:z-index="94" svg:width="31.75cm" style:rel-width="100%" svg:height="17.859375cm" style:rel-height="scale"><draw:image xlink:href="Pictures/d63eb0938c0915f1af8d3d628cd30569.png" xlink:type="simple" xlink:show="embed" xlink:actuate="onLoad"/></draw:frame>
</text:p>
      <text:p text:style-name="Text_20_body"> Circuit diagram. 
</text:p>
      <text:h text:style-name="Heading_20_5" text:outline-level="5"><text:bookmark-start text:name="__RefHeading___sending_data_to_the_database_83"/><text:bookmark-start text:name="sending_data_to_the_database"/>7.7.1.5 Sending data to the database<text:bookmark-end text:name="__RefHeading___sending_data_to_the_database_83"/><text:bookmark-end text:name="sending_data_to_the_database"/></text:h>
      <text:p text:style-name="Text_20_body">Our final program consists of three different combined codes:</text:p>
      <text:list text:style-name="Numbering_20_1" text:continue-numbering="false">
        <text:list-item>
          <text:p text:style-name="Numbering_20_1_Content_First"> timer - given program from Arduino IDE; this part of the code is responsible for establishing the WiFi connection;</text:p>
        </text:list-item>
        <text:list-item>
          <text:p text:style-name="Numbering_20_1_Content"> given program checking NFC work; base of the final code since NFC is the most crucial part of our program;</text:p>
        </text:list-item>
        <text:list-item>
          <text:p text:style-name="Numbering_20_1_Content_Last"> HTTP request - taken from the given program from the Internet sending HTTP request;  responsible for sending the request to the server program which updates our database with the number of people in each zone.</text:p>
        </text:list-item>
      </text:list>
      <text:p text:style-name="Text_20_body">The program is presented in the <text:span text:style-name="Strong_20_Emphasis">Figure </text:span>:</text:p>
      <text:p text:style-name="Plugin_Wrap_Paragraph_Centered">
<draw:frame draw:style-name="mediacenter" draw:name="95" text:anchor-type="paragraph" draw:z-index="95" svg:width="31.75cm" style:rel-width="100%" svg:height="21.166666666667cm" style:rel-height="scale"><draw:image xlink:href="Pictures/a4f3a5d55613af3c08e69a0fd9bb4084.png" xlink:type="simple" xlink:show="embed" xlink:actuate="onLoad"/></draw:frame>
</text:p>
      <text:p text:style-name="Text_20_body">Final program responsible for sending the data to the database
</text:p>
      <text:p text:style-name="Text_20_body">First we needed to initialize the MFRC522 in order to make it work. Then we also initialized WiFi connection using the network name and password. Turning on the diode LED was implemented in the same way as in the previously explained blink program in the <text:span text:style-name="Strong_20_Emphasis">Figure .</text:span>. Next the program is waiting for the smartphone with NFC turned on to appear nearby. When the smartphone is scanned, the program sends the HTTP request to the server in order to update the data in the database. When it is updated, we get the response with 200 status code. The crucial thing is that we need to give the HTTP address of the server that we want to connect to.</text:p>
      <text:p text:style-name="Text_20_body">To make the work of our system clear, the team prepared a diagram depicting the role of HTTP request and connection with database. <text:span text:style-name="Strong_20_Emphasis">Figure </text:span> below represents the diagram:</text:p>
      <text:p text:style-name="Plugin_Wrap_Paragraph_Centered">
<draw:frame draw:style-name="mediacenter" draw:name="96" text:anchor-type="paragraph" draw:z-index="96" svg:width="23.8125cm" style:rel-width="100%" svg:height="11.142212566845cm" style:rel-height="scale"><draw:image xlink:href="Pictures/c0154b1571e1768891c0cc44409f2fdc.png" xlink:type="simple" xlink:show="embed" xlink:actuate="onLoad"/></draw:frame>
</text:p>
      <text:p text:style-name="Text_20_body">Diagram depicting the role of HTTP request and connection with database
</text:p>
      <text:p text:style-name="Text_20_body">To be sure that the program performed correctly, after scanning on the screen we obtain 200 HTTP status code that means “OK” and assures us that the number of people in the database was changed correctly.</text:p>
      <text:p text:style-name="Text_20_body">On the previous diagram we can see the server program. Server program consists of the controller and repository. Controller redirects the information to the repository and next repository is responsible for database operations as shown on the following <text:span text:style-name="Strong_20_Emphasis">Figure </text:span>: </text:p>
      <text:p text:style-name="Plugin_Wrap_Paragraph_Centered">
<draw:frame draw:style-name="mediacenter" draw:name="97" text:anchor-type="paragraph" draw:z-index="97" svg:width="23.8125cm" style:rel-width="100%" svg:height="6.5520069953364cm" style:rel-height="scale"><draw:image xlink:href="Pictures/84f06d3ffbf684b92cd6d67d21b30fab.png" xlink:type="simple" xlink:show="embed" xlink:actuate="onLoad"/></draw:frame>
</text:p>
      <text:p text:style-name="Text_20_body">Server program elements
</text:p>
      <text:p text:style-name="Text_20_body">Our database is in the form of table as presented below on the <text:span text:style-name="Strong_20_Emphasis">Figure </text:span>:</text:p>
      <text:p text:style-name="Plugin_Wrap_Paragraph_Centered">
<draw:frame draw:style-name="mediacenter" draw:name="98" text:anchor-type="paragraph" draw:z-index="98" svg:width="13.229166666667cm" svg:height="7.0597205824479cm"><draw:image xlink:href="Pictures/9d4da09c2cd377643a161f20858d5d70.png" xlink:type="simple" xlink:show="embed" xlink:actuate="onLoad"/></draw:frame>
</text:p>
      <text:p text:style-name="Text_20_body">Database table
</text:p>
      <text:p text:style-name="Text_20_body">Our server application was developed using IntelliJ IDEA. This is the environment which allows us to develop applications using the Java programming language. We wrote the code using Spring framework. The program code is presented in <text:span text:style-name="Strong_20_Emphasis">Figure </text:span>:</text:p>
      <text:p text:style-name="Plugin_Wrap_Paragraph_Centered">
<draw:frame draw:style-name="mediacenter" draw:name="99" text:anchor-type="paragraph" draw:z-index="99" svg:width="23.8125cm" style:rel-width="100%" svg:height="11.723809127249cm" style:rel-height="scale"><draw:image xlink:href="Pictures/fdf07d62679c7f98b93e6c0e6ba05260.png" xlink:type="simple" xlink:show="embed" xlink:actuate="onLoad"/></draw:frame>
</text:p>
      <text:p text:style-name="Text_20_body">Server application code
</text:p>
      <text:p text:style-name="Text_20_body">Our program code is responsible for finding the row according to the zone number in the table from the database. In case of an increasing number of people in the zone, the number of people is increased by 1. When the number of people decreases, the only condition that needs to be taken into consideration is that the number of people needs to be different from 0 (cannot be negative) and is decreased by 1. </text:p>
      <text:h text:style-name="Heading_20_5" text:outline-level="5"><text:bookmark-start text:name="__RefHeading___problem_with_nfc_84"/><text:bookmark-start text:name="problem_with_nfc"/>7.7.1.6 Problem with NFC<text:bookmark-end text:name="__RefHeading___problem_with_nfc_84"/><text:bookmark-end text:name="problem_with_nfc"/></text:h>
      <text:p text:style-name="Text_20_body">Our team faced some obstacles while working on the functionalities of our device. We could scan the NFC static tag from the phone and get its data. We tried to scan the RFID-RC522 module on ESP32 and there was no possibility to obtain the data on the phone, since RC522 works just as a reader (it reads the input from the phone but the phone does not recognize it in the reverse direction). 
That’s why we came up with an idea of double scanning. First scanning performed between smartphone and NFC module attached to ESP32, is responsible for informing ESP32 that someone enters the new zone. Second one performed between the NFC tag (containing the zone number) and the smartphone is responsible for receiving the data of how many people are in the zone that the user is located in. We will use two different signs on the stickers (presented on the <text:span text:style-name="Strong_20_Emphasis">Figure </text:span> below) to put on our device and make it understandable for the user.</text:p>
      <text:p text:style-name="Plugin_Wrap_Paragraph_Centered">
<draw:frame draw:style-name="mediacenter" draw:name="100" text:anchor-type="paragraph" draw:z-index="100" svg:width="15.875cm" svg:height="7.3013537906137cm"><draw:image xlink:href="Pictures/e901dac4d749ad4d0d0198a4bd42c50d.png" xlink:type="simple" xlink:show="embed" xlink:actuate="onLoad"/></draw:frame>
</text:p>
      <text:p text:style-name="Text_20_body">Stickers for informing about double scanning
</text:p>
      <text:h text:style-name="Heading_20_4" text:outline-level="4"><text:bookmark-start text:name="__RefHeading___mobile_application_tests_85"/><text:bookmark-start text:name="mobile_application_tests"/>7.7.2 Mobile Application Tests<text:bookmark-end text:name="__RefHeading___mobile_application_tests_85"/><text:bookmark-end text:name="mobile_application_tests"/></text:h>
      <text:h text:style-name="Heading_20_5" text:outline-level="5"><text:bookmark-start text:name="__RefHeading___nfc_tag_86"/><text:bookmark-start text:name="nfc_tag"/>7.7.2.1 NFC Tag<text:bookmark-end text:name="__RefHeading___nfc_tag_86"/><text:bookmark-end text:name="nfc_tag"/></text:h>
      <text:p text:style-name="Text_20_body">To obtain the zone number from the static tag, we needed to write data on it first. It was done thanks to the application called NFC Tools, that can be found in the Google Play store. NFC Tools can read and write your NFC tags. By passing your device near an NFC chip, you can read the data it contains and interact with the content Apple, 2021. <text:span text:style-name="Emphasis"><text:a xlink:type="simple" xlink:href="https://apps.apple.com/us/app/nfc-tools/id1252962749" text:style-name="Internet_20_link" text:visited-style-name="Visited_20_Internet_20_Link">NFC Tools.</text:a></text:span>. </text:p>
      <text:p text:style-name="Text_20_body">In <text:span text:style-name="Strong_20_Emphasis">Figure </text:span> are represented the steps of writing the data (the number of the zone) on the static tag. </text:p>
      <text:p text:style-name="Plugin_Wrap_Paragraph_Centered">
<draw:frame draw:style-name="mediacenter" draw:name="101" text:anchor-type="paragraph" draw:z-index="101" svg:width="19.84375cm" style:rel-width="100%" svg:height="19.84375cm" style:rel-height="scale"><draw:image xlink:href="Pictures/e4ac2082203ba7f1e8531d2cab1844da.png" xlink:type="simple" xlink:show="embed" xlink:actuate="onLoad"/></draw:frame>
</text:p>
      <text:p text:style-name="Text_20_body">Writing the data on the NFC tag in NFC Tools
</text:p>
      <text:p text:style-name="Text_20_body">First in the “WRITE” section we needed to add the record in the form of data which is the number of the zone. Then we hold the tag close to the device to let it write the data. To check if writing the data works, we need to go to the “READ” section and scan our tag. </text:p>
      <text:h text:style-name="Heading_20_5" text:outline-level="5"><text:bookmark-start text:name="__RefHeading___android_application_87"/><text:bookmark-start text:name="android_application"/>7.7.2.2 Android Application<text:bookmark-end text:name="__RefHeading___android_application_87"/><text:bookmark-end text:name="android_application"/></text:h>
      <text:p text:style-name="Text_20_body">In order to develop our mobile application we had to download the program to write the code. The most popular one is Android Studio that we used. That is part of the system together with our ScanGo scanner. </text:p>
      <text:p text:style-name="Text_20_body">Firstly, we prepared the design of the application icon presented in the <text:span text:style-name="Strong_20_Emphasis">Figure </text:span>. The icon is showcased in three different sizes starting from big down to very small, to illustrate that the logo is visible and easily recognisible even scaled down to icon size on a smartphone screen.</text:p>
      <text:p text:style-name="Plugin_Wrap_Paragraph_Centered">
<draw:frame draw:style-name="mediacenter" draw:name="102" text:anchor-type="paragraph" draw:z-index="102" svg:width="15.875cm" svg:height="10.395801232666cm"><draw:image xlink:href="Pictures/522e062bc907f9b9938840f5a763ce8e.jpeg" xlink:type="simple" xlink:show="embed" xlink:actuate="onLoad"/></draw:frame>
</text:p>
      <text:p text:style-name="Text_20_body">Icon interface design
</text:p>
      <text:p text:style-name="Text_20_body">Next design was the application interface. <text:span text:style-name="Strong_20_Emphasis">Figure </text:span> below presents home screen of the application:</text:p>
      <text:p text:style-name="Plugin_Wrap_Paragraph_Centered">
<draw:frame draw:style-name="mediacenter" draw:name="103" text:anchor-type="paragraph" draw:z-index="103" svg:width="10.583333333333cm" svg:height="10.583333333333cm"><draw:image xlink:href="Pictures/f49de6cd96f597cc044a5961c8f2cb53.png" xlink:type="simple" xlink:show="embed" xlink:actuate="onLoad"/></draw:frame>
</text:p>
      <text:p text:style-name="Text_20_body">Application interface design
</text:p>
      <text:p text:style-name="Text_20_body">The home screen depicts the number of people in the current zone.  
Whenever the user scans the NFC tag with their smartphone, the current zone number and number of people in the given area is displayed. 
Besides this data, the festival participant can pick one from the activities on the home screen. After picking the activity the user is redirected to the map presenting the crowd density, points on the map of the festival and paths to take by the user. Schematic design presented in <text:span text:style-name="Strong_20_Emphasis">Figure </text:span>:</text:p>
      <text:p text:style-name="Plugin_Wrap_Paragraph_Centered">
<draw:frame draw:style-name="mediacenter" draw:name="104" text:anchor-type="paragraph" draw:z-index="104" svg:width="10.583333333333cm" svg:height="10.638646922184cm"><draw:image xlink:href="Pictures/912a1c98de9b8bc2c0b16c58a173dca3.png" xlink:type="simple" xlink:show="embed" xlink:actuate="onLoad"/></draw:frame>
</text:p>
      <text:p text:style-name="Text_20_body">Redirection to the festival map
</text:p>
      <text:p text:style-name="Text_20_body">In <text:span text:style-name="Strong_20_Emphasis">Figure </text:span> there are the steps of generating icon for mobile application in Android Studio:</text:p>
      <text:p text:style-name="Plugin_Wrap_Paragraph_Centered">
<draw:frame draw:style-name="mediacenter" draw:name="105" text:anchor-type="paragraph" draw:z-index="105" svg:width="23.8125cm" style:rel-width="100%" svg:height="12.80722326454cm" style:rel-height="scale"><draw:image xlink:href="Pictures/cd3183099724b84444a193c3f61ed488.png" xlink:type="simple" xlink:show="embed" xlink:actuate="onLoad"/></draw:frame>
<draw:frame draw:style-name="mediacenter" draw:name="106" text:anchor-type="paragraph" draw:z-index="106" svg:width="23.8125cm" style:rel-width="100%" svg:height="15.769166666667cm" style:rel-height="scale"><draw:image xlink:href="Pictures/6ebe309b5d192f936a1688431342239a.png" xlink:type="simple" xlink:show="embed" xlink:actuate="onLoad"/></draw:frame>
<draw:frame draw:style-name="mediacenter" draw:name="107" text:anchor-type="paragraph" draw:z-index="107" svg:width="23.8125cm" style:rel-width="100%" svg:height="15.906096963761cm" style:rel-height="scale"><draw:image xlink:href="Pictures/168b7f7f13f418fcbeedd27c49f8451c.png" xlink:type="simple" xlink:show="embed" xlink:actuate="onLoad"/></draw:frame>
</text:p>
      <text:p text:style-name="Text_20_body">Generating mobile application icon in Android Studio
</text:p>
      <text:p text:style-name="Text_20_body">The effect of our work is visible in the <text:span text:style-name="Strong_20_Emphasis">Figure </text:span> presenting the screenshot of the mobile phone with installed ScanGo application:</text:p>
      <text:p text:style-name="Plugin_Wrap_Paragraph_Centered">
<draw:frame draw:style-name="mediacenter" draw:name="108" text:anchor-type="paragraph" draw:z-index="108" svg:width="10.583333333333cm" svg:height="23.518518518519cm"><draw:image xlink:href="Pictures/b8eb7f9e88e71f9d4faf81aa9eb3c3ae.jpeg" xlink:type="simple" xlink:show="embed" xlink:actuate="onLoad"/></draw:frame>
</text:p>
      <text:p text:style-name="Text_20_body">ScanGo icon
</text:p>
      <text:p text:style-name="Text_20_body">Before generating an interface of an android application the team needed to focus on the best method of creating the map that can be implemented in our system, universal and used in every place in the world where the festival takes place.  
In order to orchestrate the crowd during festival events we needed to create our own map with the specific paths and zones of the festival. Initially we made a general map of the festival in canva, attached in the <text:span text:style-name="Strong_20_Emphasis">Figure </text:span>.</text:p>
      <text:p text:style-name="Plugin_Wrap_Paragraph_Centered">
<draw:frame draw:style-name="media" draw:name="109" text:anchor-type="as-char" draw:z-index="109" svg:width="15.875cm" svg:height="11.310244470314cm"><draw:image xlink:href="Pictures/8e59df8a036b7368dff4d341171d8110.png" xlink:type="simple" xlink:show="embed" xlink:actuate="onLoad"/></draw:frame>
</text:p>
      <text:p text:style-name="Text_20_body">Map in canva
</text:p>
      <text:p text:style-name="Text_20_body">We assumed that our festival was 60 hectares and that scanners were placed on the borders of the zones every 50 m, we also placed a scanner at each entrance, to sum up the number of scanners we would need 50. Initially we assumed that the scanners would not be back to back.
For example, we assumed that zone 1 has 3ha, zone 2 has 7ha etc. The total came out to be about 60ha. Taking zone 1 as an example, since it has 3 ha, we assumed that it has more or less dimensions of 150 m x 200 m.  So there are 3 scanners on one boundary (150 m) and 4 scanners on the other boundary (which has 200 m). 
Unfortunately this option was very vague and did not work.</text:p>
      <text:p text:style-name="Text_20_body">So we started looking for a more accurate program into which we could plot our map and use for the application. Our found program was OpenGeofiction which is a collaborative platform for creating fictional maps. FolowingData, 2016. <text:span text:style-name="Emphasis"><text:a xlink:type="simple" xlink:href="https://flowingdata.com/2014/06/16/opengeofiction-the-creation-of-an-imaginary-and-realistic-world/" text:style-name="Internet_20_link" text:visited-style-name="Visited_20_Internet_20_Link">OpenGeofiction program.</text:a></text:span>. It is based on the OpenStreetMap software platform.
The program allowed us to create our area, mark and sign both zones and points/services. 
We made some sample paths, for example from the scanner to the toilet. In case of 50 scanners we need 25 spots for double back-to-back scanners. <text:span text:style-name="Strong_20_Emphasis">Figure </text:span> attached below shows a map in this program. </text:p>
      <text:p text:style-name="Plugin_Wrap_Paragraph_Centered">
<draw:frame draw:style-name="mediacenter" draw:name="110" text:anchor-type="paragraph" draw:z-index="110" svg:width="15.875cm" svg:height="10.030987884436cm"><draw:image xlink:href="Pictures/d627dca9edad2d43f5af2b330f072302.png" xlink:type="simple" xlink:show="embed" xlink:actuate="onLoad"/></draw:frame>
</text:p>
      <text:p text:style-name="Text_20_body">Festial map in OpenGeofiction
</text:p>
      <text:p text:style-name="Text_20_body">Finally, we used the layer on real area in GoogleMaps created on our own. With this application we could get the exact dimension of the area, it was: 55.5 ha.  Comparing with the previous methods, this one turned out to be the most accurate and beneficial. It gave us the possibility to choose a real area located on the map. Our choice was the Parque da Cidade in Porto. This idea makes our application universal for every place in the world. 
By getting more accurate dimensions, we spaced the scanners every 150m, but still stayed with 50 back-to-back scanners (25 spots). <text:span text:style-name="Strong_20_Emphasis">Figure </text:span> illustrates the map using Google Maps.</text:p>
      <text:p text:style-name="Plugin_Wrap_Paragraph_Centered">
<draw:frame draw:style-name="media" draw:name="111" text:anchor-type="as-char" draw:z-index="111" svg:width="15.875cm" svg:height="8.180981595092cm"><draw:image xlink:href="Pictures/e6eca549f58cb86b8d0d1706f96d9ba1.png" xlink:type="simple" xlink:show="embed" xlink:actuate="onLoad"/></draw:frame>
</text:p>
      <text:p text:style-name="Text_20_body">Layer of festival map in Google Maps
</text:p>
      <text:p text:style-name="Text_20_body">After choosing the proper map, we could start creating an application interface in Android Studio. The result of our work is visible in <text:span text:style-name="Strong_20_Emphasis">Figure </text:span>:</text:p>
      <text:p text:style-name="Plugin_Wrap_Paragraph_Centered">
<draw:frame draw:style-name="mediacenter" draw:name="112" text:anchor-type="paragraph" draw:z-index="112" svg:width="26.19375cm" style:rel-width="100%" svg:height="13.626041666667cm" style:rel-height="scale"><draw:image xlink:href="Pictures/e45549a5a4f942f92158c7db223c3622.png" xlink:type="simple" xlink:show="embed" xlink:actuate="onLoad"/></draw:frame>
</text:p>
      <text:p text:style-name="Text_20_body">Application interface in Android Studio
</text:p>
      <text:p text:style-name="Text_20_body">Thanks to the very intuitive interface in Android Studio we were able to create our application interface using drag and drop feature. Later we made our screen interactive using the code shown in <text:span text:style-name="Strong_20_Emphasis">Figure </text:span>:</text:p>
      <text:p text:style-name="Plugin_Wrap_Paragraph_Centered">
<draw:frame draw:style-name="mediacenter" draw:name="113" text:anchor-type="paragraph" draw:z-index="113" svg:width="23.918333333333cm" style:rel-width="100%" svg:height="14.155208333333cm" style:rel-height="scale"><draw:image xlink:href="Pictures/3f5e2f4416c570e4a832fe7ee91bbaaf.png" xlink:type="simple" xlink:show="embed" xlink:actuate="onLoad"/></draw:frame>
</text:p>
      <text:p text:style-name="Text_20_body">OnCreate method code
</text:p>
      <text:p text:style-name="Text_20_body">OnCreate method is performed when the application home screen starts.
Firstly, the setContentView method is called in order to assign the layout we prepared previously.
Secondly, for each text view and button we needed to assign the corresponding element from the layout using findViewById method, which takes an unique ID of each layout element as a parameter.</text:p>
      <text:p text:style-name="Text_20_body">The next step is to check if the user has NFC enabled. If not, there is a prompt displayed with the information “NFC disabled. Please turn it on.”. 
Later we tried to find a way to inform the application that the NFC tag was scanned, so we used the intent class from the Android library Cawin Chan, 2020. <text:span text:style-name="Emphasis"><text:a xlink:type="simple" xlink:href="https://itnext.io/how-to-use-nfc-tags-with-android-studio-detect-read-and-write-nfcs-42f1d60b033" text:style-name="Internet_20_link" text:visited-style-name="Visited_20_Internet_20_Link">ESP32 com RFID: Controle de Acesso.</text:a></text:span>.
Then thanks to this intent we were able to recognize that the NFC tag was scanned, which allowed us to obtain the zone number previously saved on the NFC tag. Then the phone used the zone number from the NFC tag to send the HTTP request to receive the data about the zone (number, crowd density) from the database as presented on <text:span text:style-name="Strong_20_Emphasis">Figure </text:span> request and connection with database and display it on the screen (which means successful scanning).</text:p>
      <text:p text:style-name="Text_20_body">Our buttons were not interactive yet. To make them clickable, we needed to assign them a click event. In our case after clicking each button the user is redirected to the map with specific activities.</text:p>
      <text:p text:style-name="Text_20_body">According to various chosen activities the user is redirected to the new screen with the map. Here is the code responsible for choosing the right zone numbers (<text:span text:style-name="Strong_20_Emphasis">Figure </text:span>):</text:p>
      <text:p text:style-name="Plugin_Wrap_Paragraph_Centered">
<draw:frame draw:style-name="mediacenter" draw:name="114" text:anchor-type="paragraph" draw:z-index="114" svg:width="15.901458333333cm" svg:height="13.81125cm"><draw:image xlink:href="Pictures/d21559481665ba9c1d4cf2981f0feb42.png" xlink:type="simple" xlink:show="embed" xlink:actuate="onLoad"/></draw:frame>
</text:p>
      <text:p text:style-name="Text_20_body">Code responsible for choosing the right zone numbers
</text:p>
      <text:p text:style-name="Text_20_body">At the beginning we declared the arrays containing zone numbers with the specific activities. Then we used the data (origin zone, destination) obtained from the previous screen to assign specific zone numbers according to the chosen activities.
Based on that there is a HTTP request sent to the server application in order to obtain the zone number that is less crowded and display the path leading to specific activity in this zone.
Next, we displayed the paths to the specific points on the map thanks to exporting the paths from the layer in Google Maps into KML format, that enables importing the the data from the maps to the android application.</text:p>
      <text:h text:style-name="Heading_20_4" text:outline-level="4"><text:bookmark-start text:name="__RefHeading___stress_simulations_88"/><text:bookmark-start text:name="stress_simulations"/>7.7.3 Stress simulations<text:bookmark-end text:name="__RefHeading___stress_simulations_88"/><text:bookmark-end text:name="stress_simulations"/></text:h>
      <text:p text:style-name="Text_20_body">In order to test the resistance of our prototype, through the Fusion 360 software, where the prototype was developed, we did a Safety Factor Test (<text:span text:style-name="Strong_20_Emphasis">Figure </text:span>) and a Stress Test (<text:span text:style-name="Strong_20_Emphasis">Figure </text:span>). The force we applied was 600 N, which is the average force a person applies when pushing an object.</text:p>
      <text:p text:style-name="Plugin_Wrap_Paragraph_Centered">
<draw:frame draw:style-name="mediacenter" draw:name="115" text:anchor-type="paragraph" draw:z-index="115" svg:width="21.166666666667cm" style:rel-width="100%" svg:height="11.212388417157cm" style:rel-height="scale"><draw:image xlink:href="Pictures/df5cfc4de2737ca3ed2454fbdffae818.jpeg" xlink:type="simple" xlink:show="embed" xlink:actuate="onLoad"/></draw:frame>
</text:p>
      <text:p text:style-name="Text_20_body">Safety factor results
</text:p>
      <text:p text:style-name="Plugin_Wrap_Paragraph_Centered">
<draw:frame draw:style-name="mediacenter" draw:name="116" text:anchor-type="paragraph" draw:z-index="116" svg:width="21.166666666667cm" style:rel-width="100%" svg:height="11.238327904452cm" style:rel-height="scale"><draw:image xlink:href="Pictures/bf557643f9e7c3b65389eeb31b5538ee.jpeg" xlink:type="simple" xlink:show="embed" xlink:actuate="onLoad"/></draw:frame>
</text:p>
      <text:p text:style-name="Text_20_body">Stress results
</text:p>
      <text:h text:style-name="Heading_20_3" text:outline-level="3"><text:bookmark-start text:name="__RefHeading___summary_89"/><text:bookmark-start text:name="summary5"/>7.8 Summary<text:bookmark-end text:name="__RefHeading___summary_89"/><text:bookmark-end text:name="summary5"/></text:h>
      <text:p text:style-name="Text_20_body">After the research concluded in the state of art we have began brainstorming ideas about our product. Creating the black box diagram and initial sketches layed down the foundation of what we would have to bring to life. Having down the technical components and how they would be placed internally we could have advanced further in developing the concept.</text:p>
      <text:p text:style-name="Text_20_body">With the 3D model completed and the internal components placed we managed to bring the prototype to life at scale by using wood and additional angle brackets and screws for support. Once everything was screwed in place and secured we moved on to develop the application and further tests have been made in order to perfect the process of being redirected.</text:p>
      <text:p text:style-name="Text_20_body">In the upcoming chapter, we will describe the conclusions and talk about the future development of our product.</text:p>
      <text:h text:style-name="Heading_20_2" text:outline-level="2"><text:bookmark-start text:name="__RefHeading___conclusions_90"/><text:bookmark-start text:name="conclusions"/>8. Conclusions<text:bookmark-end text:name="__RefHeading___conclusions_90"/><text:bookmark-end text:name="conclusions"/></text:h>
      <text:h text:style-name="Heading_20_3" text:outline-level="3"><text:bookmark-start text:name="__RefHeading___discussion_future_development_91"/><text:bookmark-start text:name="discussion_future_development"/>8.1 Discussion &amp; Future Development<text:bookmark-end text:name="__RefHeading___discussion_future_development_91"/><text:bookmark-end text:name="discussion_future_development"/></text:h>
      <text:p text:style-name="Text_20_body">ScanGo allows you to organise events using your Scanner and your application as explained and referred to in the previous chapters. After performing the tests referred to in the previous chapter, we draw several conclusions about what can be improved in future work.</text:p>
      <text:list text:style-name="List_20_1" text:continue-numbering="false">
        <text:list-item>
          <text:p text:style-name="List_20_1_Content_First"> For example, the LED Diode could eventually be used not only to inform if the device is working but also to inform the user that his Scanning is complete or not and for that he could find a way to make the LED Diode blink, change colour, etc.</text:p>
        </text:list-item>
        <text:list-item>
          <text:p text:style-name="List_20_1_Content">  Another thing that could be improved is the relationship between the Scanner and the Application, since in our case the application has to be opened and subsequently scanned for the user to receive the information on the numbers of people in a given zone, etc. What could be improved was to implement a system that would make the application open automatically after scanning and instantly receive the necessary information. </text:p>
        </text:list-item>
        <text:list-item>
          <text:p text:style-name="List_20_1_Content"> In the future, we also want to expand the application to iOS and not just Androids. Also we should focus in the fact that the application only can be installed either by connecting the phone and running Android Studio or by sending to the user directly the installation file. This is not efficient in terms of reaching a largar number of users, that´s why the application should be uploaded to the Google Pay Store.</text:p>
        </text:list-item>
        <text:list-item>
          <text:p text:style-name="List_20_1_Content"> On the other hand, in the future, we have to improve the stability of our scanner, since it is necessary to put weights on the bottom to keep it upright. The upper part, where the electrical system is located, also needs to be improved, as we have to find a way to close the lid easily.</text:p>
        </text:list-item>
        <text:list-item>
          <text:p text:style-name="List_20_1_Content"> As stated before, our original product will consist of aluminium and polypropylene on top. To prevent the top from having too much damage due to UV rays and heat, it is important that the polypropylene used has stabilisers that allow and contribute to a better resistance to them.</text:p>
        </text:list-item>
        <text:list-item>
          <text:p text:style-name="List_20_1_Content_Last"> Finally, obviously, a larger budget would have allowed us to choose better quality materials, which would allow for a better and more efficient product.</text:p>
        </text:list-item>
      </text:list>
      <text:h text:style-name="Heading_20_3" text:outline-level="3"><text:bookmark-start text:name="__RefHeading___conclusion_92"/><text:bookmark-start text:name="conclusion"/>8.2 Conclusion<text:bookmark-end text:name="__RefHeading___conclusion_92"/><text:bookmark-end text:name="conclusion"/></text:h>
      <text:p text:style-name="Text_20_body">The initial goals were all achieved and even surpassed, once we built the prototype of our wooden product and created the application for Android SmartPhones. After several tests, our ScanGo product worked the way we expected. Teamwork and communication were the key to the success of this project, as we meet all deadlines and distribute existing tasks according to the skills of each team member. This experience also contributed to increase the culture, as we worked these months with people from other countries and above all to make new friends.</text:p>
      <text:h text:style-name="Heading_20_2" text:outline-level="2"><text:bookmark-start text:name="__RefHeading___bibliography_93"/><text:bookmark-start text:name="bibliography"/>Bibliography<text:bookmark-end text:name="__RefHeading___bibliography_93"/><text:bookmark-end text:name="bibliography"/></text:h>
      <text:p text:style-name="Text_20_body"><text:span text:style-name="Emphasis">Will be added automatically by citing, in the body of the report, entries specified in BibTeX format and stored in the <text:a xlink:type="simple" xlink:href="http://www.epswiki.dee.isep.ipp.pt/doku.php?id=refnotes:bib" text:style-name="Internet_20_link" text:visited-style-name="Visited_20_Internet_20_Link">http://www.epswiki.dee.isep.ipp.pt/doku.php?id=refnotes:bib</text:a> file</text:span></text:p>
      <text:p text:style-name="Text_20_body">PS - <text:span text:style-name="Emphasis">If you have doubts on how to make citations, create captions, insert formulas, etc. visit this <text:a xlink:type="simple" xlink:href="http://www.epswiki.dee.isep.ipp.pt/doku.php?id=example" text:style-name="Internet_20_link" text:visited-style-name="Visited_20_Internet_20_Link"> page</text:a> with examples and select “Show pagesource” to see the source cod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6T13::12:12</meta:creation-date>
    <dc:creator>Generated</dc:creator>
    <dc:date>2026-09-06T13::12:12</dc:date>
    <dc:language>en-US</dc:language>
    <meta:editing-cycles>1</meta:editing-cycles>
    <meta:editing-duration>PT0S</meta:editing-duration>
    <dc:title>report</dc:title>
  </office:meta>
</office:document-meta>
</file>